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Normale_32_2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e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Normale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Normale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cm"/>
    </style:style>
    <style:style style:name="co2" style:family="table-column">
      <style:table-column-properties fo:break-before="auto" style:column-width="6.82625cm"/>
    </style:style>
    <style:style style:name="co3" style:family="table-column">
      <style:table-column-properties fo:break-before="auto" style:column-width="4.65666666666667cm"/>
    </style:style>
    <style:style style:name="co4" style:family="table-column">
      <style:table-column-properties fo:break-before="auto" style:column-width="3.73944444444444cm" style:use-optimal-column-width="true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29305555555556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26.5pt" style:use-optimal-row-height="false" fo:break-before="auto"/>
    </style:style>
    <style:style style:name="ro3" style:family="table-row">
      <style:table-row-properties style:row-height="39pt" style:use-optimal-row-height="true" fo:break-before="auto"/>
    </style:style>
    <style:style style:name="ro4" style:family="table-row">
      <style:table-row-properties style:row-height="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0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3" table:default-cell-style-name="ce14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16377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15">
            <text:p>CONTRIBUTI EROGATI NELL'ANNO 2020 &gt; 1000,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2">
            <text:p>Ufficio / Responsabile del procedimento</text:p>
          </table:table-cell>
          <table:table-cell table:number-columns-repeated="3" table:style-name="ce3"/>
          <table:table-cell table:number-columns-repeated="16379" table:style-name="ce1"/>
        </table:table-row>
        <table:table-row table:style-name="ro2">
          <table:table-cell table:style-name="ce1"/>
          <table:table-cell office:value-type="string" table:style-name="ce2">
            <text:p>U.O. Presidio alle politiche forestali e montane</text:p>
          </table:table-cell>
          <table:table-cell table:number-columns-repeated="3" table:style-name="ce3"/>
          <table:table-cell table:number-columns-repeated="16379" table:style-name="ce1"/>
        </table:table-row>
        <table:table-row table:style-name="ro2">
          <table:table-cell table:style-name="ce1"/>
          <table:table-cell office:value-type="string" table:style-name="ce4">
            <text:p>Norma di riferimento: decreto n. 1036 del 02.12.2020; modalità per individuazione beneficiari: bando pubblico</text:p>
          </table:table-cell>
          <table:table-cell table:number-columns-repeated="3" table:style-name="ce5"/>
          <table:table-cell table:number-columns-repeated="16379" table:style-name="ce1"/>
        </table:table-row>
        <table:table-row table:style-name="ro3">
          <table:table-cell office:value-type="string" table:style-name="ce6">
            <text:p>Tipo di documento</text:p>
          </table:table-cell>
          <table:table-cell office:value-type="string" table:style-name="ce6">
            <text:p>Descrizione Rifugio</text:p>
          </table:table-cell>
          <table:table-cell office:value-type="string" table:style-name="ce6">
            <text:p>Denominazione fornitore</text:p>
          </table:table-cell>
          <table:table-cell office:value-type="string" table:style-name="ce6">
            <text:p>Codice fiscale fornitore*</text:p>
          </table:table-cell>
          <table:table-cell office:value-type="string" table:style-name="ce6">
            <text:p>Data pagamento</text:p>
          </table:table-cell>
          <table:table-cell office:value-type="string" table:style-name="ce7">
            <text:p>Importo liquidato</text:p>
          </table:table-cell>
          <table:table-cell office:value-type="string" table:style-name="ce6">
            <text:p>ANNO Competenza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Baita Adamé</text:p>
          </table:table-cell>
          <table:table-cell office:value-type="string" table:style-name="ce9">
            <text:p>ASSOCIAZIONE "GRUPPO BAITA ADAMÈ" ONLUS</text:p>
          </table:table-cell>
          <table:table-cell office:value-type="string" table:style-name="ce9">
            <text:p>XXXXXXXXXX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9776" table:style-name="ce11">
            <text:p>49.776,00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Federico in Dosde'</text:p>
          </table:table-cell>
          <table:table-cell office:value-type="string" table:style-name="ce9">
            <text:p>CLUB ALPINO ITALIANO - SEZIONE DI BORMIO</text:p>
          </table:table-cell>
          <table:table-cell office:value-type="float" office:value="83004950149" table:style-name="ce9">
            <text:p>83004950149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37496.15" table:style-name="ce11">
            <text:p>37.496,15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Quinto Alpini</text:p>
          </table:table-cell>
          <table:table-cell office:value-type="string" table:style-name="ce9">
            <text:p>BARISELLI MICHELE</text:p>
          </table:table-cell>
          <table:table-cell office:value-type="float" office:value="3609320969" table:style-name="ce9">
            <text:p>3609320969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3700.160000000003" table:style-name="ce11">
            <text:p>43.700,16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Ponti</text:p>
          </table:table-cell>
          <table:table-cell office:value-type="string" table:style-name="ce9">
            <text:p>CASA DELLE GUIDE SRL</text:p>
          </table:table-cell>
          <table:table-cell office:value-type="float" office:value="736240144" table:style-name="ce9">
            <text:p>736240144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50000" table:style-name="ce11">
            <text:p>50.000,00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San Fermo</text:p>
          </table:table-cell>
          <table:table-cell office:value-type="string" table:style-name="ce9">
            <text:p>R.S.F. DI RINETTI FRANCO &amp; C. S.N.C.</text:p>
          </table:table-cell>
          <table:table-cell office:value-type="float" office:value="4110090984" table:style-name="ce9">
            <text:p>4110090984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4150.46" table:style-name="ce11">
            <text:p>44.150,46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Chiavenna</text:p>
          </table:table-cell>
          <table:table-cell office:value-type="string" table:style-name="ce9">
            <text:p>CLUB ALPINO ITALIANO - SEZIONE DI CHIAVENNA</text:p>
          </table:table-cell>
          <table:table-cell office:value-type="float" office:value="81004710141" table:style-name="ce9">
            <text:p>81004710141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35096.6" table:style-name="ce11">
            <text:p>35.096,60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Tita Secchi</text:p>
          </table:table-cell>
          <table:table-cell office:value-type="string" table:style-name="ce9">
            <text:p>SOCIETA' ESCURSIONISTI BRESCIANI U. UGOLINI ASS. DILETTANTISTIC</text:p>
          </table:table-cell>
          <table:table-cell office:value-type="float" office:value="98001210172" table:style-name="ce9">
            <text:p>98001210172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5576.43" table:style-name="ce11">
            <text:p>45.576,43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Gianetti</text:p>
          </table:table-cell>
          <table:table-cell office:value-type="string" table:style-name="ce9">
            <text:p>CLUB ALPINO ITALIANO - SEZIONE DI MILANO</text:p>
          </table:table-cell>
          <table:table-cell office:value-type="float" office:value="80055650156" table:style-name="ce9">
            <text:p>80055650156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24261.55" table:style-name="ce11">
            <text:p>24.261,55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Branca</text:p>
          </table:table-cell>
          <table:table-cell office:value-type="string" table:style-name="ce9">
            <text:p>RIFUGIO BRANCA DI EUGENIO ALBERTI</text:p>
          </table:table-cell>
          <table:table-cell office:value-type="string" table:style-name="ce9">
            <text:p>XXXXXXXXXX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8915.49" table:style-name="ce11">
            <text:p>48.915,49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9">
            <text:p>Liquidazione acconto 30% Rif. Riella</text:p>
          </table:table-cell>
          <table:table-cell office:value-type="string" table:style-name="ce9">
            <text:p>CLUB ALPINO ITALIANO - SEZIONE DI COMO</text:p>
          </table:table-cell>
          <table:table-cell office:value-type="float" office:value="2154620138" table:style-name="ce9">
            <text:p>2154620138</text:p>
          </table:table-cell>
          <table:table-cell office:value-type="date" office:date-value="2020-12-03T00:00:00" table:style-name="ce10">
            <text:p>03/12/2020</text:p>
          </table:table-cell>
          <table:table-cell office:value-type="float" office:value="40000" table:style-name="ce11">
            <text:p>40.000,00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domanda bando</text:p>
          </table:table-cell>
          <table:table-cell office:value-type="string" table:style-name="ce8">
            <text:p>Liquidazione acconto 30% Rif. Colombe</text:p>
          </table:table-cell>
          <table:table-cell office:value-type="string" table:style-name="ce8">
            <text:p>COMUNE DI PASPARDO</text:p>
          </table:table-cell>
          <table:table-cell office:value-type="float" office:value="81002610178" table:style-name="ce8">
            <text:p>81002610178</text:p>
          </table:table-cell>
          <table:table-cell office:value-type="date" office:date-value="2020-12-03T00:00:00" table:style-name="ce13">
            <text:p>03/12/2020</text:p>
          </table:table-cell>
          <table:table-cell office:value-type="float" office:value="49997.4" table:style-name="ce11">
            <text:p>49.997,40</text:p>
          </table:table-cell>
          <table:table-cell office:value-type="float" office:value="2020" table:style-name="ce12">
            <text:p>2020</text:p>
          </table:table-cell>
          <table:table-cell table:number-columns-repeated="16377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Valuta_32_2" style:display-name="Valuta 2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Mantovani Fabio</meta:initial-creator>
    <dc:creator>Nava Monica</dc:creator>
    <meta:creation-date>2023-01-20T08:16:45Z</meta:creation-date>
    <dc:date>2023-04-12T13:52:06Z</dc:date>
  </office:meta>
</office:document-meta>
</file>