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Normale_32_2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Normale_32_2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Normale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automatic" fo:wrap-option="wrap"/>
    </style:style>
    <style:style style:name="ce16" style:family="table-cell" style:parent-style-name="Normale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cm"/>
    </style:style>
    <style:style style:name="co2" style:family="table-column">
      <style:table-column-properties fo:break-before="auto" style:column-width="2.46944444444444cm"/>
    </style:style>
    <style:style style:name="co3" style:family="table-column">
      <style:table-column-properties fo:break-before="auto" style:column-width="6.82625cm"/>
    </style:style>
    <style:style style:name="co4" style:family="table-column">
      <style:table-column-properties fo:break-before="auto" style:column-width="4.60375cm"/>
    </style:style>
    <style:style style:name="co5" style:family="table-column">
      <style:table-column-properties fo:break-before="auto" style:column-width="3.73944444444444cm" style:use-optimal-column-width="true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2.04611111111111cm"/>
    </style:style>
    <style:style style:name="co8" style:family="table-column">
      <style:table-column-properties fo:break-before="auto" style:column-width="2.02847222222222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26pt" style:use-optimal-row-height="true" fo:break-before="auto"/>
    </style:style>
    <style:style style:name="ro4" style:family="table-row">
      <style:table-row-properties style:row-height="5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" table:style-name="ta1">
        <table:table-column table:style-name="co1" table:default-cell-style-name="ce1" table:visibility="collapse"/>
        <table:table-column table:style-name="co2" table:default-cell-style-name="ce1" table:visibility="collapse"/>
        <table:table-column table:style-name="co1" table:default-cell-style-name="ce1" table:visibility="collapse"/>
        <table:table-column table:style-name="co3" table:default-cell-style-name="ce1"/>
        <table:table-column table:style-name="co4" table:default-cell-style-name="ce15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table:number-columns-repeated="3" table:style-name="ce1"/>
          <table:table-cell office:value-type="string" table:number-columns-spanned="4" table:number-rows-spanned="1" table:style-name="ce16">
            <text:p>CONTRIBUTI EROGATI NELL'ANNO 2021 &gt; 1000,00</text:p>
          </table:table-cell>
          <table:covered-table-cell table:number-columns-repeated="3"/>
          <table:table-cell table:number-columns-repeated="16377" table:style-name="ce1"/>
        </table:table-row>
        <table:table-row table:style-name="ro1">
          <table:table-cell table:number-columns-repeated="3" table:style-name="ce1"/>
          <table:table-cell office:value-type="string" table:style-name="ce2">
            <text:p>Ufficio / Responsabile Procedimento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1">
          <table:table-cell table:number-columns-repeated="3" table:style-name="ce1"/>
          <table:table-cell office:value-type="string" table:style-name="ce2">
            <text:p>Sistemi agoforestali Lombardia Ovest e Montagna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1">
          <table:table-cell table:number-columns-repeated="3" table:style-name="ce1"/>
          <table:table-cell office:value-type="string" table:style-name="ce4">
            <text:p>Norma di riferimento: decreto n. 1036 del 02.12.2020; modalità per individuazione beneficiari: bando pubblico</text:p>
          </table:table-cell>
          <table:table-cell table:number-columns-repeated="3" table:style-name="ce5"/>
          <table:table-cell table:number-columns-repeated="16377" table:style-name="ce1"/>
        </table:table-row>
        <table:table-row table:style-name="ro2">
          <table:table-cell office:value-type="string" table:style-name="ce6">
            <text:p>N° progr.</text:p>
          </table:table-cell>
          <table:table-cell office:value-type="string" table:style-name="ce6">
            <text:p>Voce di spesa</text:p>
          </table:table-cell>
          <table:table-cell office:value-type="string" table:style-name="ce6">
            <text:p>Tipo di documento</text:p>
          </table:table-cell>
          <table:table-cell office:value-type="string" table:style-name="ce6">
            <text:p>Descrizione Rifugio</text:p>
          </table:table-cell>
          <table:table-cell office:value-type="string" table:style-name="ce6">
            <text:p>Denominazione fornitore</text:p>
          </table:table-cell>
          <table:table-cell office:value-type="string" table:style-name="ce6">
            <text:p>Codice fiscale fornitore*</text:p>
          </table:table-cell>
          <table:table-cell office:value-type="string" table:style-name="ce6">
            <text:p>Data pagamento</text:p>
          </table:table-cell>
          <table:table-cell office:value-type="string" table:style-name="ce7">
            <text:p>Importo liquidato</text:p>
          </table:table-cell>
          <table:table-cell office:value-type="string" table:style-name="ce6">
            <text:p>ANNO Competenza</text:p>
          </table:table-cell>
          <table:table-cell table:number-columns-repeated="16375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Albani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0362" table:style-name="ce11">
            <text:p>40.362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Cortebassa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35196" table:style-name="ce11">
            <text:p>35.196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Baroni al Curone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8158.75" table:style-name="ce11">
            <text:p>8.158,75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Merelli al Coca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7806" table:style-name="ce11">
            <text:p>7.806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Curò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36208" table:style-name="ce11">
            <text:p>36.208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F.lli CALVI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39738" table:style-name="ce11">
            <text:p>39.738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F.lli LONGO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31314.36" table:style-name="ce11">
            <text:p>31.314,36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GHERARDI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35276" table:style-name="ce11">
            <text:p>35.276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LAGHI GEMELLI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5986.29" table:style-name="ce11">
            <text:p>45.986,2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TAGLIAFERRI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14428.4" table:style-name="ce11">
            <text:p>14.428,4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BIGNAMI</text:p>
          </table:table-cell>
          <table:table-cell office:value-type="string" table:style-name="ce8">
            <text:p>CLUB ALPINO ITALIANO - SEZIONE DI MILANO</text:p>
          </table:table-cell>
          <table:table-cell office:value-type="float" office:value="12492430157" table:style-name="ce8">
            <text:p>12492430157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10587.39" table:style-name="ce11">
            <text:p>10.587,3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BRIOSCHI</text:p>
          </table:table-cell>
          <table:table-cell office:value-type="string" table:style-name="ce8">
            <text:p>CLUB ALPINO ITALIANO - SEZIONE DI MILANO</text:p>
          </table:table-cell>
          <table:table-cell office:value-type="float" office:value="12492430157" table:style-name="ce8">
            <text:p>12492430157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6882.99" table:style-name="ce11">
            <text:p>6.882,9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GERLI E PORRO</text:p>
          </table:table-cell>
          <table:table-cell office:value-type="string" table:style-name="ce8">
            <text:p>CLUB ALPINO ITALIANO - SEZIONE DI MILANO</text:p>
          </table:table-cell>
          <table:table-cell office:value-type="float" office:value="12492430157" table:style-name="ce8">
            <text:p>12492430157</text:p>
          </table:table-cell>
          <table:table-cell office:value-type="date" office:date-value="2021-05-05T00:00:00" table:style-name="ce10">
            <text:p>05/05/2021</text:p>
          </table:table-cell>
          <table:table-cell office:value-type="float" office:value="16072.95" table:style-name="ce11">
            <text:p>16.072,95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RIELLA</text:p>
          </table:table-cell>
          <table:table-cell office:value-type="string" table:style-name="ce8">
            <text:p>CLUB ALPINO ITALIANO - SEZIONE DI COMO</text:p>
          </table:table-cell>
          <table:table-cell office:value-type="float" office:value="2154620138" table:style-name="ce8">
            <text:p>2154620138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40000" table:style-name="ce13">
            <text:p>40.0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GRASSI</text:p>
          </table:table-cell>
          <table:table-cell office:value-type="string" table:style-name="ce8">
            <text:p>S.E.L. SOCIETA' ESCURSIONISTI LECCHES</text:p>
          </table:table-cell>
          <table:table-cell office:value-type="float" office:value="2643310135" table:style-name="ce8">
            <text:p>2643310135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24910.5" table:style-name="ce11">
            <text:p>24.910,5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SASSI E CASTELLI</text:p>
          </table:table-cell>
          <table:table-cell office:value-type="string" table:style-name="ce8">
            <text:p>S.E.L. SOCIETA' ESCURSIONISTI LECCHES</text:p>
          </table:table-cell>
          <table:table-cell office:value-type="float" office:value="2643310135" table:style-name="ce8">
            <text:p>2643310135</text:p>
          </table:table-cell>
          <table:table-cell office:value-type="date" office:date-value="2021-05-05T00:00:00" table:style-name="ce10">
            <text:p>05/05/2021</text:p>
          </table:table-cell>
          <table:table-cell office:value-type="float" office:value="11075.99" table:style-name="ce11">
            <text:p>11.075,9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SASSI CASTELLI</text:p>
          </table:table-cell>
          <table:table-cell office:value-type="string" table:style-name="ce8">
            <text:p>S.E.L. SOCIETA' ESCURSIONISTI LECCHES</text:p>
          </table:table-cell>
          <table:table-cell office:value-type="float" office:value="2643310135" table:style-name="ce8">
            <text:p>2643310135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11075.99" table:style-name="ce13">
            <text:p>11.075,9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CASARI</text:p>
          </table:table-cell>
          <table:table-cell office:value-type="string" table:style-name="ce8">
            <text:p>ARTIC SERVICE SAS DI GALIZZI ACHILLE, GIACOMO E C.</text:p>
          </table:table-cell>
          <table:table-cell office:value-type="float" office:value="3198200135" table:style-name="ce8">
            <text:p>3198200135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17579.599999999999" table:style-name="ce13">
            <text:p>17.579,6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CITTA' DI LISSONE</text:p>
          </table:table-cell>
          <table:table-cell office:value-type="string" table:style-name="ce8">
            <text:p>CLUB ALPINO ITALIANO - SEZIONE LISSONE</text:p>
          </table:table-cell>
          <table:table-cell office:value-type="float" office:value="987360963" table:style-name="ce8">
            <text:p>987360963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37200" table:style-name="ce13">
            <text:p>37.2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MARINELLI BOMBARDIERI</text:p>
          </table:table-cell>
          <table:table-cell office:value-type="string" table:style-name="ce8">
            <text:p>DELLA RODOLFA GIUSEPPE</text:p>
          </table:table-cell>
          <table:table-cell office:value-type="float" office:value="736680141" table:style-name="ce8">
            <text:p>73668014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26263.599999999999" table:style-name="ce13">
            <text:p>26.263,6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MENAGGIO</text:p>
          </table:table-cell>
          <table:table-cell office:value-type="string" table:style-name="ce8">
            <text:p>CLUB ALPINO ITALIANO - SEZIONE DI MENAGGIO</text:p>
          </table:table-cell>
          <table:table-cell office:value-type="float" office:value="1942860139" table:style-name="ce8">
            <text:p>1942860139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19500" table:style-name="ce13">
            <text:p>19.5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NICOLA</text:p>
          </table:table-cell>
          <table:table-cell office:value-type="string" table:style-name="ce8">
            <text:p>ESPOSITO WALTER ERNESTO</text:p>
          </table:table-cell>
          <table:table-cell office:value-type="string" table:style-name="ce8">
            <text:p>XXXXXXXXXX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11273.39" table:style-name="ce13">
            <text:p>11.273,3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38" table:style-name="ce8">
            <text:p>3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OMIO</text:p>
          </table:table-cell>
          <table:table-cell office:value-type="string" table:style-name="ce8">
            <text:p>S.E.M. SOCIETA' ESCURSIONISTISCI MILANESI APS</text:p>
          </table:table-cell>
          <table:table-cell office:value-type="float" office:value="80106050158" table:style-name="ce8">
            <text:p>80106050158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26968.83" table:style-name="ce13">
            <text:p>26.968,83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39" table:style-name="ce8">
            <text:p>3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ROSALBA</text:p>
          </table:table-cell>
          <table:table-cell office:value-type="string" table:style-name="ce8">
            <text:p>BRIALBA SNC DI TORRICINI ALEX AMBROGIO E TETTAMANZI MATTIA</text:p>
          </table:table-cell>
          <table:table-cell office:value-type="float" office:value="3759500139" table:style-name="ce8">
            <text:p>3759500139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0500" table:style-name="ce13">
            <text:p>40.5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SALMURANO</text:p>
          </table:table-cell>
          <table:table-cell office:value-type="string" table:style-name="ce8">
            <text:p>SOCIETA' FUNIVIE DEL PESCEGALLO FU.PES S.R.L.</text:p>
          </table:table-cell>
          <table:table-cell office:value-type="float" office:value="69960144" table:style-name="ce8">
            <text:p>69960144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5891.6" table:style-name="ce13">
            <text:p>45.891,6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TAVECCHIA</text:p>
          </table:table-cell>
          <table:table-cell office:value-type="string" table:style-name="ce8">
            <text:p>MAURO BUZZONI SNC DI GIULIO E ALBERTO BUZZONI</text:p>
          </table:table-cell>
          <table:table-cell office:value-type="float" office:value="3511320982" table:style-name="ce8">
            <text:p>3511320982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4119.33" table:style-name="ce13">
            <text:p>44.119,33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2" table:style-name="ce8">
            <text:p>4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TAVECCHIA</text:p>
          </table:table-cell>
          <table:table-cell office:value-type="string" table:style-name="ce8">
            <text:p>MAURO BUZZONI SNC DI GIULIO E ALBERTO BUZZONI</text:p>
          </table:table-cell>
          <table:table-cell office:value-type="float" office:value="3511320982" table:style-name="ce8">
            <text:p>3511320982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44119.33" table:style-name="ce13">
            <text:p>44.119,33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USCHIONE</text:p>
          </table:table-cell>
          <table:table-cell office:value-type="string" table:style-name="ce8">
            <text:p>REZIA APERTA SNC DI DE PEDRINI FABRIZIO &amp; C.</text:p>
          </table:table-cell>
          <table:table-cell office:value-type="float" office:value="836230144" table:style-name="ce8">
            <text:p>836230144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2028.6" table:style-name="ce13">
            <text:p>42.028,6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44" table:style-name="ce8">
            <text:p>4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VALTROMPIA</text:p>
          </table:table-cell>
          <table:table-cell office:value-type="string" table:style-name="ce8">
            <text:p>CLUB ALPINO ITALIANO - SEZIONE GARDONE VALTROMPIA</text:p>
          </table:table-cell>
          <table:table-cell office:value-type="float" office:value="1964750986" table:style-name="ce8">
            <text:p>1964750986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27160" table:style-name="ce13">
            <text:p>27.16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VENTINA</text:p>
          </table:table-cell>
          <table:table-cell office:value-type="string" table:style-name="ce8">
            <text:p>LENATTI ORESTE</text:p>
          </table:table-cell>
          <table:table-cell office:value-type="float" office:value="995150141" table:style-name="ce8">
            <text:p>995150141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47626.16" table:style-name="ce13">
            <text:p>47.626,16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6" table:style-name="ce8">
            <text:p>4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PASSO DI CASSANA</text:p>
          </table:table-cell>
          <table:table-cell office:value-type="string" table:style-name="ce8">
            <text:p>GALLI GIOVANNA</text:p>
          </table:table-cell>
          <table:table-cell office:value-type="string" table:style-name="ce8">
            <text:p>XXXXXXXXXX</text:p>
          </table:table-cell>
          <table:table-cell office:value-type="date" office:date-value="2021-05-06T00:00:00" table:style-name="ce10">
            <text:p>06/05/2021</text:p>
          </table:table-cell>
          <table:table-cell office:value-type="float" office:value="14200" table:style-name="ce13">
            <text:p>14.2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domanda bando</text:p>
          </table:table-cell>
          <table:table-cell office:value-type="string" table:style-name="ce8">
            <text:p>Liquidazione acconto 30% Rif. GNUTTI</text:p>
          </table:table-cell>
          <table:table-cell office:value-type="string" table:style-name="ce8">
            <text:p>MADEO GIANLUCA</text:p>
          </table:table-cell>
          <table:table-cell office:value-type="float" office:value="3511320982" table:style-name="ce8">
            <text:p>3511320982</text:p>
          </table:table-cell>
          <table:table-cell office:value-type="date" office:date-value="2021-05-05T00:00:00" table:style-name="ce10">
            <text:p>05/05/2021</text:p>
          </table:table-cell>
          <table:table-cell office:value-type="float" office:value="7112" table:style-name="ce13">
            <text:p>7.112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8" table:style-name="ce8">
            <text:p>4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GNUTTI</text:p>
          </table:table-cell>
          <table:table-cell office:value-type="string" table:style-name="ce8">
            <text:p>MADEO GIANLUCA</text:p>
          </table:table-cell>
          <table:table-cell office:value-type="float" office:value="3511320982" table:style-name="ce8">
            <text:p>3511320982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7112" table:style-name="ce13">
            <text:p>7.112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SHAMBALA'</text:p>
          </table:table-cell>
          <table:table-cell office:value-type="string" table:style-name="ce8">
            <text:p>SPAZZADESCHI FLAVIO</text:p>
          </table:table-cell>
          <table:table-cell office:value-type="string" table:style-name="ce8">
            <text:p>XXXXXXXXXX</text:p>
          </table:table-cell>
          <table:table-cell office:value-type="date" office:date-value="2021-05-25T00:00:00" table:style-name="ce10">
            <text:p>25/05/2021</text:p>
          </table:table-cell>
          <table:table-cell office:value-type="float" office:value="25803.279999999999" table:style-name="ce11">
            <text:p>25.803,28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0" table:style-name="ce8">
            <text:p>5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SHAMBALA'</text:p>
          </table:table-cell>
          <table:table-cell office:value-type="string" table:style-name="ce8">
            <text:p>SPAZZADESCHI FLAVIO</text:p>
          </table:table-cell>
          <table:table-cell office:value-type="string" table:style-name="ce8">
            <text:p>XXXXXXXXXX</text:p>
          </table:table-cell>
          <table:table-cell office:value-type="date" office:date-value="2021-06-26T00:00:00" table:style-name="ce10">
            <text:p>26/06/2021</text:p>
          </table:table-cell>
          <table:table-cell office:value-type="float" office:value="33.75" table:style-name="ce8">
            <text:p>33,75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PARAFULMINE</text:p>
          </table:table-cell>
          <table:table-cell office:value-type="string" table:style-name="ce8">
            <text:p>SCI CLUB VALGANDINO A.S.D</text:p>
          </table:table-cell>
          <table:table-cell office:value-type="float" office:value="2550420166" table:style-name="ce8">
            <text:p>2550420166</text:p>
          </table:table-cell>
          <table:table-cell office:value-type="date" office:date-value="2021-07-26T00:00:00" table:style-name="ce10">
            <text:p>26/07/2021</text:p>
          </table:table-cell>
          <table:table-cell office:value-type="float" office:value="5500" table:style-name="ce13">
            <text:p>5.5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2" table:style-name="ce8">
            <text:p>5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CASERA VECCHIA DI VARRONE</text:p>
          </table:table-cell>
          <table:table-cell office:value-type="string" table:style-name="ce8">
            <text:p>CLUB ALPINO ITALIANO - SEZIONE DI PREMANA</text:p>
          </table:table-cell>
          <table:table-cell office:value-type="float" office:value="83013660135" table:style-name="ce8">
            <text:p>83013660135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5700" table:style-name="ce13">
            <text:p>5.7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<text:s/>LAENG</text:p>
          </table:table-cell>
          <table:table-cell office:value-type="string" table:style-name="ce8">
            <text:p>CLUB ALPINO ITALIANO - SEZIONE DI CEDEGOLO</text:p>
          </table:table-cell>
          <table:table-cell office:value-type="float" office:value="90000360173" table:style-name="ce8">
            <text:p>90000360173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6095.3" table:style-name="ce13">
            <text:p>6.095,3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4" table:style-name="ce8">
            <text:p>5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SCOTTI</text:p>
          </table:table-cell>
          <table:table-cell office:value-type="string" table:style-name="ce8">
            <text:p>RIFUGIO SCOTTI DI OLTOLINI RENATA</text:p>
          </table:table-cell>
          <table:table-cell office:value-type="float" office:value="90000360173" table:style-name="ce8">
            <text:p>90000360173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16000" table:style-name="ce13">
            <text:p>16.0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8">
            <text:p>EROGAZIONE SALDO FINANZIAMENTO RIFUGIO SCOGGIONE</text:p>
          </table:table-cell>
          <table:table-cell office:value-type="string" table:style-name="ce8">
            <text:p>CLUB ALPINO ITALIANO SEZIONE COLICO</text:p>
          </table:table-cell>
          <table:table-cell office:value-type="float" office:value="2500210139" table:style-name="ce8">
            <text:p>2500210139</text:p>
          </table:table-cell>
          <table:table-cell office:value-type="date" office:date-value="2021-10-28T00:00:00" table:style-name="ce10">
            <text:p>28/10/2021</text:p>
          </table:table-cell>
          <table:table-cell office:value-type="float" office:value="82796.5" table:style-name="ce13">
            <text:p>82.796,5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ANTONIETTA AL PIALERAL</text:p>
          </table:table-cell>
          <table:table-cell office:value-type="string" table:style-name="ce8">
            <text:p>RIFUGIO ALPINISTICO ANTONIETTA DI PENSA DARIO</text:p>
          </table:table-cell>
          <table:table-cell office:value-type="float" office:value="1075640167" table:style-name="ce8">
            <text:p>1075640167</text:p>
          </table:table-cell>
          <table:table-cell office:value-type="date" office:date-value="2021-10-29T00:00:00" table:style-name="ce10">
            <text:p>29/10/2021</text:p>
          </table:table-cell>
          <table:table-cell office:value-type="float" office:value="27376" table:style-name="ce13">
            <text:p>27.376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4">
          <table:table-cell office:value-type="float" office:value="57" table:style-name="ce8">
            <text:p>5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ALICCO</text:p>
          </table:table-cell>
          <table:table-cell office:value-type="string" table:style-name="ce8">
            <text:p>CLUB ALPINO ITALIANO - SEZIONE DI PIAZZA BREMBANA ALTA VALLE BREMBANA</text:p>
          </table:table-cell>
          <table:table-cell office:value-type="float" office:value="2466070162" table:style-name="ce8">
            <text:p>2466070162</text:p>
          </table:table-cell>
          <table:table-cell office:value-type="date" office:date-value="2021-10-29T00:00:00" table:style-name="ce10">
            <text:p>29/10/2021</text:p>
          </table:table-cell>
          <table:table-cell office:value-type="float" office:value="9573.44" table:style-name="ce13">
            <text:p>9.573,44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SALMURANO</text:p>
          </table:table-cell>
          <table:table-cell office:value-type="string" table:style-name="ce8">
            <text:p>SOCIETA' FUNIVIE DEL PESCEGALLO FU.PES S.R.L.</text:p>
          </table:table-cell>
          <table:table-cell office:value-type="float" office:value="69960144" table:style-name="ce8">
            <text:p>69960144</text:p>
          </table:table-cell>
          <table:table-cell office:value-type="date" office:date-value="2021-10-29T00:00:00" table:style-name="ce10">
            <text:p>29/10/2021</text:p>
          </table:table-cell>
          <table:table-cell office:value-type="float" office:value="16686.48" table:style-name="ce13">
            <text:p>16.686,48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OZZI</text:p>
          </table:table-cell>
          <table:table-cell office:value-type="string" table:style-name="ce8">
            <text:p>CLUB ALPINO ITALIANO - SEZIONE DI BRESCIA</text:p>
          </table:table-cell>
          <table:table-cell office:value-type="float" office:value="1011000179" table:style-name="ce8">
            <text:p>1011000179</text:p>
          </table:table-cell>
          <table:table-cell office:value-type="date" office:date-value="2021-11-08T00:00:00" table:style-name="ce10">
            <text:p>08/11/2021</text:p>
          </table:table-cell>
          <table:table-cell office:value-type="float" office:value="14000" table:style-name="ce13">
            <text:p>14.0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60" table:style-name="ce8">
            <text:p>6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VALTROMPIA</text:p>
          </table:table-cell>
          <table:table-cell office:value-type="string" table:style-name="ce8">
            <text:p>CLUB ALPINO ITALIANO - SEZIONE GARDONE VALTROMPIA</text:p>
          </table:table-cell>
          <table:table-cell office:value-type="float" office:value="1964750986" table:style-name="ce8">
            <text:p>1964750986</text:p>
          </table:table-cell>
          <table:table-cell office:value-type="date" office:date-value="2021-11-08T00:00:00" table:style-name="ce10">
            <text:p>08/11/2021</text:p>
          </table:table-cell>
          <table:table-cell office:value-type="float" office:value="27160" table:style-name="ce13">
            <text:p>27.16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GRASSI</text:p>
          </table:table-cell>
          <table:table-cell office:value-type="string" table:style-name="ce8">
            <text:p>S.E.L. SOCIETA’ ESCURSIONISTI LECCHESI</text:p>
          </table:table-cell>
          <table:table-cell office:value-type="float" office:value="2643310135" table:style-name="ce8">
            <text:p>2643310135</text:p>
          </table:table-cell>
          <table:table-cell office:value-type="date" office:date-value="2021-11-26T00:00:00" table:style-name="ce10">
            <text:p>26/11/2021</text:p>
          </table:table-cell>
          <table:table-cell office:value-type="float" office:value="24910.5" table:style-name="ce13">
            <text:p>24.910,5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2" table:style-name="ce8">
            <text:p>6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NICOLA</text:p>
          </table:table-cell>
          <table:table-cell office:value-type="string" table:style-name="ce8">
            <text:p>WALTER ERNESTO ESPOSITO</text:p>
          </table:table-cell>
          <table:table-cell office:value-type="float" office:value="2859590131" table:style-name="ce8">
            <text:p>2859590131</text:p>
          </table:table-cell>
          <table:table-cell office:value-type="date" office:date-value="2021-11-26T00:00:00" table:style-name="ce10">
            <text:p>26/11/2021</text:p>
          </table:table-cell>
          <table:table-cell office:value-type="float" office:value="10359.49" table:style-name="ce13">
            <text:p>10.359,49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SEV - PIANEZZO</text:p>
          </table:table-cell>
          <table:table-cell office:value-type="string" table:style-name="ce8">
            <text:p>ASD SEV VALMADRERA</text:p>
          </table:table-cell>
          <table:table-cell office:value-type="float" office:value="556930139" table:style-name="ce8">
            <text:p>556930139</text:p>
          </table:table-cell>
          <table:table-cell office:value-type="date" office:date-value="2021-11-26T00:00:00" table:style-name="ce10">
            <text:p>26/11/2021</text:p>
          </table:table-cell>
          <table:table-cell office:value-type="float" office:value="28222.41" table:style-name="ce13">
            <text:p>28.222,41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VALBIANDINO</text:p>
          </table:table-cell>
          <table:table-cell office:value-type="string" table:style-name="ce8">
            <text:p>MOIRA BRINI</text:p>
          </table:table-cell>
          <table:table-cell office:value-type="float" office:value="2200040133" table:style-name="ce8">
            <text:p>2200040133</text:p>
          </table:table-cell>
          <table:table-cell office:value-type="date" office:date-value="2021-11-26T00:00:00" table:style-name="ce10">
            <text:p>26/11/2021</text:p>
          </table:table-cell>
          <table:table-cell office:value-type="float" office:value="20160" table:style-name="ce13">
            <text:p>20.16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SCHIAZZERA</text:p>
          </table:table-cell>
          <table:table-cell office:value-type="string" table:style-name="ce8">
            <text:p>ASSOCIAZIONE CON I GIOVANI PER I POVERI</text:p>
          </table:table-cell>
          <table:table-cell office:value-type="float" office:value="715120143" table:style-name="ce8">
            <text:p>715120143</text:p>
          </table:table-cell>
          <table:table-cell office:value-type="date" office:date-value="2021-12-01T00:00:00" table:style-name="ce10">
            <text:p>01/12/2021</text:p>
          </table:table-cell>
          <table:table-cell office:value-type="float" office:value="22375.34" table:style-name="ce13">
            <text:p>22.375,34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4">
          <table:table-cell office:value-type="float" office:value="66" table:style-name="ce8">
            <text:p>6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ENIGNI</text:p>
          </table:table-cell>
          <table:table-cell office:value-type="string" table:style-name="ce8">
            <text:p>CLUB ALPINO ITALIANO - SEZIONE DI PIAZZA BREMBANA ALTA VALLE BREMBANA</text:p>
          </table:table-cell>
          <table:table-cell office:value-type="float" office:value="2466070162" table:style-name="ce8">
            <text:p>2466070162</text:p>
          </table:table-cell>
          <table:table-cell office:value-type="date" office:date-value="2021-12-01T00:00:00" table:style-name="ce10">
            <text:p>01/12/2021</text:p>
          </table:table-cell>
          <table:table-cell office:value-type="float" office:value="18562.400000000001" table:style-name="ce13">
            <text:p>18.562,4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GARIBALDI</text:p>
          </table:table-cell>
          <table:table-cell office:value-type="string" table:style-name="ce8">
            <text:p>RAVIZZA ODOARDO</text:p>
          </table:table-cell>
          <table:table-cell office:value-type="float" office:value="2302860982" table:style-name="ce8">
            <text:p>2302860982</text:p>
          </table:table-cell>
          <table:table-cell office:value-type="date" office:date-value="2021-12-01T00:00:00" table:style-name="ce10">
            <text:p>01/12/2021</text:p>
          </table:table-cell>
          <table:table-cell office:value-type="float" office:value="36469.599999999999" table:style-name="ce13">
            <text:p>36.469,6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PRUDENZINI</text:p>
          </table:table-cell>
          <table:table-cell office:value-type="string" table:style-name="ce8">
            <text:p>S.C. DI VEZZOLI E FERRI S.N.C.</text:p>
          </table:table-cell>
          <table:table-cell office:value-type="float" office:value="3710810981" table:style-name="ce8">
            <text:p>3710810981</text:p>
          </table:table-cell>
          <table:table-cell office:value-type="date" office:date-value="2021-12-01T00:00:00" table:style-name="ce10">
            <text:p>01/12/2021</text:p>
          </table:table-cell>
          <table:table-cell office:value-type="float" office:value="39678.199999999997" table:style-name="ce13">
            <text:p>39.678,2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CROCEDOMINI</text:p>
          </table:table-cell>
          <table:table-cell office:value-type="string" table:style-name="ce8">
            <text:p>GI.VI.I. IMMOBILIARE S.R.L</text:p>
          </table:table-cell>
          <table:table-cell office:value-type="float" office:value="781630173" table:style-name="ce8">
            <text:p>781630173</text:p>
          </table:table-cell>
          <table:table-cell office:value-type="date" office:date-value="2021-12-01T00:00:00" table:style-name="ce10">
            <text:p>01/12/2021</text:p>
          </table:table-cell>
          <table:table-cell office:value-type="float" office:value="20368.64" table:style-name="ce13">
            <text:p>20.368,64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0" table:style-name="ce8">
            <text:p>7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COCA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7806" table:style-name="ce13">
            <text:p>7.806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PORTA</text:p>
          </table:table-cell>
          <table:table-cell office:value-type="string" table:style-name="ce8">
            <text:p>RIVETTI MARTA</text:p>
          </table:table-cell>
          <table:table-cell office:value-type="float" office:value="3805760133" table:style-name="ce8">
            <text:p>3805760133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30756.3" table:style-name="ce13">
            <text:p>30.756,3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2" table:style-name="ce8">
            <text:p>7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OSTERIA ALPINA</text:p>
          </table:table-cell>
          <table:table-cell office:value-type="string" table:style-name="ce8">
            <text:p>SOCIETA' COOPERATIVA ANTICA COTARIA</text:p>
          </table:table-cell>
          <table:table-cell office:value-type="float" office:value="9874610968" table:style-name="ce8">
            <text:p>9874610968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7265.15" table:style-name="ce13">
            <text:p>7.265,15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73" table:style-name="ce8">
            <text:p>7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ROSALBA</text:p>
          </table:table-cell>
          <table:table-cell office:value-type="string" table:style-name="ce8">
            <text:p>BRIALBA SNC DI TORRICINI ALEX AMBROGIO E TETTAMANZI MATTIA</text:p>
          </table:table-cell>
          <table:table-cell office:value-type="float" office:value="3759500139" table:style-name="ce8">
            <text:p>3759500139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38314.720000000001" table:style-name="ce13">
            <text:p>38.314,72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VALMALZA</text:p>
          </table:table-cell>
          <table:table-cell office:value-type="string" table:style-name="ce8">
            <text:p>TOLONI DANIELA</text:p>
          </table:table-cell>
          <table:table-cell office:value-type="float" office:value="2904660988" table:style-name="ce8">
            <text:p>2904660988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47274.400000000001" table:style-name="ce13">
            <text:p>47.274,4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VENTINA</text:p>
          </table:table-cell>
          <table:table-cell office:value-type="string" table:style-name="ce8">
            <text:p>LENATTI ORESTE</text:p>
          </table:table-cell>
          <table:table-cell office:value-type="float" office:value="995150141" table:style-name="ce8">
            <text:p>995150141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47626.15" table:style-name="ce13">
            <text:p>47.626,15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6" table:style-name="ce8">
            <text:p>76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ARONI AL BRUNONE</text:p>
          </table:table-cell>
          <table:table-cell office:value-type="string" table:style-name="ce8">
            <text:p>CLUB ALPINO ITALIANO - SEZIONE DI BERGAMO</text:p>
          </table:table-cell>
          <table:table-cell office:value-type="float" office:value="850300161" table:style-name="ce8">
            <text:p>850300161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35820.25" table:style-name="ce13">
            <text:p>35.820,25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77" table:style-name="ce8">
            <text:p>77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ERTACCHI</text:p>
          </table:table-cell>
          <table:table-cell office:value-type="string" table:style-name="ce8">
            <text:p>CLUB ALPINO ITALIANO - SEZIONE DI VALLESPLUGA MADESIMO</text:p>
          </table:table-cell>
          <table:table-cell office:value-type="float" office:value="939680146" table:style-name="ce8">
            <text:p>939680146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22450" table:style-name="ce13">
            <text:p>22.45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78" table:style-name="ce8">
            <text:p>78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FORNI</text:p>
          </table:table-cell>
          <table:table-cell office:value-type="string" table:style-name="ce8">
            <text:p>FORNI 2.000 S.N.C. DI COLTURI GRAZIA &amp; C.</text:p>
          </table:table-cell>
          <table:table-cell office:value-type="float" office:value="694440140" table:style-name="ce8">
            <text:p>694440140</text:p>
          </table:table-cell>
          <table:table-cell office:value-type="date" office:date-value="2021-02-18T00:00:00" table:style-name="ce10">
            <text:p>18/02/2021</text:p>
          </table:table-cell>
          <table:table-cell office:value-type="float" office:value="100000" table:style-name="ce11">
            <text:p>100.0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79" table:style-name="ce8">
            <text:p>79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TITA SECCHI</text:p>
          </table:table-cell>
          <table:table-cell office:value-type="string" table:style-name="ce8">
            <text:p>SOCIETA' ESCURSIONISTI BRESCIANI U. UGOLINI ASS. DILETTANTISTIC</text:p>
          </table:table-cell>
          <table:table-cell office:value-type="float" office:value="3117200174" table:style-name="ce8">
            <text:p>3117200174</text:p>
          </table:table-cell>
          <table:table-cell office:value-type="date" office:date-value="2021-03-16T00:00:00" table:style-name="ce10">
            <text:p>16/03/2021</text:p>
          </table:table-cell>
          <table:table-cell office:value-type="float" office:value="43522.2" table:style-name="ce11">
            <text:p>43.522,2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2">
          <table:table-cell office:value-type="float" office:value="80" table:style-name="ce8">
            <text:p>80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UZZONI</text:p>
          </table:table-cell>
          <table:table-cell office:value-type="string" table:style-name="ce8">
            <text:p>PRADA ELECTRIC ENGINEERING DI PRADA CLAUDIO</text:p>
          </table:table-cell>
          <table:table-cell office:value-type="float" office:value="3070820133" table:style-name="ce8">
            <text:p>3070820133</text:p>
          </table:table-cell>
          <table:table-cell office:value-type="date" office:date-value="2021-03-16T00:00:00" table:style-name="ce10">
            <text:p>16/03/2021</text:p>
          </table:table-cell>
          <table:table-cell office:value-type="float" office:value="21616.14" table:style-name="ce11">
            <text:p>21.616,14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DEL GRANDE CAMERINI</text:p>
          </table:table-cell>
          <table:table-cell office:value-type="string" table:style-name="ce8">
            <text:p>CLUB ALPINO ITALIANO - SEZIONE DI SOVICO</text:p>
          </table:table-cell>
          <table:table-cell office:value-type="float" office:value="963890967" table:style-name="ce8">
            <text:p>963890967</text:p>
          </table:table-cell>
          <table:table-cell office:value-type="date" office:date-value="2021-03-15T00:00:00" table:style-name="ce10">
            <text:p>15/03/2021</text:p>
          </table:table-cell>
          <table:table-cell office:value-type="float" office:value="26228.41" table:style-name="ce11">
            <text:p>26.228,41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GRIERA VECCHIA</text:p>
          </table:table-cell>
          <table:table-cell office:value-type="string" table:style-name="ce8">
            <text:p>COMUNE DI PAGNONA</text:p>
          </table:table-cell>
          <table:table-cell office:value-type="float" office:value="657520136" table:style-name="ce8">
            <text:p>657520136</text:p>
          </table:table-cell>
          <table:table-cell office:value-type="date" office:date-value="2021-10-06T00:00:00" table:style-name="ce10">
            <text:p>06/10/2021</text:p>
          </table:table-cell>
          <table:table-cell office:value-type="float" office:value="8237.6" table:style-name="ce11">
            <text:p>8.237,6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BAITONE</text:p>
          </table:table-cell>
          <table:table-cell office:value-type="string" table:style-name="ce8">
            <text:p>COMUNE DI SONICO</text:p>
          </table:table-cell>
          <table:table-cell office:value-type="float" office:value="584930986" table:style-name="ce8">
            <text:p>584930986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98012.22" table:style-name="ce11">
            <text:p>98.012,22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84" table:style-name="ce8">
            <text:p>84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MOLA</text:p>
          </table:table-cell>
          <table:table-cell office:value-type="string" table:style-name="ce8">
            <text:p>COMUNE DI EDOLO</text:p>
          </table:table-cell>
          <table:table-cell office:value-type="float" office:value="577230980" table:style-name="ce8">
            <text:p>577230980</text:p>
          </table:table-cell>
          <table:table-cell office:value-type="date" office:date-value="2022-01-19T00:00:00" table:style-name="ce10">
            <text:p>19/01/2022</text:p>
          </table:table-cell>
          <table:table-cell office:value-type="float" office:value="26500" table:style-name="ce11">
            <text:p>26.5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style-name="ro3">
          <table:table-cell office:value-type="float" office:value="85" table:style-name="ce9">
            <text:p>85</text:p>
          </table:table-cell>
          <table:table-cell office:value-type="string" table:style-name="ce9">
            <text:p>Liquidazioni a beneficiari</text:p>
          </table:table-cell>
          <table:table-cell office:value-type="string" table:style-name="ce9">
            <text:p>rendicontazione</text:p>
          </table:table-cell>
          <table:table-cell office:value-type="string" table:style-name="ce9">
            <text:p>EROGAZIONE SALDO FINANZIAMENTO RIFUGIO MALGA STAIN</text:p>
          </table:table-cell>
          <table:table-cell office:value-type="string" table:style-name="ce9">
            <text:p>COMUNE DI EDOLO</text:p>
          </table:table-cell>
          <table:table-cell office:value-type="float" office:value="577230980" table:style-name="ce9">
            <text:p>577230980</text:p>
          </table:table-cell>
          <table:table-cell office:value-type="date" office:date-value="2022-01-19T00:00:00" table:style-name="ce14">
            <text:p>19/01/2022</text:p>
          </table:table-cell>
          <table:table-cell office:value-type="float" office:value="100000" table:style-name="ce13">
            <text:p>100.000,00</text:p>
          </table:table-cell>
          <table:table-cell office:value-type="float" office:value="2021" table:style-name="ce12">
            <text:p>2021</text:p>
          </table:table-cell>
          <table:table-cell table:number-columns-repeated="16375"/>
        </table:table-row>
        <table:table-row table:number-rows-repeated="1048501" table:style-name="ro1">
          <table:table-cell table:number-columns-repeated="16384"/>
        </table:table-row>
      </table:table>
      <table:database-ranges>
        <table:database-range table:target-range-address="2021.A5:2021.I7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Valuta_32_2" style:display-name="Valuta 2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Mantovani Fabio</meta:initial-creator>
    <dc:creator>Nava Monica</dc:creator>
    <meta:creation-date>2023-01-20T08:16:45Z</meta:creation-date>
    <dc:date>2023-04-12T13:50:40Z</dc:date>
  </office:meta>
</office:document-meta>
</file>