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Normale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Normale_Dirigenti_servizio_Trasparenza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15" style:family="table-cell" style:parent-style-name="Default" style:data-style-name="N0">
      <style:text-properties fo:font-size="12pt" style:font-size-asian="12pt" style:font-size-complex="12pt"/>
    </style:style>
    <style:style style:name="ce16" style:family="table-cell" style:parent-style-name="Normale_32_2" style:data-style-name="N0">
      <style:table-cell-properties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413125cm" style:use-optimal-column-width="true"/>
    </style:style>
    <style:style style:name="co4" style:family="table-column">
      <style:table-column-properties fo:break-before="auto" style:column-width="4.63020833333333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5.34458333333333cm"/>
    </style:style>
    <style:style style:name="co11" style:family="table-column">
      <style:table-column-properties fo:break-before="auto" style:column-width="3.38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70.5pt" style:use-optimal-row-height="false" fo:break-before="auto"/>
    </style:style>
    <style:style style:name="ro5" style:family="table-row">
      <style:table-row-properties style:row-height="84pt" style:use-optimal-row-height="false" fo:break-before="auto"/>
    </style:style>
    <style:style style:name="ro6" style:family="table-row">
      <style:table-row-properties style:row-height="102pt" style:use-optimal-row-height="false" fo:break-before="auto"/>
    </style:style>
    <style:style style:name="ro7" style:family="table-row">
      <style:table-row-properties style:row-height="115.5pt" style:use-optimal-row-height="false" fo:break-before="auto"/>
    </style:style>
    <style:style style:name="ro8" style:family="table-row">
      <style:table-row-properties style:row-height="80.25pt" style:use-optimal-row-height="false" fo:break-before="auto"/>
    </style:style>
    <style:style style:name="ro9" style:family="table-row">
      <style:table-row-properties style:row-height="141.75pt" style:use-optimal-row-height="false" fo:break-before="auto"/>
    </style:style>
    <style:style style:name="ro10" style:family="table-row">
      <style:table-row-properties style:row-height="82.5pt" style:use-optimal-row-height="false" fo:break-before="auto"/>
    </style:style>
    <style:style style:name="ro11" style:family="table-row">
      <style:table-row-properties style:row-height="81.75pt" style:use-optimal-row-height="false" fo:break-before="auto"/>
    </style:style>
    <style:style style:name="ro12" style:family="table-row">
      <style:table-row-properties style:row-height="81pt" style:use-optimal-row-height="false" fo:break-before="auto"/>
    </style:style>
    <style:style style:name="ro13" style:family="table-row">
      <style:table-row-properties style:row-height="133.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l_01-01-2018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9" table:number-columns-repeated="16372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9" table:number-rows-spanned="1" table:style-name="ce17">
            <text:p>DIRIGENTI ERSAF - STRUTTURA ORGANIZZATIVA DAL 01.01.2018</text:p>
          </table:table-cell>
          <table:covered-table-cell table:number-columns-repeated="8"/>
          <table:table-cell table:number-columns-repeated="16375" table:style-name="ce1"/>
        </table:table-row>
        <table:table-row table:style-name="ro3">
          <table:table-cell office:value-type="string" table:number-columns-spanned="12" table:number-rows-spanned="1" table:style-name="ce18">
            <text:p>ADEMPIMENTO AI SENSI DEL DECRETO LEGISLATIVO 14 MARZO 2013, N. 33 <text:s/>ART. 15 COMMA 1 LETT. A) B) <text:s/>E DELL'ART. 20 DEL <text:s/>DECRETO LEGISLATIVO 8 APRILE 2013, N. 39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office:value-type="string" table:style-name="ce2">
            <text:p>COGNOME</text:p>
          </table:table-cell>
          <table:table-cell office:value-type="string" table:style-name="ce2">
            <text:p>NOME</text:p>
          </table:table-cell>
          <table:table-cell office:value-type="string" table:style-name="ce3">
            <text:p>GRADUAZIONE RETRIBUZIONE DI POSIZIONE</text:p>
          </table:table-cell>
          <table:table-cell office:value-type="string" table:style-name="ce3">
            <text:p>UNITA' ORGANIZZATIVA</text:p>
            <text:p>DIPARTIMENTO</text:p>
          </table:table-cell>
          <table:table-cell office:value-type="string" table:style-name="ce2">
            <text:p>STRUTTURA</text:p>
          </table:table-cell>
          <table:table-cell office:value-type="string" table:style-name="ce3">
            <text:p>DURATA INCARICO<text:s/></text:p>
          </table:table-cell>
          <table:table-cell office:value-type="string" table:style-name="ce3">
            <text:p>ESTREMI ATTO DI CONFERIMENTO<text:s/></text:p>
          </table:table-cell>
          <table:table-cell office:value-type="string" table:style-name="ce3">
            <text:p>CURRICULA VITAE</text:p>
          </table:table-cell>
          <table:table-cell office:value-type="string" table:number-columns-spanned="3" table:number-rows-spanned="1" table:style-name="ce19">
            <text:p>DICHIARAZIONE DI INSUSSISTENZA CAUSE DI INCOMPATIBILITA' E DI INCONFERIBILITA'</text:p>
          </table:table-cell>
          <table:covered-table-cell table:number-columns-repeated="2"/>
          <table:table-cell office:value-type="string" table:style-name="ce4">
            <text:p>NOTE</text:p>
          </table:table-cell>
          <table:table-cell table:number-columns-repeated="16372" table:style-name="ce5"/>
        </table:table-row>
        <table:table-row table:style-name="ro5">
          <table:table-cell office:value-type="string" table:style-name="ce6">
            <text:p>BETTAGLIO</text:p>
          </table:table-cell>
          <table:table-cell office:value-type="string" table:style-name="ce6">
            <text:p>ROBERTO</text:p>
          </table:table-cell>
          <table:table-cell office:value-type="string" table:style-name="ce7">
            <text:p>C2</text:p>
          </table:table-cell>
          <table:table-cell table:style-name="ce7"/>
          <table:table-cell office:value-type="string" table:style-name="ce8">
            <text:p>STRUTTURA SERVIZI LEGALI, AMMINISTRATIVI, ORGANIZZAZIONE E PERSONALE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0/18</text:p>
            <text:p>del 22/1/2018</text:p>
            <text:p>Prot. N. 525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<text:s/>cause di incompatibilità resa ai sensi dell'art. 20 del <text:s/>D.LGs 08/04/2013 n.39 in relazione all'incarico conferito.<text:s/></text:p>
            <text:p>Dichiarazione del : 22/01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6">
          <table:table-cell office:value-type="string" table:style-name="ce6">
            <text:p>BRENNA</text:p>
          </table:table-cell>
          <table:table-cell office:value-type="string" table:style-name="ce6">
            <text:p>STEFANO</text:p>
          </table:table-cell>
          <table:table-cell office:value-type="string" table:style-name="ce7">
            <text:p>C3</text:p>
          </table:table-cell>
          <table:table-cell office:value-type="string" table:style-name="ce8">
            <text:p>UNITÁ ORGANIZZATIVA</text:p>
            <text:p>"CONOSCENZA E SVILUPPO DELL'INNOVAZIONE IN AMBITO AGROFORESTALE"</text:p>
          </table:table-cell>
          <table:table-cell table:style-name="ce7"/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1/18</text:p>
            <text:p>del 22/1/2018</text:p>
            <text:p>Prot. N. 524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11/02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7">
          <table:table-cell office:value-type="string" table:style-name="ce8">
            <text:p>CALVO</text:p>
          </table:table-cell>
          <table:table-cell office:value-type="string" table:style-name="ce8">
            <text:p>ENRICO ETTORE</text:p>
          </table:table-cell>
          <table:table-cell office:value-type="string" table:style-name="ce12">
            <text:p>C3</text:p>
          </table:table-cell>
          <table:table-cell office:value-type="string" table:style-name="ce8">
            <text:p>UNITÁ ORGANIZZATIVA "PROGRAMMAZIONE INTERVENTI E SERVIZI PER IL TERRITORIO, LA MONTAGNA E LE FILIERE</text:p>
            <text:p/>
          </table:table-cell>
          <table:table-cell table:style-name="ce7"/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2/18</text:p>
            <text:p>del 22/1/2018</text:p>
            <text:p>Prot. N. 526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11/02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8">
          <table:table-cell office:value-type="string" table:style-name="ce6">
            <text:p>MAFFONI</text:p>
          </table:table-cell>
          <table:table-cell office:value-type="string" table:style-name="ce6">
            <text:p>GIANLUCA</text:p>
          </table:table-cell>
          <table:table-cell office:value-type="string" table:style-name="ce12">
            <text:p>C2</text:p>
          </table:table-cell>
          <table:table-cell table:style-name="ce7"/>
          <table:table-cell office:value-type="string" table:style-name="ce8">
            <text:p>STRUTTURA</text:p>
            <text:p>"UFFICIO GARE E GESTIONE APPALTI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3/18</text:p>
            <text:p>del 22/1/2018</text:p>
            <text:p>Prot. N. 527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22/01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9">
          <table:table-cell office:value-type="string" table:style-name="ce6">
            <text:p>MARCHESI</text:p>
          </table:table-cell>
          <table:table-cell office:value-type="string" table:style-name="ce8">
            <text:p>MARIO FILIPPO</text:p>
          </table:table-cell>
          <table:table-cell office:value-type="string" table:style-name="ce12">
            <text:p>C1</text:p>
          </table:table-cell>
          <table:table-cell table:style-name="ce7"/>
          <table:table-cell office:value-type="string" table:style-name="ce8">
            <text:p>STRUTTURA</text:p>
            <text:p>"SERVIZI PER LO SVILUPPO INTEGRATO DEL SETTORE AGRICOLO E FORESTALE E GESTIONE DELLE SEDI TERRITORIALI DI CARPANETA E RICCAGIOIA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4/18</text:p>
            <text:p>del 22/1/2018</text:p>
            <text:p>Prot. N. 528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15/02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10">
          <table:table-cell office:value-type="string" table:style-name="ce6">
            <text:p>NASTASIO</text:p>
          </table:table-cell>
          <table:table-cell office:value-type="string" table:style-name="ce6">
            <text:p>PAOLO</text:p>
          </table:table-cell>
          <table:table-cell office:value-type="string" table:style-name="ce12">
            <text:p>C1</text:p>
          </table:table-cell>
          <table:table-cell table:style-name="ce7"/>
          <table:table-cell office:value-type="string" table:style-name="ce8">
            <text:p>STRUTTURA</text:p>
            <text:p>"SVILUPPO TERRITORIALE LOMBARDIA EST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5/18</text:p>
            <text:p>del 22/1/2018</text:p>
            <text:p>Prot. N. 529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1">
            <text:p>Dichiarazione di insussistenza di cause di incompatibilità resa ai sensi dell'art. 20 del <text:s/>D.LGs 08/04/2013 n.39 in relazione all'incarico conferito.<text:s/></text:p>
            <text:p>Dichiarazione del : 22/01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11">
          <table:table-cell office:value-type="string" table:style-name="ce6">
            <text:p>OSSOLA</text:p>
          </table:table-cell>
          <table:table-cell office:value-type="string" table:style-name="ce6">
            <text:p>FRANCESCA</text:p>
          </table:table-cell>
          <table:table-cell office:value-type="string" table:style-name="ce12">
            <text:p>C2</text:p>
          </table:table-cell>
          <table:table-cell table:style-name="ce7"/>
          <table:table-cell office:value-type="string" table:style-name="ce8">
            <text:p>STRUTTURA</text:p>
            <text:p>"SERVIZIO FITOSANITARIO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6/18</text:p>
            <text:p>del 22/1/2018</text:p>
            <text:p>Prot. N. 530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13/02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12">
          <table:table-cell office:value-type="string" table:style-name="ce6">
            <text:p>PICCARDI</text:p>
          </table:table-cell>
          <table:table-cell office:value-type="string" table:style-name="ce6">
            <text:p>BIAGIO</text:p>
          </table:table-cell>
          <table:table-cell office:value-type="string" table:style-name="ce12">
            <text:p>C1</text:p>
          </table:table-cell>
          <table:table-cell table:style-name="ce7"/>
          <table:table-cell office:value-type="string" table:style-name="ce8">
            <text:p>STRUTTURA<text:s/></text:p>
            <text:p>"BIODIVERSITÁ, INNOVAZIONE E SERVIZI AL SISTEMA PRIVATO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8/18</text:p>
            <text:p>del 22/1/2018</text:p>
            <text:p>Prot. N. 531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13/01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11">
          <table:table-cell office:value-type="string" table:style-name="ce6">
            <text:p>RATTI</text:p>
          </table:table-cell>
          <table:table-cell office:value-type="string" table:style-name="ce6">
            <text:p>LUCIA</text:p>
          </table:table-cell>
          <table:table-cell office:value-type="string" table:style-name="ce12">
            <text:p>C1</text:p>
          </table:table-cell>
          <table:table-cell table:style-name="ce7"/>
          <table:table-cell office:value-type="string" table:style-name="ce8">
            <text:p>STRUTTURA</text:p>
            <text:p>"SERVIZI PER LE FILIERE AGROFORESTALI"</text:p>
          </table:table-cell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507/18</text:p>
            <text:p>del 22/1/2018</text:p>
            <text:p>Prot. N. 532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22/01/2019</text:p>
          </table:table-cell>
          <table:covered-table-cell table:number-columns-repeated="2"/>
          <table:table-cell table:style-name="ce11"/>
          <table:table-cell table:number-columns-repeated="16372" table:style-name="ce5"/>
        </table:table-row>
        <table:table-row table:style-name="ro13">
          <table:table-cell office:value-type="string" table:style-name="ce6">
            <text:p>TAGLIAFERRI</text:p>
          </table:table-cell>
          <table:table-cell office:value-type="string" table:style-name="ce6">
            <text:p>ANTONIO</text:p>
          </table:table-cell>
          <table:table-cell office:value-type="string" table:style-name="ce12">
            <text:p>C3</text:p>
          </table:table-cell>
          <table:table-cell office:value-type="string" table:style-name="ce8">
            <text:p>UNITÁ ORGANIZZATIVA</text:p>
            <text:p>"PROGRAMMAZIONE, SERVIZI GENERALI E SVILUPPO TERRITORIALE LOMBARDIA OVEST"</text:p>
          </table:table-cell>
          <table:table-cell table:style-name="ce7"/>
          <table:table-cell office:value-type="string" table:style-name="ce9">
            <text:p>01/01/2018</text:p>
            <text:p>31/12/2018</text:p>
            <text:p>prorogato al 31/12/19</text:p>
          </table:table-cell>
          <table:table-cell office:value-type="string" table:style-name="ce10">
            <text:p>Prot. n.499/18</text:p>
            <text:p>del 22/1/2018</text:p>
            <text:p>Prot. N. 533 del 21/01/2019</text:p>
          </table:table-cell>
          <table:table-cell office:value-type="string" table:style-name="ce7">
            <text:p>CV</text:p>
          </table:table-cell>
          <table:table-cell office:value-type="string" table:number-columns-spanned="3" table:number-rows-spanned="1" table:style-name="ce20">
            <text:p>Dichiarazione di insussistenza di cause di incompatibilità resa ai sensi dell'art. 20 del <text:s/>D.LGs 08/04/2013 n.39 in relazione all'incarico conferito.<text:s/></text:p>
            <text:p>Dichiarazione del : 22/01/2019</text:p>
          </table:table-cell>
          <table:covered-table-cell table:number-columns-repeated="2"/>
          <table:table-cell table:style-name="ce10"/>
          <table:table-cell table:number-columns-repeated="16372" table:style-name="ce5"/>
        </table:table-row>
        <table:table-row table:style-name="ro14">
          <table:table-cell table:number-columns-repeated="2" table:style-name="ce13"/>
          <table:table-cell table:style-name="ce14"/>
          <table:table-cell table:number-columns-repeated="4" table:style-name="ce15"/>
          <table:table-cell table:style-name="ce14"/>
          <table:table-cell table:number-columns-repeated="16376" table:style-name="ce1"/>
        </table:table-row>
        <table:table-row table:style-name="ro14">
          <table:table-cell table:style-name="ce16"/>
          <table:table-cell table:number-columns-repeated="7" table:style-name="ce15"/>
          <table:table-cell table:number-columns-repeated="16376" table:style-name="ce1"/>
        </table:table-row>
        <table:table-row table:number-rows-repeated="3" table:style-name="ro14">
          <table:table-cell table:number-columns-repeated="2" table:style-name="ce13"/>
          <table:table-cell table:number-columns-repeated="6" table:style-name="ce15"/>
          <table:table-cell table:number-columns-repeated="16376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Dirigenti_servizio_Trasparenza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 Excel</meta:generator>
    <meta:initial-creator>rosa.sanna</meta:initial-creator>
    <dc:creator>Colombo Lucia</dc:creator>
    <meta:creation-date>2015-02-19T13:38:10Z</meta:creation-date>
    <dc:date>2019-06-28T05:22:27Z</dc:date>
    <meta:print-date>2018-04-23T13:43:28Z</meta:print-date>
  </office:meta>
</office:document-meta>
</file>