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3.177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</style:style>
    <style:style style:name="ce8" style:family="table-cell" style:parent-style-name="Default" style:data-style-name="N36">
      <style:table-cell-properties fo:border="thin solid #000000"/>
    </style:style>
    <style:style style:name="ce9" style:family="table-cell" style:parent-style-name="Default" style:data-style-name="N0">
      <style:table-cell-properties fo:border="thin solid #000000"/>
    </style:style>
    <style:style style:name="ce1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FF" style:repeat-content="false"/>
      <style:paragraph-properties fo:text-align="justify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justify"/>
    </style:style>
    <style:style style:name="ce14" style:family="table-cell" style:parent-style-name="Default" style:data-style-name="N36"/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justify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FFFF00" style:repeat-content="false"/>
      <style:paragraph-properties fo:text-align="justify"/>
    </style:style>
    <style:style style:name="ce18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top" fo:wrap-option="wrap"/>
      <style:text-properties fo:font-weight="bold" style:font-weight-asian="bold" style:font-weight-complex="bold"/>
    </style:style>
    <style:style style:name="ce20" style:family="table-cell" style:parent-style-name="Default" style:data-style-name="N36">
      <style:table-cell-properties fo:border="thin solid #000000" style:vertical-align="top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top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top"/>
    </style:style>
    <style:style style:name="ce24" style:family="table-cell" style:parent-style-name="Default" style:data-style-name="N36">
      <style:table-cell-properties fo:border="thin solid #000000" style:vertical-align="top"/>
    </style:style>
    <style:style style:name="ce25" style:family="table-cell" style:parent-style-name="Default" style:data-style-name="N0">
      <style:table-cell-properties fo:border="thin solid #000000" style:vertical-align="top" fo:wrap-option="wrap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5.635625cm" style:use-optimal-column-width="true"/>
    </style:style>
    <style:style style:name="co4" style:family="table-column">
      <style:table-column-properties fo:break-before="auto" style:column-width="3.43958333333333cm"/>
    </style:style>
    <style:style style:name="co5" style:family="table-column">
      <style:table-column-properties fo:break-before="auto" style:column-width="12.4089583333333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3.67770833333333cm"/>
    </style:style>
    <style:style style:name="co9" style:family="table-column">
      <style:table-column-properties fo:break-before="auto" style:column-width="2.06375cm"/>
    </style:style>
    <style:style style:name="ro1" style:family="table-row">
      <style:table-row-properties style:row-height="43.9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7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14.45pt" style:use-optimal-row-height="true" fo:break-before="auto"/>
    </style:style>
    <style:style style:name="ro8" style:family="table-row">
      <style:table-row-properties style:row-height="120pt" style:use-optimal-row-height="true" fo:break-before="auto"/>
    </style:style>
    <style:style style:name="ro9" style:family="table-row">
      <style:table-row-properties style:row-height="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2" table:style-name="ta1">
        <table:table-column table:style-name="co1" table:default-cell-style-name="ce13"/>
        <table:table-column table:style-name="co2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CONTRIBUTI EROGATI NELL'ANNO 2022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19">
            <text:p>Beneficiario (nome e dati fiscali)</text:p>
          </table:table-cell>
          <table:table-cell office:value-type="string" table:style-name="ce20">
            <text:p>Importo</text:p>
          </table:table-cell>
          <table:table-cell office:value-type="string" table:style-name="ce21">
            <text:p>Norma di riferimento</text:p>
          </table:table-cell>
          <table:table-cell office:value-type="string" table:style-name="ce19">
            <text:p>Ufficio/ Responsabile Procedimento</text:p>
          </table:table-cell>
          <table:table-cell office:value-type="string" table:style-name="ce19">
            <text:p>Modalità seguita per individuazione soggetto</text:p>
          </table:table-cell>
          <table:table-cell office:value-type="string" table:style-name="ce22">
            <text:p>Link progetto /curriculum<text:s/></text:p>
          </table:table-cell>
          <table:table-cell table:number-columns-repeated="16378"/>
        </table:table-row>
        <table:table-row table:style-name="ro2">
          <table:table-cell office:value-type="string" table:style-name="ce23">
            <text:p>Associazione Musicale Culturale Le Altre Note - Via Vittoria, 22 – 23032 Bormio (SO)- <text:s/>C.F – P. IVA <text:s/>02345970814)</text:p>
          </table:table-cell>
          <table:table-cell office:value-type="currency" office:value="3000" table:style-name="ce24">
            <text:p>€ 3.0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Sci Club Santa Caterina Valfurva <text:s/>- Piazza Magliavaca, 1 – 23030 Valfurva (SO)- C.F. 92003930143<text:s/></text:p>
          </table:table-cell>
          <table:table-cell office:value-type="currency" office:value="3000" table:style-name="ce24">
            <text:p>€ 3.0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7"/>
          <table:table-cell table:number-columns-repeated="16378"/>
        </table:table-row>
        <table:table-row table:style-name="ro2">
          <table:table-cell office:value-type="string" table:style-name="ce23">
            <text:p>Gruppo Micologico Alta Valtellina - Via Fumarogo, 84 - 23030 Valdisotto – SO – P. IVA <text:s/>00760470146</text:p>
          </table:table-cell>
          <table:table-cell office:value-type="currency" office:value="1000" table:style-name="ce24">
            <text:p>€ 1.0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Associazione Sportiva Dilettantistica Team 100.1 <text:s/>-Via Luigi Majno, 10 - 20129 Milano – SO - C.F. 97725530154 e P. IVA 09161680963</text:p>
          </table:table-cell>
          <table:table-cell office:value-type="currency" office:value="4000" table:style-name="ce24">
            <text:p>€ 4.0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Cooperativa Sociale SO.LA.RE.S S.C.R.L. -Via Stelvio, 8 – 233032 Bormio (SO)- C.F. e P. IVA <text:s/>00672330149</text:p>
          </table:table-cell>
          <table:table-cell office:value-type="currency" office:value="3500" table:style-name="ce24">
            <text:p>€ 3.5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Associazione Gestori Rifugi di Lombardia – ASSORIFUGILOMBARDIA - Via Gennaro Sora 22/B - 25048 EDOLO (BS) - C.F 99005140175</text:p>
          </table:table-cell>
          <table:table-cell office:value-type="currency" office:value="7400" table:style-name="ce24">
            <text:p>€ 7.4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Comune di Valfurva - Piazza Frodaglio 3 – 23030 Valfurva (SO) - C.F. 00114700149</text:p>
          </table:table-cell>
          <table:table-cell office:value-type="currency" office:value="5000" table:style-name="ce24">
            <text:p>€ 5.000,00</text:p>
          </table:table-cell>
          <table:table-cell office:value-type="string" table:style-name="ce23">
            <text:p>Decreto n. 760 in data 08/07/2021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style-name="ro2">
          <table:table-cell office:value-type="string" table:style-name="ce23">
            <text:p>Comune di Vione - <text:s/>Piazza Vittoria, 12 - 25050 Vione – SO - P.IVA: 00580940989 - C.F.: 00837510171</text:p>
          </table:table-cell>
          <table:table-cell office:value-type="currency" office:value="1500" table:style-name="ce24">
            <text:p>€ 1.500,00</text:p>
          </table:table-cell>
          <table:table-cell office:value-type="string" table:style-name="ce23">
            <text:p>Decreto n. 817 in data 25/07/2022</text:p>
          </table:table-cell>
          <table:table-cell office:value-type="string" table:style-name="ce25">
            <text:p>Direzione Parco dello telvio e Aree Protette</text:p>
          </table:table-cell>
          <table:table-cell office:value-type="string" table:style-name="ce26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8"/>
        </table:table-row>
        <table:table-row table:number-rows-repeated="1048566" table:style-name="ro3">
          <table:table-cell table:number-columns-repeated="16384"/>
        </table:table-row>
      </table:table>
      <table:table table:name="2021" table:style-name="ta1">
        <table:table-column table:style-name="co1" table:default-cell-style-name="ce13"/>
        <table:table-column table:style-name="co8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CONTRIBUTI EROGATI NELL'ANNO 2021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</text:p>
          </table:table-cell>
          <table:table-cell office:value-type="string" table:style-name="ce4">
            <text:p>Norma di riferimento</text:p>
          </table:table-cell>
          <table:table-cell office:value-type="string" table:style-name="ce5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6">
            <text:p>Link progetto /curriculum<text:s/></text:p>
          </table:table-cell>
          <table:table-cell table:number-columns-repeated="16378"/>
        </table:table-row>
        <table:table-row table:style-name="ro4">
          <table:table-cell office:value-type="string" table:style-name="ce7">
            <text:p>Associazione Musicale Culturale Le Altre Note - Via Vittoria, 22 – 23032 Bormio (SO)- <text:s/>C.F – P. IVA <text:s/>02345970814)</text:p>
          </table:table-cell>
          <table:table-cell office:value-type="currency" office:value="2750" table:style-name="ce8">
            <text:p>€ 2.750,00</text:p>
          </table:table-cell>
          <table:table-cell office:value-type="string" table:style-name="ce9">
            <text:p>Decreto n. 531 in data 08/06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Sci Club Santa Caterina Valfurva <text:s/>- Piazza Magliavaca, 1 – 23030 Valfurva (SO)- C.F. 92003930143<text:s/></text:p>
          </table:table-cell>
          <table:table-cell office:value-type="currency" office:value="4000" table:style-name="ce8">
            <text:p>€ 4.000,00</text:p>
          </table:table-cell>
          <table:table-cell office:value-type="string" table:style-name="ce9">
            <text:p>Decreto n. 531 in data 08/06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8"/>
        </table:table-row>
        <table:table-row table:style-name="ro4">
          <table:table-cell office:value-type="string" table:style-name="ce7">
            <text:p>Associazione Museo Vallivo della Valfurva - Piazza Capitano Arnaldo Berni, 3 - 23030 Valfurva – SO - C.F. – P. IVA 83004270142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531 in data 08/06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2">
          <table:table-cell office:value-type="string" table:style-name="ce7">
            <text:p>Rifugio Stella Alpina s.r.l. <text:s text:c="2"/>- Via Uzza, 1A <text:s/>– 23030 Valfurva (SO)- P. IVA/C.F. <text:s/>00948370143</text:p>
          </table:table-cell>
          <table:table-cell office:value-type="currency" office:value="7500" table:style-name="ce8">
            <text:p>€ 7.500,00</text:p>
          </table:table-cell>
          <table:table-cell office:value-type="string" table:style-name="ce9">
            <text:p>Decreto n. 531 in data 08/06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Pro Loco Valdidentro <text:s text:c="2"/>- Piazza IV Novembre, 1 <text:s/>– 23038 Valdidentro (SO) - <text:s/>P. IVA 00681850145</text:p>
          </table:table-cell>
          <table:table-cell office:value-type="currency" office:value="1200" table:style-name="ce8">
            <text:p>€ 1.200,00</text:p>
          </table:table-cell>
          <table:table-cell office:value-type="string" table:style-name="ce9">
            <text:p>Decreto n. 531 in data 08/06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Scuola di Alpinismo, Scialpinismo e Arrampicata Guide Alpine Ortler - Cevedale <text:s/>- Via Al Forte, 14 <text:s/>– 23032 Bormio (SO) - <text:s/>P. IVA 00627840143</text:p>
          </table:table-cell>
          <table:table-cell office:value-type="currency" office:value="8300" table:style-name="ce8">
            <text:p>€ 8.300,00</text:p>
          </table:table-cell>
          <table:table-cell office:value-type="string" table:style-name="ce9">
            <text:p>Decreto n. 690 in data 15/07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Comune di Vione - <text:s/>Piazza Vittoria, 12 - 25050 Vione – SO - P.IVA: 00580940989 - C.F.: 00837510171</text:p>
          </table:table-cell>
          <table:table-cell office:value-type="currency" office:value="1800" table:style-name="ce8">
            <text:p>€ 1.800,00</text:p>
          </table:table-cell>
          <table:table-cell office:value-type="string" table:style-name="ce9">
            <text:p>Decreto n. 1056 in data 12/11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Università di Bergamo -P.za Rosate, 2 - 24129 Bergamo - C.F. 80004350163 - P.IVA 01612800167</text:p>
          </table:table-cell>
          <table:table-cell office:value-type="currency" office:value="3000" table:style-name="ce8">
            <text:p>€ 3.000,00</text:p>
          </table:table-cell>
          <table:table-cell office:value-type="string" table:style-name="ce9">
            <text:p>Decreto n. 1056 in data 12/11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Fondazione Luigi Bombardieri -Via Trieste, 27 - Sondrio (SO) - C.F 00111020145 – P. IVA <text:s/>00936980143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1056 in data 12/11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4">
          <table:table-cell office:value-type="string" table:style-name="ce7">
            <text:p>Associazione Pro Loco <text:s/>Turismo Valfurva - (Piazza Magliavacca, 4 – 23030 Valfurva (SO)- P. IVA/C.F. <text:s/>00962170148</text:p>
          </table:table-cell>
          <table:table-cell office:value-type="currency" office:value="6000" table:style-name="ce8">
            <text:p>€ 6.000,00</text:p>
          </table:table-cell>
          <table:table-cell office:value-type="string" table:style-name="ce9">
            <text:p>Decreto n. 1056 in data 12/11/2021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number-rows-repeated="1048564" table:style-name="ro3">
          <table:table-cell table:number-columns-repeated="16384"/>
        </table:table-row>
      </table:table>
      <table:table table:name="2020" table:style-name="ta1">
        <table:table-column table:style-name="co1" table:default-cell-style-name="ce13"/>
        <table:table-column table:style-name="co8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CONTRIBUTI EROGATI NELL'ANNO 2020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</text:p>
          </table:table-cell>
          <table:table-cell office:value-type="string" table:style-name="ce4">
            <text:p>Norma di riferimento</text:p>
          </table:table-cell>
          <table:table-cell office:value-type="string" table:style-name="ce5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6">
            <text:p>Link progetto /curriculum<text:s/></text:p>
          </table:table-cell>
          <table:table-cell table:number-columns-repeated="16378"/>
        </table:table-row>
        <table:table-row table:style-name="ro5">
          <table:table-cell office:value-type="string" table:style-name="ce7">
            <text:p>Fondazione Luigi Bombardieri - Via Trieste, 27 – 23100 Sondrio (SO)- <text:s/>C.F 00111020145 – P. IVA <text:s/>00936980143)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677 in data 25/08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4">
          <table:table-cell office:value-type="string" table:style-name="ce10">
            <text:p>Rotary Club Bormio Conte di Bormio - (Via Milano, 46 – 23032 Bormio (SO)- P. IVA <text:s/>00897690145 – C.F. 92015940148)</text:p>
          </table:table-cell>
          <table:table-cell office:value-type="currency" office:value="3000" table:style-name="ce8">
            <text:p>€ 3.000,00</text:p>
          </table:table-cell>
          <table:table-cell office:value-type="string" table:style-name="ce9">
            <text:p>Decreto n. 677 in data 25/08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string" table:style-name="ce7">
            <text:p>Sci Club Santa Caterina Valfurva <text:s/>- Piazza Magliavaca, 1 – 23030 Valfurva (SO)- C.F. 92003930143<text:s/>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77 in data 25/08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4">
          <table:table-cell office:value-type="string" table:style-name="ce7">
            <text:p>A.N.A. (Associazione Nazionale Alpini) di Valfurva - Piazza Capitano Berni, 3 - 23030 Valfurva – SO - C.F. – P. IVA 92021670143</text:p>
          </table:table-cell>
          <table:table-cell office:value-type="currency" office:value="8000" table:style-name="ce8">
            <text:p>€ 8.000,00</text:p>
          </table:table-cell>
          <table:table-cell office:value-type="string" table:style-name="ce9">
            <text:p>Decreto n. 677 in data 25/08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9"/>
          <table:table-cell table:number-columns-repeated="16378"/>
        </table:table-row>
        <table:table-row table:style-name="ro4">
          <table:table-cell office:value-type="string" table:style-name="ce7">
            <text:p>Associazione Pro Loco <text:s/>Turismo Valfurva - Piazza Magliavacca, 4 – 23030 Valfurva (SO)- P. IVA/C.F. <text:s/>00962170148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729 in data 14/09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Comune di Vione - Piazza Vittoria, 1 – 25050 Vione (BS)- <text:s/>C.F. 00837510171 - P.IVA 00580940989</text:p>
          </table:table-cell>
          <table:table-cell office:value-type="currency" office:value="1500" table:style-name="ce8">
            <text:p>€ 1.500,00</text:p>
          </table:table-cell>
          <table:table-cell office:value-type="string" table:style-name="ce9">
            <text:p>Decreto n. 729 in data 14/09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7">
            <text:p>Adamello Ultra Trail a.s.d. - Via Sierra Chica, 20 – 25059 Vezza d'Oglio (BS)- <text:s/>C.F. - P.IVA 04108580988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729 in data 14/09/202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number-columns-repeated="16379" table:style-name="ce1"/>
        </table:table-row>
        <table:table-row table:number-rows-repeated="1048567" table:style-name="ro7">
          <table:table-cell table:number-columns-repeated="16384"/>
        </table:table-row>
      </table:table>
      <table:table table:name="2019" table:style-name="ta1">
        <table:table-column table:style-name="co1" table:default-cell-style-name="ce13"/>
        <table:table-column table:style-name="co8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CONTRIBUTI EROGATI NELL'ANNO 2019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</text:p>
          </table:table-cell>
          <table:table-cell office:value-type="string" table:style-name="ce4">
            <text:p>Norma di riferimento</text:p>
          </table:table-cell>
          <table:table-cell office:value-type="string" table:style-name="ce5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8"/>
        </table:table-row>
        <table:table-row table:style-name="ro8">
          <table:table-cell office:value-type="string" table:style-name="ce7">
            <text:p>Associazione Pro Loco <text:s/>Turismo Valfurva - Piazza Magliavacca, 4 – 23030 Valfurva (SO)- P. IVA/C.F. <text:s/>00962170148</text:p>
          </table:table-cell>
          <table:table-cell office:value-type="currency" office:value="6000" table:style-name="ce8">
            <text:p>€ 6.000,00</text:p>
          </table:table-cell>
          <table:table-cell office:value-type="string" table:style-name="ce9">
            <text:p>Decreto n. 119 in data 26/02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Istituto di Istruzione Superiore Statale Alberti di Bormio - Via Monte Confinale 10 - 23032 Bormio (SO)</text:p>
          </table:table-cell>
          <table:table-cell office:value-type="currency" office:value="3200" table:style-name="ce8">
            <text:p>€ 3.200,00</text:p>
          </table:table-cell>
          <table:table-cell office:value-type="string" table:style-name="ce9">
            <text:p>Decreto n. 348 in data 08/05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Gestori Rifugi di Lombardia – ASSORIFUGILOMBARDIA - (Via Gennaro Sora 22/B - 25048 EDOLO (BS) - C.F 99005140175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363 in data 10/05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Comune di Valdidentro - Piazza IV novembre, 1 Valdidentro SO - C.F. 00111020145</text:p>
          </table:table-cell>
          <table:table-cell office:value-type="currency" office:value="15000" table:style-name="ce8">
            <text:p>€ 15.000,00</text:p>
          </table:table-cell>
          <table:table-cell office:value-type="string" table:style-name="ce9">
            <text:p>Decreto n. 438 in data 31/05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10">
            <text:p>Rotary Club Bormio Conte di Bormio - (Via Milano, 46 – 23032 Bormio (SO)- P. IVA <text:s/>00897690145 – C.F. 92015940148)</text:p>
          </table:table-cell>
          <table:table-cell office:value-type="currency" office:value="10000" table:style-name="ce8">
            <text:p>€ 10.000,00</text:p>
          </table:table-cell>
          <table:table-cell office:value-type="string" table:style-name="ce9">
            <text:p>Decreto n. 613 in data 10/07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Giovani Frontale - Frazione Frontale – 23035 Sondalo (SO)- C.F. 92024010149 – P.IVA 00939920146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666 in data 25/07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number-columns-repeated="16379" table:style-name="ce1"/>
        </table:table-row>
        <table:table-row table:style-name="ro8">
          <table:table-cell office:value-type="string" table:style-name="ce7">
            <text:p>Sci Club Santa Caterina Valfurva <text:s/>- Piazza Magliavaca, 1 – 23030 Valfurva (SO)- C.F. 92003930143<text:s/></text:p>
          </table:table-cell>
          <table:table-cell office:value-type="currency" office:value="4000" table:style-name="ce8">
            <text:p>€ 4.000,00</text:p>
          </table:table-cell>
          <table:table-cell office:value-type="string" table:style-name="ce9">
            <text:p>Decreto n. 725 in data 09/08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number-columns-repeated="16379" table:style-name="ce1"/>
        </table:table-row>
        <table:table-row table:style-name="ro6">
          <table:table-cell office:value-type="string" table:style-name="ce7">
            <text:p>SDA BOCCONI - SCUOLA DI DIREZIONE AZIENDALE <text:s/>- Via Bocconi, 8 – 20136 Milano- C.F. 80024610158 P IVA 03628350153<text:s/></text:p>
          </table:table-cell>
          <table:table-cell office:value-type="currency" office:value="35000" table:style-name="ce8">
            <text:p>€ 35.000,00</text:p>
          </table:table-cell>
          <table:table-cell office:value-type="string" table:style-name="ce9">
            <text:p>Decreto n. 893 in data 07/10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number-columns-repeated="16379" table:style-name="ce1"/>
        </table:table-row>
        <table:table-row table:number-rows-repeated="2" table:style-name="ro3">
          <table:table-cell table:style-name="ce13"/>
          <table:table-cell table:style-name="ce14"/>
          <table:table-cell table:number-columns-repeated="16382" table:style-name="ce1"/>
        </table:table-row>
        <table:table-row table:style-name="ro8">
          <table:table-cell office:value-type="string" table:style-name="ce7">
            <text:p>LIPU ORGANIZZAZIONE DI VOLONTARIATO <text:s text:c="2"/>- Via Udine, 3A – 43100 Parma- C.F. 80032350482<text:s/></text:p>
          </table:table-cell>
          <table:table-cell office:value-type="currency" office:value="0" table:style-name="ce8">
            <text:p>€ 0,00</text:p>
          </table:table-cell>
          <table:table-cell office:value-type="string" table:style-name="ce9">
            <text:p>Decreto n. 1054 in data 19/11/2019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"linee guida del coordinamento scientifico" del Parco Nazionale dello Stelvio, approvate dal Comitato di Coordinamento ed Indirizzo in data 28 marzo 2017</text:p>
          </table:table-cell>
          <table:table-cell office:value-type="string" table:style-name="ce17">
            <text:p>(Artt. <text:s/>55 e 56 del Decreto Legislativo 03 luglio 2017 n. 117 - Codice del Terzo Settore, a norma dell’art. 1, comma 2, lettera b), della legge 6 giugno 2016, n. 106)</text:p>
          </table:table-cell>
          <table:table-cell table:number-columns-repeated="16378"/>
        </table:table-row>
        <table:table-row table:number-rows-repeated="1048563" table:style-name="ro7">
          <table:table-cell table:number-columns-repeated="16384"/>
        </table:table-row>
      </table:table>
      <table:table table:name="2018" table:style-name="ta1">
        <table:table-column table:style-name="co1" table:default-cell-style-name="ce13"/>
        <table:table-column table:style-name="co8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9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15">
            <text:p>CONTRIBUTI EROGATI NELL'ANNO 2018 &gt; 1000,00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style-name="ce2">
            <text:p>Beneficiario (nome e dati fiscali)</text:p>
          </table:table-cell>
          <table:table-cell office:value-type="string" table:style-name="ce8">
            <text:p>Importo</text:p>
          </table:table-cell>
          <table:table-cell office:value-type="string" table:style-name="ce4">
            <text:p>Norma di riferimento</text:p>
          </table:table-cell>
          <table:table-cell office:value-type="string" table:style-name="ce5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8"/>
        </table:table-row>
        <table:table-row table:style-name="ro8">
          <table:table-cell office:value-type="string" table:style-name="ce10">
            <text:p>Rotary Club Bormio Conte di Bormio - (Via Milano, 46 – 23032 Bormio (SO)- P. IVA <text:s/>00897690145 – C.F. 92015940148)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589 in data 08/08/2018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Gruppo Credito Valtellinese - P.za Quadrivio 8 Sondrio - C.F. 93010780141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630 in data 05/09/2018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Gestori Rifugi di Lombardia – ASSORIFUGILOMBARDIA - (Via Gennaro Sora 22/B - 25048 EDOLO (BS) - C.F 99005140175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32 in data 06/09/2018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Giovani Frontale - Frazione Frontale – 23035 Sondalo (SO)- C.F. 92024010149 – P.IVA 00939920146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809 in data 07/11/2018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number-rows-repeated="1048570" table:style-name="ro7">
          <table:table-cell table:number-columns-repeated="16384"/>
        </table:table-row>
      </table:table>
      <table:table table:name="2017" table:style-name="ta1">
        <table:table-column table:style-name="co1" table:default-cell-style-name="ce13"/>
        <table:table-column table:style-name="co8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9" table:default-cell-style-name="ce1"/>
        <table:table-column table:style-name="co7" table:number-columns-repeated="16378" table:default-cell-style-name="ce1"/>
        <table:table-row table:style-name="ro9">
          <table:table-cell office:value-type="string" table:number-columns-spanned="6" table:number-rows-spanned="1" table:style-name="ce15">
            <text:p>CONTRIBUTI EROGATI NELL'ANNO 2017 &gt; 1000,00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style-name="ce2">
            <text:p>Beneficiario (nome e dati fiscali)</text:p>
          </table:table-cell>
          <table:table-cell office:value-type="string" table:style-name="ce18">
            <text:p>Importo</text:p>
          </table:table-cell>
          <table:table-cell office:value-type="string" table:style-name="ce4">
            <text:p>Norma di riferimento</text:p>
          </table:table-cell>
          <table:table-cell office:value-type="string" table:style-name="ce5">
            <text:p>Ufficio/ Responsabile Procedimento</text:p>
          </table:table-cell>
          <table:table-cell office:value-type="string" table:style-name="ce5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8"/>
        </table:table-row>
        <table:table-row table:style-name="ro2">
          <table:table-cell office:value-type="string" table:style-name="ce10">
            <text:p>Gruppo Credito Valtellinese, con sede in <text:s/>P.za Quadrivio 8 Sondrio C.F. 93010780141</text:p>
          </table:table-cell>
          <table:table-cell office:value-type="currency" office:value="2000" table:style-name="ce8">
            <text:p>€ 2.000,00</text:p>
          </table:table-cell>
          <table:table-cell office:value-type="string" table:style-name="ce9">
            <text:p>Decreto n. 362 in data 12/05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A.S.D. UNIONE SPORTIVA BORMIESE - Via Buon Consiglio, 25 – 23032 Bormio (SO)- P. IVA <text:s/>00422230144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509 in data 25/06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Associazione Pro Loco <text:s/>Turismo Valfurva - Piazza Magliavacca, 4 – 23030 Valfurva (SO)- P. IVA/C.F. <text:s/>00962170148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39 in data 27/07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Associazione Pro Loco <text:s/>del Territorio di Sondalo – Tria Lilia - Via Verdi, 2/A – 23035 Sondalo (SO)- P. IVA <text:s/>006981140148 Codice Fiscale 93024540143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39 in data 27/07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Rotary Club Bormio Conte di Bormio - Via Milano, 46 – 23032 Bormio (SO)- P. IVA <text:s/>00897690145 – C.F. 92015940148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59 in data 01/08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Associazione <text:s/>Pro Loco Turismo Bormio - (Via Roma, 131/b – 23032 Bormio (SO)- C.F. 93021610147 - P. IVA <text:s/>00959490145)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679 in data 03/08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6">
          <table:table-cell office:value-type="string" table:style-name="ce7">
            <text:p>Società Feda srl (Via Nuova Circonvallazione, 69/b – Rimini - P. IVA e CF 03149160404),<text:s/></text:p>
          </table:table-cell>
          <table:table-cell office:value-type="currency" office:value="3000" table:style-name="ce8">
            <text:p>€ 3.000,00</text:p>
          </table:table-cell>
          <table:table-cell office:value-type="string" table:style-name="ce9">
            <text:p>Decreto n. 680 in data 03/08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Sportiva Dilettantistica BORMIO GHIACCIO (Via Manzoni, snc – 23032 Bormio (SO)- P. IVA/C.F. 00566770145<text:s/></text:p>
          </table:table-cell>
          <table:table-cell office:value-type="currency" office:value="2500" table:style-name="ce8">
            <text:p>€ 2.500,00</text:p>
          </table:table-cell>
          <table:table-cell office:value-type="string" table:style-name="ce9">
            <text:p>Decreto n. 830 in data 04/10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style-name="ro8">
          <table:table-cell office:value-type="string" table:style-name="ce7">
            <text:p>Associazione Gestori Rifugi di Lombardia – ASSORIFUGILOMBARDIA - (Via Gennaro Sora 22/B - 25048 EDOLO (BS) - C.F 99005140175</text:p>
          </table:table-cell>
          <table:table-cell office:value-type="currency" office:value="5000" table:style-name="ce8">
            <text:p>€ 5.000,00</text:p>
          </table:table-cell>
          <table:table-cell office:value-type="string" table:style-name="ce9">
            <text:p>Decreto n. 833 in data 04/10/2017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6">
            <text:p>coerenza degli interventi/attività/iniziative con gli obiettivi istituzionali di cui alla Legge Regionale n. 39 in data 22 dicembre 2015, alla legge 06 dicembre 1991, n. 394 “Legge Quadro sulle aree protette”, alle <text:s/>linee guida per lo sviluppo turistico sostenibile del Parco Nazionale dello Stelvio, approvate dal Comitato di Coordinamento ed Indirizzo in data 9 giugno 2017, alle linee guida della comunicazione del Parco Nazionale dello Stelvio, approvate dal Comitato di Coordinamento ed Indirizzo in data 28 settembre 2017</text:p>
          </table:table-cell>
          <table:table-cell table:style-name="ce9"/>
          <table:table-cell table:number-columns-repeated="16378"/>
        </table:table-row>
        <table:table-row table:number-rows-repeated="104856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330</meta:generator>
    <meta:initial-creator>Antonioli Loredana</meta:initial-creator>
    <dc:creator>Levratti Daniele</dc:creator>
    <meta:creation-date>2019-02-26T13:30:16Z</meta:creation-date>
    <dc:date>2022-07-27T06:07:01Z</dc:date>
    <meta:print-date>2019-03-15T11:01:50Z</meta:print-date>
  </office:meta>
</office:document-meta>
</file>