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top" fo:wrap-option="wrap"/>
      <style:text-properties fo:font-weight="bold" style:font-weight-asian="bold" style:font-weight-complex="bold"/>
    </style:style>
    <style:style style:name="ce3" style:family="table-cell" style:parent-style-name="Default" style:data-style-name="N36">
      <style:table-cell-properties fo:border="thin solid #000000" style:vertical-align="top" fo:wrap-option="wrap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/>
    </style:style>
    <style:style style:name="ce7" style:family="table-cell" style:parent-style-name="Default" style:data-style-name="N36">
      <style:table-cell-properties fo:border="thin solid #000000" style:vertical-align="top" fo:background-color="transparent"/>
    </style:style>
    <style:style style:name="ce8" style:family="table-cell" style:parent-style-name="Default" style:data-style-name="N0">
      <style:table-cell-properties fo:border="thin solid #000000" style:vertical-align="top" fo:background-color="transparent"/>
    </style:style>
    <style:style style:name="ce9" style:family="table-cell" style:parent-style-name="Default" style:data-style-name="N36">
      <style:table-cell-properties fo:border="thin solid #000000" style:vertical-align="top" fo:wrap-option="wrap"/>
    </style:style>
    <style:style style:name="ce10" style:family="table-cell" style:parent-style-name="Default" style:data-style-name="N0">
      <style:table-cell-properties fo:border="thin solid #000000" style:vertical-align="top" fo:wrap-option="wrap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/>
    </style:style>
    <style:style style:name="ce12" style:family="table-cell" style:parent-style-name="Default" style:data-style-name="N0">
      <style:table-cell-properties fo:border="thin solid #000000" style:vertical-align="top"/>
    </style:style>
    <style:style style:name="ce1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justify"/>
    </style:style>
    <style:style style:name="ce14" style:family="table-cell" style:parent-style-name="Default" style:data-style-name="N0">
      <style:table-cell-properties style:vertical-align="top" fo:wrap-option="wrap" fo:background-color="transparent"/>
    </style:style>
    <style:style style:name="ce15" style:family="table-cell" style:parent-style-name="Default" style:data-style-name="N36">
      <style:table-cell-properties fo:background-color="transparent"/>
    </style:style>
    <style:style style:name="ce16" style:family="table-cell" style:parent-style-name="Default" style:data-style-name="N0">
      <style:table-cell-properties fo:background-color="transparent"/>
    </style:style>
    <style:style style:name="ce17" style:family="table-cell" style:parent-style-name="Default" style:data-style-name="N0">
      <style:table-cell-properties style:vertical-align="automatic" fo:background-color="transparent" style:repeat-content="false"/>
      <style:paragraph-properties fo:text-align="justify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justify"/>
    </style:style>
    <style:style style:name="ce19" style:family="table-cell" style:parent-style-name="Default" style:data-style-name="N36"/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36">
      <style:table-cell-properties fo:border="thin solid #000000" style:vertical-align="top"/>
    </style:style>
    <style:style style:name="ce2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justify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00000" style:vertical-align="automatic" style:repeat-content="false"/>
      <style:paragraph-properties fo:text-align="justify"/>
    </style:style>
    <style:style style:name="ce27" style:family="table-cell" style:parent-style-name="Default" style:data-style-name="N36">
      <style:table-cell-properties fo:border="thin solid #000000"/>
    </style:style>
    <style:style style:name="ce28" style:family="table-cell" style:parent-style-name="Default" style:data-style-name="N0">
      <style:table-cell-properties fo:border="thin solid #000000"/>
    </style:style>
    <style:style style:name="ce29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justify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#FFFFFF" style:repeat-content="false"/>
      <style:paragraph-properties fo:text-align="justify"/>
    </style:style>
    <style:style style:name="ce31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justify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3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5.23875cm"/>
    </style:style>
    <style:style style:name="co2" style:family="table-column">
      <style:table-column-properties fo:break-before="auto" style:column-width="2.13430555555556cm"/>
    </style:style>
    <style:style style:name="co3" style:family="table-column">
      <style:table-column-properties fo:break-before="auto" style:column-width="5.62680555555556cm" style:use-optimal-column-width="true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3.43958333333333cm"/>
    </style:style>
    <style:style style:name="co6" style:family="table-column">
      <style:table-column-properties fo:break-before="auto" style:column-width="12.4001388888889cm"/>
    </style:style>
    <style:style style:name="co7" style:family="table-column">
      <style:table-column-properties fo:break-before="auto" style:column-width="3.81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3.66888888888889cm"/>
    </style:style>
    <style:style style:name="co10" style:family="table-column">
      <style:table-column-properties fo:break-before="auto" style:column-width="5.97958333333333cm"/>
    </style:style>
    <style:style style:name="co11" style:family="table-column">
      <style:table-column-properties fo:break-before="auto" style:column-width="2.06375cm"/>
    </style:style>
    <style:style style:name="ro1" style:family="table-row">
      <style:table-row-properties style:row-height="43.9pt" style:use-optimal-row-height="false" fo:break-before="auto"/>
    </style:style>
    <style:style style:name="ro2" style:family="table-row">
      <style:table-row-properties style:row-height="43.5pt" style:use-optimal-row-height="true" fo:break-before="auto"/>
    </style:style>
    <style:style style:name="ro3" style:family="table-row">
      <style:table-row-properties style:row-height="72.5pt" style:use-optimal-row-height="true" fo:break-before="auto"/>
    </style:style>
    <style:style style:name="ro4" style:family="table-row">
      <style:table-row-properties style:row-height="58pt" style:use-optimal-row-height="true" fo:break-before="auto"/>
    </style:style>
    <style:style style:name="ro5" style:family="table-row">
      <style:table-row-properties style:row-height="87pt" style:use-optimal-row-height="true" fo:break-before="auto"/>
    </style:style>
    <style:style style:name="ro6" style:family="table-row">
      <style:table-row-properties style:row-height="14.5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11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3" table:style-name="ta1">
        <table:table-column table:style-name="co1" table:default-cell-style-name="ce18"/>
        <table:table-column table:style-name="co2" table:default-cell-style-name="ce19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20">
            <text:p>CONTRIBUTI EROGATI NELL'ANNO 2022 &gt; 1000,00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Beneficiario (nome e dati fiscali)</text:p>
          </table:table-cell>
          <table:table-cell office:value-type="string" table:style-name="ce3">
            <text:p>Importo assegnato</text:p>
          </table:table-cell>
          <table:table-cell office:value-type="string" table:style-name="ce4">
            <text:p>Norma di riferimento</text:p>
          </table:table-cell>
          <table:table-cell office:value-type="string" table:style-name="ce2">
            <text:p>Importo liquidato</text:p>
          </table:table-cell>
          <table:table-cell office:value-type="string" table:style-name="ce2">
            <text:p>Ufficio/ Responsabile Procedimento</text:p>
          </table:table-cell>
          <table:table-cell office:value-type="string" table:style-name="ce2">
            <text:p>Modalità seguita per individuazione soggetto</text:p>
          </table:table-cell>
          <table:table-cell office:value-type="string" table:style-name="ce5">
            <text:p>Link progetto /curriculum<text:s/>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Associazione Sportiva Dilettantistica Team 100.1 <text:s/>-Via Luigi Majno, 10 - 20129 Milano – SO - C.F. 97725530154 e P. IVA 09161680963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8">
            <text:p>Decreto n. 474 in data 04/05/2023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4">
          <table:table-cell office:value-type="string" table:style-name="ce6">
            <text:p>ASD Bormio Ghiaccio - Via Manzoni snc – 23032 Bormio SO - COD. FISC. e P.IVA 00566770145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6">
            <text:p>Decreto n. 474 in data 04/05/2023 (Alta Valtellina Trophy)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4">
          <table:table-cell office:value-type="string" table:style-name="ce6">
            <text:p>ASD Bormio Ghiaccio - Via Manzoni snc – 23032 Bormio SO - COD. FISC. e P.IVA 00566770145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6">
            <text:p>Decreto n. 474 in data 04/05/2023 (Campionati Italiani Junior 2022-2023)<text:s/>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Associazione Musicale Culturale Le Altre Note - Via Vittoria, 22 – 23032 Bormio (SO)- <text:s/>C.F – P. IVA <text:s/>02345970814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8">
            <text:p>Decreto n. 474 in data 04/05/2023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3">
          <table:table-cell office:value-type="string" table:style-name="ce13">
            <text:p>Associazione Giovani Frontale - Frazione Frontale – 23035 Sondalo (SO)- C.F. 92024010149 – P.IVA 00939920146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8">
            <text:p>Decreto n. 474 in data 04/05/2023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5">
          <table:table-cell office:value-type="string" table:style-name="ce13">
            <text:p>Scuola di Alpinismo, Scialpinismo e Arrampicata Guide Alpine Ortler - Cevedale <text:s/>- Via Al Forte, 14 <text:s/>– 23032 Bormio (SO) - <text:s/>P. IVA 00627840143</text:p>
          </table:table-cell>
          <table:table-cell office:value-type="currency" office:value="2000" table:style-name="ce7">
            <text:p>€ 2.000,00</text:p>
          </table:table-cell>
          <table:table-cell office:value-type="string" table:style-name="ce8">
            <text:p>Decreto n. 474 in data 04/05/2023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4">
          <table:table-cell office:value-type="string" table:style-name="ce6">
            <text:p>BandaInsieme Sondalo A.P.S. -Via G. Leopardi, 21 – 23035 Sondalo (SO)- C.F. 92010330147<text:s/></text:p>
          </table:table-cell>
          <table:table-cell office:value-type="currency" office:value="1000" table:style-name="ce7">
            <text:p>€ 1.000,00</text:p>
          </table:table-cell>
          <table:table-cell office:value-type="string" table:style-name="ce8">
            <text:p>Decreto n. 474 in data 04/05/2023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5">
          <table:table-cell office:value-type="string" table:style-name="ce13">
            <text:p>Associazione Pro Loco <text:s/>del Territorio di Sondalo – Tria Lilia - Via Verdi, 2/A – 23035 Sondalo (SO)- P. IVA <text:s/>006981140148 Codice Fiscale 93024540143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8">
            <text:p>Decreto n. 474 in data 04/05/2023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4">
          <table:table-cell office:value-type="string" table:style-name="ce13">
            <text:p>Servizio Glaciologico Lombardo (Via Statale, 43 – 23888 La Valletta Brianza (LC)- Codice Fiscale 02224290961)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8">
            <text:p>Decreto n. 474 in data 04/05/2023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5">
          <table:table-cell office:value-type="string" table:style-name="ce13">
            <text:p>Istituto d’Istruzione Superiore Statale “Alberti” Bormio -Via Monte Confinale, 10 – 23032 Bormio (SO)- Codice Fiscale 92005070146 – P. IVA 01021620149</text:p>
          </table:table-cell>
          <table:table-cell office:value-type="currency" office:value="1000" table:style-name="ce7">
            <text:p>€ 1.000,00</text:p>
          </table:table-cell>
          <table:table-cell office:value-type="string" table:style-name="ce8">
            <text:p>Decreto n. 474 in data 04/05/2023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4">
          <table:table-cell office:value-type="string" table:style-name="ce13">
            <text:p>A.S.D. Unione Sportiva Bormiese - Via Buon Consiglio 25 – 23032 Bormio (SO)- P. IVA 00422230144</text:p>
          </table:table-cell>
          <table:table-cell office:value-type="currency" office:value="3000" table:style-name="ce7">
            <text:p>€ 3.000,00</text:p>
          </table:table-cell>
          <table:table-cell office:value-type="string" table:style-name="ce8">
            <text:p>Decreto n. 474 in data 04/05/2023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4">
          <table:table-cell office:value-type="string" table:style-name="ce13">
            <text:p>Sci Club Alta Valtellina -Via Manzoni, 24 – 23032 Bormio (SO)- C.F. 92001270146 e P. IVA <text:s/>00749110144<text:s/>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8">
            <text:p>Decreto n. 474 in data 04/05/2023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4">
          <table:table-cell office:value-type="string" table:style-name="ce6">
            <text:p>Cooperativa Sociale SO.LA.RE.S S.C.R.L. -Via Stelvio, 8 – 233032 Bormio (SO)- C.F. e P. IVA <text:s/>00672330149</text:p>
          </table:table-cell>
          <table:table-cell office:value-type="currency" office:value="4500" table:style-name="ce7">
            <text:p>€ 4.500,00</text:p>
          </table:table-cell>
          <table:table-cell office:value-type="string" table:style-name="ce8">
            <text:p>Decreto n. 474 in data 04/05/2023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Comunità Montana Alta Valtellina -Via Roma 1 – 23032 Bormio (SO) - C.F. 92002450143 e P. IVA 01059100147</text:p>
          </table:table-cell>
          <table:table-cell office:value-type="currency" office:value="5000" table:style-name="ce7">
            <text:p>€ 5.000,00</text:p>
          </table:table-cell>
          <table:table-cell office:value-type="string" table:style-name="ce8">
            <text:p>Decreto n. 474 in data 04/05/2023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Associazione Gestori Rifugi di Lombardia – ASSORIFUGILOMBARDIA - Via Gennaro Sora 22/B - 25048 EDOLO (BS) - C.F 99005140175</text:p>
          </table:table-cell>
          <table:table-cell office:value-type="currency" office:value="7400" table:style-name="ce7">
            <text:p>€ 7.400,00</text:p>
          </table:table-cell>
          <table:table-cell office:value-type="string" table:style-name="ce8">
            <text:p>Decreto n. 474 in data 04/05/2023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2">
          <table:table-cell office:value-type="string" table:style-name="ce6">
            <text:p>Comune di Valfurva - Piazza Frodaglio 3 – 23030 Valfurva (SO) - C.F. 00114700149</text:p>
          </table:table-cell>
          <table:table-cell office:value-type="currency" office:value="5000" table:style-name="ce7">
            <text:p>€ 5.000,00</text:p>
          </table:table-cell>
          <table:table-cell office:value-type="string" table:style-name="ce8">
            <text:p>Decreto n. 474 in data 04/05/2023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6">
          <table:table-cell table:style-name="ce14"/>
          <table:table-cell table:style-name="ce15"/>
          <table:table-cell table:style-name="ce14"/>
          <table:table-cell table:number-columns-repeated="16381" table:style-name="ce1"/>
        </table:table-row>
        <table:table-row table:number-rows-repeated="2" table:style-name="ro6">
          <table:table-cell table:style-name="ce14"/>
          <table:table-cell table:style-name="ce15"/>
          <table:table-cell table:style-name="ce16"/>
          <table:table-cell table:number-columns-repeated="16381" table:style-name="ce1"/>
        </table:table-row>
        <table:table-row table:style-name="ro6">
          <table:table-cell table:style-name="ce17"/>
          <table:table-cell table:style-name="ce15"/>
          <table:table-cell table:style-name="ce16"/>
          <table:table-cell table:number-columns-repeated="16381" table:style-name="ce1"/>
        </table:table-row>
        <table:table-row table:style-name="ro6">
          <table:table-cell table:style-name="ce14"/>
          <table:table-cell table:style-name="ce15"/>
          <table:table-cell table:style-name="ce16"/>
          <table:table-cell table:number-columns-repeated="16381" table:style-name="ce1"/>
        </table:table-row>
        <table:table-row table:number-rows-repeated="1048553" table:style-name="ro7">
          <table:table-cell table:number-columns-repeated="16384"/>
        </table:table-row>
      </table:table>
      <table:table table:name="2022" table:style-name="ta1">
        <table:table-column table:style-name="co1" table:default-cell-style-name="ce18"/>
        <table:table-column table:style-name="co2" table:default-cell-style-name="ce19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20">
            <text:p>CONTRIBUTI EROGATI NELL'ANNO 2022 &gt; 1000,00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Beneficiario (nome e dati fiscali)</text:p>
          </table:table-cell>
          <table:table-cell office:value-type="string" table:style-name="ce3">
            <text:p>Importo assegnato</text:p>
          </table:table-cell>
          <table:table-cell office:value-type="string" table:style-name="ce4">
            <text:p>Norma di riferimento</text:p>
          </table:table-cell>
          <table:table-cell office:value-type="string" table:style-name="ce2">
            <text:p>Importo liquidato</text:p>
          </table:table-cell>
          <table:table-cell office:value-type="string" table:style-name="ce2">
            <text:p>Ufficio/ Responsabile Procedimento</text:p>
          </table:table-cell>
          <table:table-cell office:value-type="string" table:style-name="ce2">
            <text:p>Modalità seguita per individuazione soggetto</text:p>
          </table:table-cell>
          <table:table-cell office:value-type="string" table:style-name="ce5">
            <text:p>Link progetto /curriculum<text:s/>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Associazione Musicale Culturale Le Altre Note - Via Vittoria, 22 – 23032 Bormio (SO)- <text:s/>C.F – P. IVA <text:s/>02345970814)</text:p>
          </table:table-cell>
          <table:table-cell office:value-type="currency" office:value="3000" table:style-name="ce21">
            <text:p>€ 3.000,00</text:p>
          </table:table-cell>
          <table:table-cell office:value-type="string" table:style-name="ce12">
            <text:p>Decreto n. 760 in data 08/07/2021</text:p>
          </table:table-cell>
          <table:table-cell office:value-type="currency" office:value="3000" table:style-name="ce21">
            <text:p>€ 3.0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4">
          <table:table-cell office:value-type="string" table:style-name="ce10">
            <text:p>Sci Club Santa Caterina Valfurva <text:s/>- Piazza Magliavaca, 1 – 23030 Valfurva (SO)- C.F. 92003930143<text:s/></text:p>
          </table:table-cell>
          <table:table-cell office:value-type="currency" office:value="3000" table:style-name="ce21">
            <text:p>€ 3.000,00</text:p>
          </table:table-cell>
          <table:table-cell office:value-type="string" table:style-name="ce12">
            <text:p>Decreto n. 760 in data 08/07/2021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4">
          <table:table-cell office:value-type="string" table:style-name="ce10">
            <text:p>Gruppo Micologico Alta Valtellina - Via Fumarogo, 84 - 23030 Valdisotto – SO – P. IVA <text:s/>00760470146</text:p>
          </table:table-cell>
          <table:table-cell office:value-type="currency" office:value="1000" table:style-name="ce21">
            <text:p>€ 1.000,00</text:p>
          </table:table-cell>
          <table:table-cell office:value-type="string" table:style-name="ce12">
            <text:p>Decreto n. 760 in data 08/07/2021</text:p>
          </table:table-cell>
          <table:table-cell office:value-type="currency" office:value="1000" table:style-name="ce21">
            <text:p>€ 1.0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Associazione Sportiva Dilettantistica Team 100.1 <text:s/>-Via Luigi Majno, 10 - 20129 Milano – SO - C.F. 97725530154 e P. IVA 09161680963</text:p>
          </table:table-cell>
          <table:table-cell office:value-type="currency" office:value="4000" table:style-name="ce21">
            <text:p>€ 4.000,00</text:p>
          </table:table-cell>
          <table:table-cell office:value-type="string" table:style-name="ce12">
            <text:p>Decreto n. 760 in data 08/07/2021</text:p>
          </table:table-cell>
          <table:table-cell office:value-type="currency" office:value="4000" table:style-name="ce21">
            <text:p>€ 4.0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4">
          <table:table-cell office:value-type="string" table:style-name="ce10">
            <text:p>Cooperativa Sociale SO.LA.RE.S S.C.R.L. -Via Stelvio, 8 – 233032 Bormio (SO)- C.F. e P. IVA <text:s/>00672330149</text:p>
          </table:table-cell>
          <table:table-cell office:value-type="currency" office:value="3500" table:style-name="ce21">
            <text:p>€ 3.500,00</text:p>
          </table:table-cell>
          <table:table-cell office:value-type="string" table:style-name="ce12">
            <text:p>Decreto n. 760 in data 08/07/2021</text:p>
          </table:table-cell>
          <table:table-cell office:value-type="currency" office:value="3500" table:style-name="ce21">
            <text:p>€ 3.5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Associazione Gestori Rifugi di Lombardia – ASSORIFUGILOMBARDIA - Via Gennaro Sora 22/B - 25048 EDOLO (BS) - C.F 99005140175</text:p>
          </table:table-cell>
          <table:table-cell office:value-type="currency" office:value="7400" table:style-name="ce21">
            <text:p>€ 7.400,00</text:p>
          </table:table-cell>
          <table:table-cell office:value-type="string" table:style-name="ce12">
            <text:p>Decreto n. 760 in data 08/07/2021</text:p>
          </table:table-cell>
          <table:table-cell office:value-type="currency" office:value="7400" table:style-name="ce21">
            <text:p>€ 7.4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2">
          <table:table-cell office:value-type="string" table:style-name="ce10">
            <text:p>Comune di Valfurva - Piazza Frodaglio 3 – 23030 Valfurva (SO) - C.F. 00114700149</text:p>
          </table:table-cell>
          <table:table-cell office:value-type="currency" office:value="5000" table:style-name="ce21">
            <text:p>€ 5.000,00</text:p>
          </table:table-cell>
          <table:table-cell office:value-type="string" table:style-name="ce12">
            <text:p>Decreto n. 760 in data 08/07/2021</text:p>
          </table:table-cell>
          <table:table-cell office:value-type="currency" office:value="3551.05" table:style-name="ce21">
            <text:p>€ 3.551,05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style-name="ro4">
          <table:table-cell office:value-type="string" table:style-name="ce10">
            <text:p>Comune di Vione - <text:s/>Piazza Vittoria, 12 - 25050 Vione – SO - P.IVA: 00580940989 - C.F.: 00837510171</text:p>
          </table:table-cell>
          <table:table-cell office:value-type="currency" office:value="1500" table:style-name="ce21">
            <text:p>€ 1.500,00</text:p>
          </table:table-cell>
          <table:table-cell office:value-type="string" table:style-name="ce12">
            <text:p>Decreto n. 817 in data 25/07/2022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7"/>
        </table:table-row>
        <table:table-row table:number-rows-repeated="1048566" table:style-name="ro7">
          <table:table-cell table:number-columns-repeated="16384"/>
        </table:table-row>
      </table:table>
      <table:table table:name="2021" table:style-name="ta2">
        <table:table-column table:style-name="co1" table:default-cell-style-name="ce18"/>
        <table:table-column table:style-name="co9" table:default-cell-style-name="ce19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8" table:default-cell-style-name="ce1"/>
        <table:table-row table:style-name="ro1">
          <table:table-cell office:value-type="string" table:number-columns-spanned="6" table:number-rows-spanned="1" table:style-name="ce20">
            <text:p>CONTRIBUTI EROGATI NELL'ANNO 2021 &gt; 1000,00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2">
            <text:p>Beneficiario (nome e dati fiscali)</text:p>
          </table:table-cell>
          <table:table-cell office:value-type="string" table:style-name="ce23">
            <text:p>Importo liquidato</text:p>
          </table:table-cell>
          <table:table-cell office:value-type="string" table:style-name="ce23">
            <text:p>Norma di riferimento</text:p>
          </table:table-cell>
          <table:table-cell office:value-type="string" table:style-name="ce24">
            <text:p>Ufficio/ Responsabile Procedimento</text:p>
          </table:table-cell>
          <table:table-cell office:value-type="string" table:style-name="ce24">
            <text:p>Modalità seguita per individuazione soggetto</text:p>
          </table:table-cell>
          <table:table-cell office:value-type="string" table:style-name="ce25">
            <text:p>Link progetto /curriculum<text:s/></text:p>
          </table:table-cell>
          <table:table-cell table:number-columns-repeated="16378"/>
        </table:table-row>
        <table:table-row table:style-name="ro3">
          <table:table-cell office:value-type="string" table:style-name="ce26">
            <text:p>Associazione Musicale Culturale Le Altre Note - Via Vittoria, 22 – 23032 Bormio (SO)- <text:s/>C.F – P. IVA <text:s/>02345970814)</text:p>
          </table:table-cell>
          <table:table-cell office:value-type="currency" office:value="2750" table:style-name="ce27">
            <text:p>€ 2.750,00</text:p>
          </table:table-cell>
          <table:table-cell office:value-type="string" table:style-name="ce28">
            <text:p>Decreto n. 531 in data 08/06/2021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0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4">
          <table:table-cell office:value-type="string" table:style-name="ce26">
            <text:p>Sci Club Santa Caterina Valfurva <text:s/>- Piazza Magliavaca, 1 – 23030 Valfurva (SO)- C.F. 92003930143<text:s/></text:p>
          </table:table-cell>
          <table:table-cell office:value-type="currency" office:value="4000" table:style-name="ce27">
            <text:p>€ 4.000,00</text:p>
          </table:table-cell>
          <table:table-cell office:value-type="string" table:style-name="ce28">
            <text:p>Decreto n. 531 in data 08/06/2021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0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3">
          <table:table-cell office:value-type="string" table:style-name="ce26">
            <text:p>Associazione Museo Vallivo della Valfurva - Piazza Capitano Arnaldo Berni, 3 - 23030 Valfurva – SO - C.F. – P. IVA 83004270142</text:p>
          </table:table-cell>
          <table:table-cell office:value-type="currency" office:value="5000" table:style-name="ce27">
            <text:p>€ 5.000,00</text:p>
          </table:table-cell>
          <table:table-cell office:value-type="string" table:style-name="ce28">
            <text:p>Decreto n. 531 in data 08/06/2021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0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2">
          <table:table-cell office:value-type="string" table:style-name="ce26">
            <text:p>Rifugio Stella Alpina s.r.l. <text:s text:c="2"/>- Via Uzza, 1A <text:s/>– 23030 Valfurva (SO)- P. IVA/C.F. <text:s/>00948370143</text:p>
          </table:table-cell>
          <table:table-cell office:value-type="currency" office:value="7500" table:style-name="ce27">
            <text:p>€ 7.500,00</text:p>
          </table:table-cell>
          <table:table-cell office:value-type="string" table:style-name="ce28">
            <text:p>Decreto n. 531 in data 08/06/2021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0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4">
          <table:table-cell office:value-type="string" table:style-name="ce26">
            <text:p>Pro Loco Valdidentro <text:s text:c="2"/>- Piazza IV Novembre, 1 <text:s/>– 23038 Valdidentro (SO) - <text:s/>P. IVA 00681850145</text:p>
          </table:table-cell>
          <table:table-cell office:value-type="currency" office:value="1200" table:style-name="ce27">
            <text:p>€ 1.200,00</text:p>
          </table:table-cell>
          <table:table-cell office:value-type="string" table:style-name="ce28">
            <text:p>Decreto n. 531 in data 08/06/2021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0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5">
          <table:table-cell office:value-type="string" table:style-name="ce26">
            <text:p>Scuola di Alpinismo, Scialpinismo e Arrampicata Guide Alpine Ortler - Cevedale <text:s/>- Via Al Forte, 14 <text:s/>– 23032 Bormio (SO) - <text:s/>P. IVA 00627840143</text:p>
          </table:table-cell>
          <table:table-cell office:value-type="currency" office:value="8300" table:style-name="ce27">
            <text:p>€ 8.300,00</text:p>
          </table:table-cell>
          <table:table-cell office:value-type="string" table:style-name="ce28">
            <text:p>Decreto n. 690 in data 15/07/2021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0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4">
          <table:table-cell office:value-type="string" table:style-name="ce26">
            <text:p>Comune di Vione - <text:s/>Piazza Vittoria, 12 - 25050 Vione – SO - P.IVA: 00580940989 - C.F.: 00837510171</text:p>
          </table:table-cell>
          <table:table-cell office:value-type="currency" office:value="1800" table:style-name="ce27">
            <text:p>€ 1.800,00</text:p>
          </table:table-cell>
          <table:table-cell office:value-type="string" table:style-name="ce28">
            <text:p>Decreto n. 1056 in data 12/11/2021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0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4">
          <table:table-cell office:value-type="string" table:style-name="ce26">
            <text:p>Università di Bergamo -P.za Rosate, 2 - 24129 Bergamo - C.F. 80004350163 - P.IVA 01612800167</text:p>
          </table:table-cell>
          <table:table-cell office:value-type="currency" office:value="3000" table:style-name="ce27">
            <text:p>€ 3.000,00</text:p>
          </table:table-cell>
          <table:table-cell office:value-type="string" table:style-name="ce28">
            <text:p>Decreto n. 1056 in data 12/11/2021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0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4">
          <table:table-cell office:value-type="string" table:style-name="ce26">
            <text:p>Fondazione Luigi Bombardieri -Via Trieste, 27 - Sondrio (SO) - C.F 00111020145 – P. IVA <text:s/>00936980143</text:p>
          </table:table-cell>
          <table:table-cell office:value-type="currency" office:value="2000" table:style-name="ce27">
            <text:p>€ 2.000,00</text:p>
          </table:table-cell>
          <table:table-cell office:value-type="string" table:style-name="ce28">
            <text:p>Decreto n. 1056 in data 12/11/2021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0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3">
          <table:table-cell office:value-type="string" table:style-name="ce26">
            <text:p>Associazione Pro Loco <text:s/>Turismo Valfurva - (Piazza Magliavacca, 4 – 23030 Valfurva (SO)- P. IVA/C.F. <text:s/>00962170148</text:p>
          </table:table-cell>
          <table:table-cell office:value-type="currency" office:value="6000" table:style-name="ce27">
            <text:p>€ 6.000,00</text:p>
          </table:table-cell>
          <table:table-cell office:value-type="string" table:style-name="ce28">
            <text:p>Decreto n. 1056 in data 12/11/2021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0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number-rows-repeated="1048564" table:style-name="ro7">
          <table:table-cell table:number-columns-repeated="16384"/>
        </table:table-row>
      </table:table>
      <table:table table:name="2020" table:style-name="ta2">
        <table:table-column table:style-name="co1" table:default-cell-style-name="ce18"/>
        <table:table-column table:style-name="co9" table:default-cell-style-name="ce19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8" table:default-cell-style-name="ce1"/>
        <table:table-row table:style-name="ro1">
          <table:table-cell office:value-type="string" table:number-columns-spanned="6" table:number-rows-spanned="1" table:style-name="ce20">
            <text:p>CONTRIBUTI EROGATI NELL'ANNO 2020 &gt; 1000,00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2">
            <text:p>Beneficiario (nome e dati fiscali)</text:p>
          </table:table-cell>
          <table:table-cell office:value-type="string" table:style-name="ce23">
            <text:p>Importo liquidato</text:p>
          </table:table-cell>
          <table:table-cell office:value-type="string" table:style-name="ce23">
            <text:p>Norma di riferimento</text:p>
          </table:table-cell>
          <table:table-cell office:value-type="string" table:style-name="ce24">
            <text:p>Ufficio/ Responsabile Procedimento</text:p>
          </table:table-cell>
          <table:table-cell office:value-type="string" table:style-name="ce24">
            <text:p>Modalità seguita per individuazione soggetto</text:p>
          </table:table-cell>
          <table:table-cell office:value-type="string" table:style-name="ce25">
            <text:p>Link progetto /curriculum<text:s/></text:p>
          </table:table-cell>
          <table:table-cell table:number-columns-repeated="16378"/>
        </table:table-row>
        <table:table-row table:style-name="ro4">
          <table:table-cell office:value-type="string" table:style-name="ce26">
            <text:p>Fondazione Luigi Bombardieri - Via Trieste, 27 – 23100 Sondrio (SO)- <text:s/>C.F 00111020145 – P. IVA <text:s/>00936980143)</text:p>
          </table:table-cell>
          <table:table-cell office:value-type="currency" office:value="2000" table:style-name="ce27">
            <text:p>€ 2.000,00</text:p>
          </table:table-cell>
          <table:table-cell office:value-type="string" table:style-name="ce28">
            <text:p>Decreto n. 677 in data 25/08/2020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0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3">
          <table:table-cell office:value-type="string" table:style-name="ce29">
            <text:p>Rotary Club Bormio Conte di Bormio - (Via Milano, 46 – 23032 Bormio (SO)- P. IVA <text:s/>00897690145 – C.F. 92015940148)</text:p>
          </table:table-cell>
          <table:table-cell office:value-type="currency" office:value="3000" table:style-name="ce27">
            <text:p>€ 3.000,00</text:p>
          </table:table-cell>
          <table:table-cell office:value-type="string" table:style-name="ce28">
            <text:p>Decreto n. 677 in data 25/08/2020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0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4">
          <table:table-cell office:value-type="string" table:style-name="ce26">
            <text:p>Sci Club Santa Caterina Valfurva <text:s/>- Piazza Magliavaca, 1 – 23030 Valfurva (SO)- C.F. 92003930143<text:s/></text:p>
          </table:table-cell>
          <table:table-cell office:value-type="currency" office:value="5000" table:style-name="ce27">
            <text:p>€ 5.000,00</text:p>
          </table:table-cell>
          <table:table-cell office:value-type="string" table:style-name="ce28">
            <text:p>Decreto n. 677 in data 25/08/2020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0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3">
          <table:table-cell office:value-type="string" table:style-name="ce26">
            <text:p>A.N.A. (Associazione Nazionale Alpini) di Valfurva - Piazza Capitano Berni, 3 - 23030 Valfurva – SO - C.F. – P. IVA 92021670143</text:p>
          </table:table-cell>
          <table:table-cell office:value-type="currency" office:value="8000" table:style-name="ce27">
            <text:p>€ 8.000,00</text:p>
          </table:table-cell>
          <table:table-cell office:value-type="string" table:style-name="ce28">
            <text:p>Decreto n. 677 in data 25/08/2020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0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3">
          <table:table-cell office:value-type="string" table:style-name="ce26">
            <text:p>Associazione Pro Loco <text:s/>Turismo Valfurva - Piazza Magliavacca, 4 – 23030 Valfurva (SO)- P. IVA/C.F. <text:s/>00962170148</text:p>
          </table:table-cell>
          <table:table-cell office:value-type="currency" office:value="5000" table:style-name="ce27">
            <text:p>€ 5.000,00</text:p>
          </table:table-cell>
          <table:table-cell office:value-type="string" table:style-name="ce28">
            <text:p>Decreto n. 729 in data 14/09/2020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0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4">
          <table:table-cell office:value-type="string" table:style-name="ce26">
            <text:p>Comune di Vione - Piazza Vittoria, 1 – 25050 Vione (BS)- <text:s/>C.F. 00837510171 - P.IVA 00580940989</text:p>
          </table:table-cell>
          <table:table-cell office:value-type="currency" office:value="1500" table:style-name="ce27">
            <text:p>€ 1.500,00</text:p>
          </table:table-cell>
          <table:table-cell office:value-type="string" table:style-name="ce28">
            <text:p>Decreto n. 729 in data 14/09/2020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0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4">
          <table:table-cell office:value-type="string" table:style-name="ce26">
            <text:p>Adamello Ultra Trail a.s.d. - Via Sierra Chica, 20 – 25059 Vezza d'Oglio (BS)- <text:s/>C.F. - P.IVA 04108580988</text:p>
          </table:table-cell>
          <table:table-cell office:value-type="currency" office:value="5000" table:style-name="ce27">
            <text:p>€ 5.000,00</text:p>
          </table:table-cell>
          <table:table-cell office:value-type="string" table:style-name="ce28">
            <text:p>Decreto n. 729 in data 14/09/2020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0">
            <text:p>Regolamento per la concessione di contribui ed altri benefici economici ad enti, associazioni, privati ecc. del Parco Nazionale dello Stelvio settore lombardo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number-rows-repeated="1048567" table:style-name="ro6">
          <table:table-cell table:number-columns-repeated="16384"/>
        </table:table-row>
      </table:table>
      <table:table table:name="2019" table:style-name="ta2">
        <table:table-column table:style-name="co1" table:default-cell-style-name="ce18"/>
        <table:table-column table:style-name="co9" table:default-cell-style-name="ce19"/>
        <table:table-column table:style-name="co10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8" table:default-cell-style-name="ce1"/>
        <table:table-row table:style-name="ro1">
          <table:table-cell office:value-type="string" table:number-columns-spanned="6" table:number-rows-spanned="1" table:style-name="ce20">
            <text:p>CONTRIBUTI EROGATI NELL'ANNO 2019 &gt; 1000,00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2">
            <text:p>Beneficiario (nome e dati fiscali)</text:p>
          </table:table-cell>
          <table:table-cell office:value-type="string" table:style-name="ce33">
            <text:p>Importo liquidato</text:p>
          </table:table-cell>
          <table:table-cell office:value-type="string" table:style-name="ce23">
            <text:p>Norma di riferimento</text:p>
          </table:table-cell>
          <table:table-cell office:value-type="string" table:style-name="ce24">
            <text:p>Ufficio/ Responsabile Procedimento</text:p>
          </table:table-cell>
          <table:table-cell office:value-type="string" table:style-name="ce24">
            <text:p>Modalità seguita per individuazione soggetto</text:p>
          </table:table-cell>
          <table:table-cell office:value-type="string" table:style-name="ce24">
            <text:p>Link progetto /curriculum<text:s/></text:p>
          </table:table-cell>
          <table:table-cell table:number-columns-repeated="16378"/>
        </table:table-row>
        <table:table-row table:style-name="ro8">
          <table:table-cell office:value-type="string" table:style-name="ce26">
            <text:p>Associazione Pro Loco <text:s/>Turismo Valfurva - Piazza Magliavacca, 4 – 23030 Valfurva (SO)- P. IVA/C.F. <text:s/>00962170148</text:p>
          </table:table-cell>
          <table:table-cell office:value-type="currency" office:value="6000" table:style-name="ce27">
            <text:p>€ 6.000,00</text:p>
          </table:table-cell>
          <table:table-cell office:value-type="string" table:style-name="ce28">
            <text:p>Decreto n. 119 in data 26/02/2019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1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style-name="ce28"/>
          <table:table-cell table:number-columns-repeated="16378"/>
        </table:table-row>
        <table:table-row table:style-name="ro8">
          <table:table-cell office:value-type="string" table:style-name="ce26">
            <text:p>Istituto di Istruzione Superiore Statale Alberti di Bormio - Via Monte Confinale 10 - 23032 Bormio (SO)</text:p>
          </table:table-cell>
          <table:table-cell office:value-type="currency" office:value="3200" table:style-name="ce27">
            <text:p>€ 3.200,00</text:p>
          </table:table-cell>
          <table:table-cell office:value-type="string" table:style-name="ce28">
            <text:p>Decreto n. 348 in data 08/05/2019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1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style-name="ce28"/>
          <table:table-cell table:number-columns-repeated="16378"/>
        </table:table-row>
        <table:table-row table:style-name="ro8">
          <table:table-cell office:value-type="string" table:style-name="ce26">
            <text:p>Associazione Gestori Rifugi di Lombardia – ASSORIFUGILOMBARDIA - (Via Gennaro Sora 22/B - 25048 EDOLO (BS) - C.F 99005140175</text:p>
          </table:table-cell>
          <table:table-cell office:value-type="currency" office:value="5000" table:style-name="ce27">
            <text:p>€ 5.000,00</text:p>
          </table:table-cell>
          <table:table-cell office:value-type="string" table:style-name="ce28">
            <text:p>Decreto n. 363 in data 10/05/2019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1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style-name="ce28"/>
          <table:table-cell table:number-columns-repeated="16378"/>
        </table:table-row>
        <table:table-row table:style-name="ro8">
          <table:table-cell office:value-type="string" table:style-name="ce26">
            <text:p>Comune di Valdidentro - Piazza IV novembre, 1 Valdidentro SO - C.F. 00111020145</text:p>
          </table:table-cell>
          <table:table-cell office:value-type="currency" office:value="15000" table:style-name="ce27">
            <text:p>€ 15.000,00</text:p>
          </table:table-cell>
          <table:table-cell office:value-type="string" table:style-name="ce28">
            <text:p>Decreto n. 438 in data 31/05/2019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1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style-name="ce28"/>
          <table:table-cell table:number-columns-repeated="16378"/>
        </table:table-row>
        <table:table-row table:style-name="ro8">
          <table:table-cell office:value-type="string" table:style-name="ce29">
            <text:p>Rotary Club Bormio Conte di Bormio - (Via Milano, 46 – 23032 Bormio (SO)- P. IVA <text:s/>00897690145 – C.F. 92015940148)</text:p>
          </table:table-cell>
          <table:table-cell office:value-type="currency" office:value="10000" table:style-name="ce27">
            <text:p>€ 10.000,00</text:p>
          </table:table-cell>
          <table:table-cell office:value-type="string" table:style-name="ce28">
            <text:p>Decreto n. 613 in data 10/07/2019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1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style-name="ce28"/>
          <table:table-cell table:number-columns-repeated="16378"/>
        </table:table-row>
        <table:table-row table:style-name="ro8">
          <table:table-cell office:value-type="string" table:style-name="ce26">
            <text:p>Associazione Giovani Frontale - Frazione Frontale – 23035 Sondalo (SO)- C.F. 92024010149 – P.IVA 00939920146</text:p>
          </table:table-cell>
          <table:table-cell office:value-type="currency" office:value="2000" table:style-name="ce27">
            <text:p>€ 2.000,00</text:p>
          </table:table-cell>
          <table:table-cell office:value-type="string" table:style-name="ce28">
            <text:p>Decreto n. 666 in data 25/07/2019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1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number-columns-repeated="16379" table:style-name="ce1"/>
        </table:table-row>
        <table:table-row table:style-name="ro8">
          <table:table-cell office:value-type="string" table:style-name="ce26">
            <text:p>Sci Club Santa Caterina Valfurva <text:s/>- Piazza Magliavaca, 1 – 23030 Valfurva (SO)- C.F. 92003930143<text:s/></text:p>
          </table:table-cell>
          <table:table-cell office:value-type="currency" office:value="4000" table:style-name="ce27">
            <text:p>€ 4.000,00</text:p>
          </table:table-cell>
          <table:table-cell office:value-type="string" table:style-name="ce28">
            <text:p>Decreto n. 725 in data 09/08/2019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1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26">
            <text:p>SDA BOCCONI - SCUOLA DI DIREZIONE AZIENDALE <text:s/>- Via Bocconi, 8 – 20136 Milano- C.F. 80024610158 P IVA 03628350153<text:s/></text:p>
          </table:table-cell>
          <table:table-cell office:value-type="currency" office:value="35000" table:style-name="ce27">
            <text:p>€ 35.000,00</text:p>
          </table:table-cell>
          <table:table-cell office:value-type="string" table:style-name="ce28">
            <text:p>Decreto n. 893 in data 07/10/2019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1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</text:p>
          </table:table-cell>
          <table:table-cell table:number-columns-repeated="16379" table:style-name="ce1"/>
        </table:table-row>
        <table:table-row table:number-rows-repeated="1048566" table:style-name="ro6">
          <table:table-cell table:number-columns-repeated="16384"/>
        </table:table-row>
      </table:table>
      <table:table table:name="2018" table:style-name="ta2">
        <table:table-column table:style-name="co1" table:default-cell-style-name="ce18"/>
        <table:table-column table:style-name="co9" table:default-cell-style-name="ce19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11" table:default-cell-style-name="ce1"/>
        <table:table-column table:style-name="co8" table:number-columns-repeated="16378" table:default-cell-style-name="ce1"/>
        <table:table-row table:style-name="ro1">
          <table:table-cell office:value-type="string" table:number-columns-spanned="6" table:number-rows-spanned="1" table:style-name="ce20">
            <text:p>CONTRIBUTI EROGATI NELL'ANNO 2018 &gt; 1000,00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2">
            <text:p>Beneficiario (nome e dati fiscali)</text:p>
          </table:table-cell>
          <table:table-cell office:value-type="string" table:style-name="ce33">
            <text:p>Importo liquidato</text:p>
          </table:table-cell>
          <table:table-cell office:value-type="string" table:style-name="ce23">
            <text:p>Norma di riferimento</text:p>
          </table:table-cell>
          <table:table-cell office:value-type="string" table:style-name="ce24">
            <text:p>Ufficio/ Responsabile Procedimento</text:p>
          </table:table-cell>
          <table:table-cell office:value-type="string" table:style-name="ce24">
            <text:p>Modalità seguita per individuazione soggetto</text:p>
          </table:table-cell>
          <table:table-cell office:value-type="string" table:style-name="ce24">
            <text:p>Link progetto /curriculum<text:s/></text:p>
          </table:table-cell>
          <table:table-cell table:number-columns-repeated="16378"/>
        </table:table-row>
        <table:table-row table:style-name="ro8">
          <table:table-cell office:value-type="string" table:style-name="ce29">
            <text:p>Rotary Club Bormio Conte di Bormio - (Via Milano, 46 – 23032 Bormio (SO)- P. IVA <text:s/>00897690145 – C.F. 92015940148)</text:p>
          </table:table-cell>
          <table:table-cell office:value-type="currency" office:value="5000" table:style-name="ce27">
            <text:p>€ 5.000,00</text:p>
          </table:table-cell>
          <table:table-cell office:value-type="string" table:style-name="ce28">
            <text:p>Decreto n. 589 in data 08/08/2018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1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8">
          <table:table-cell office:value-type="string" table:style-name="ce26">
            <text:p>Gruppo Credito Valtellinese - P.za Quadrivio 8 Sondrio - C.F. 93010780141</text:p>
          </table:table-cell>
          <table:table-cell office:value-type="currency" office:value="2000" table:style-name="ce27">
            <text:p>€ 2.000,00</text:p>
          </table:table-cell>
          <table:table-cell office:value-type="string" table:style-name="ce28">
            <text:p>Decreto n. 630 in data 05/09/2018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1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8">
          <table:table-cell office:value-type="string" table:style-name="ce26">
            <text:p>Associazione Gestori Rifugi di Lombardia – ASSORIFUGILOMBARDIA - (Via Gennaro Sora 22/B - 25048 EDOLO (BS) - C.F 99005140175</text:p>
          </table:table-cell>
          <table:table-cell office:value-type="currency" office:value="5000" table:style-name="ce27">
            <text:p>€ 5.000,00</text:p>
          </table:table-cell>
          <table:table-cell office:value-type="string" table:style-name="ce28">
            <text:p>Decreto n. 632 in data 06/09/2018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1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style-name="ro8">
          <table:table-cell office:value-type="string" table:style-name="ce26">
            <text:p>Associazione Giovani Frontale - Frazione Frontale – 23035 Sondalo (SO)- C.F. 92024010149 – P.IVA 00939920146</text:p>
          </table:table-cell>
          <table:table-cell office:value-type="currency" office:value="2000" table:style-name="ce27">
            <text:p>€ 2.000,00</text:p>
          </table:table-cell>
          <table:table-cell office:value-type="string" table:style-name="ce28">
            <text:p>Decreto n. 809 in data 07/11/2018</text:p>
          </table:table-cell>
          <table:table-cell office:value-type="string" table:style-name="ce29">
            <text:p>Direzione Parco dello telvio e Aree Protette</text:p>
          </table:table-cell>
          <table:table-cell office:value-type="string" table:style-name="ce31">
            <text:p>co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office:value-type="string" table:style-name="ce32">
            <text:p>-</text:p>
          </table:table-cell>
          <table:table-cell table:number-columns-repeated="16378"/>
        </table:table-row>
        <table:table-row table:number-rows-repeated="1048570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in" fo:margin-bottom="0.3in" fo:margin-left="0.7in" fo:margin-right="0.7in" style:print-orientation="landscape" style:print-page-order="ttb" style:first-page-number="continue" style:scale-to="7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327</meta:generator>
    <meta:initial-creator>Antonioli Loredana</meta:initial-creator>
    <dc:creator>Nava Monica</dc:creator>
    <meta:creation-date>2019-02-26T13:30:16Z</meta:creation-date>
    <dc:date>2023-05-17T07:07:53Z</dc:date>
    <meta:print-date>2023-03-21T10:09:53Z</meta:print-date>
  </office:meta>
</office:document-meta>
</file>