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7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none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6" style:family="table-cell" style:parent-style-name="Valuta" style:data-style-name="N36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Valuta" style:data-style-name="N37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Valuta" style:data-style-name="N37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Valuta" style:data-style-name="N36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9pt" style:use-optimal-row-height="false" fo:break-before="auto"/>
    </style:style>
    <style:style style:name="ro4" style:family="table-row">
      <style:table-row-properties style:row-height="13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2" table:default-cell-style-name="ce5"/>
        <table:table-column table:style-name="co6" table:default-cell-style-name="ce6"/>
        <table:table-column table:style-name="co7" table:number-columns-repeated="16376" table:default-cell-style-name="ce1"/>
        <table:table-row table:style-name="ro1">
          <table:table-cell office:value-type="string" table:style-name="ce2">
            <text:p>RETRIBUZIONI DIRETTORI <text:s/>DI <text:s/>ERSAF ANNO 2020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al 31.12.2020</text:p>
            <text:p>riferite anche ad anno precedente</text:p>
          </table:table-cell>
          <table:table-cell office:value-type="string" table:style-name="ce11">
            <text:p>RETRIBUZIONE DI RISULTATO<text:s/></text:p>
            <text:p/>
            <text:p>(importi liquidati nel mese di aprile 2020 <text:s/>a seguito di validazione dal Nucleo di Valutazione delle Prestazioni delle schede dei parametri relative agli obiettivi e comportamenti organizzativi individuali a consuntivo per il perioro 01.01.2019 - 31.12.2019)</text:p>
          </table:table-cell>
          <table:table-cell office:value-type="string" table:style-name="ce12">
            <text:p>TOTALE erogato/erogabile<text:s/></text:p>
            <text:p>ANNO 2020</text:p>
          </table:table-cell>
          <table:table-cell table:number-columns-repeated="16376"/>
        </table:table-row>
        <table:table-row table:style-name="ro4">
          <table:table-cell office:value-type="string" table:style-name="ce13">
            <text:p>ORNAGHI</text:p>
          </table:table-cell>
          <table:table-cell office:value-type="string" table:style-name="ce13">
            <text:p>MASSIMO</text:p>
          </table:table-cell>
          <table:table-cell office:value-type="string" table:style-name="ce14">
            <text:p>01.06.2015</text:p>
          </table:table-cell>
          <table:table-cell office:value-type="string" table:style-name="ce15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6">
            <text:p><text:s/>€ 116.250,00<text:s/></text:p>
          </table:table-cell>
          <table:table-cell office:value-type="currency" office:value="1293.5" table:formula="of:=177.3+187.55+50+241.55+463.1+86+88" table:style-name="ce17">
            <text:p>1.293,50 €</text:p>
          </table:table-cell>
          <table:table-cell office:value-type="currency" office:value="24352.65" table:style-name="ce18">
            <text:p>24.352,65 €</text:p>
          </table:table-cell>
          <table:table-cell office:value-type="currency" office:value="141896.15" table:formula="of:=SUM([.E4:.G4])" table:style-name="ce19">
            <text:p><text:s/>€ 141.896,15<text:s/></text:p>
          </table:table-cell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20"/>
          <table:table-cell table:number-columns-repeated="16376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Casella Simonetta</meta:initial-creator>
    <dc:creator>Levratti Daniele</dc:creator>
    <meta:creation-date>2016-01-14T09:31:30Z</meta:creation-date>
    <dc:date>2020-12-24T07:36:42Z</dc:date>
    <meta:print-date>2019-09-23T11:43:10Z</meta:print-date>
  </office:meta>
</office:document-meta>
</file>