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/>
      <style:text-properties fo:font-size="12pt" style:font-size-asian="12pt" style:font-size-complex="12pt"/>
    </style:style>
    <style:style style:name="ce12" style:family="table-cell" style:parent-style-name="Valuta" style:data-style-name="N36">
      <style:table-cell-properties fo:border-top="none" fo:border-bottom="thin solid #000000" fo:border-left="thin solid #000000" fo:border-right="thin solid #000000" fo:background-color="#FFFFFF"/>
      <style:text-properties fo:font-size="12pt" style:font-size-asian="12pt" style:font-size-complex="12pt"/>
    </style:style>
    <style:style style:name="ce13" style:family="table-cell" style:parent-style-name="Valuta" style:data-style-name="N36">
      <style:table-cell-properties fo:border="thin solid #000000" fo:background-color="#FFFFFF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Valuta" style:data-style-name="N36">
      <style:table-cell-properties fo:border="thin solid #000000" fo:background-color="#FFFFFF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Valuta" style:data-style-name="N36">
      <style:table-cell-properties fo:border="thin solid #000000" style:vertical-align="automatic" fo:wrap-option="wrap" fo:background-color="#FFFFFF"/>
      <style:text-properties fo:font-size="12pt" style:font-size-asian="12pt" style:font-size-complex="12pt"/>
    </style:style>
    <style:style style:name="ce19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21" style:family="table-cell" style:parent-style-name="Default" style:data-style-name="N36"/>
    <style:style style:name="ce22" style:family="table-cell" style:parent-style-name="Migliaia" style:data-style-name="N37"/>
    <style:style style:name="ce23" style:family="table-cell" style:parent-style-name="Default" style:data-style-name="N0">
      <style:table-cell-properties style:vertical-align="automatic" fo:wrap-option="wrap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58233333333333cm"/>
    </style:style>
    <style:style style:name="co2" style:family="table-column">
      <style:table-column-properties fo:break-before="auto" style:column-width="3.048cm" style:use-optimal-column-width="true"/>
    </style:style>
    <style:style style:name="co3" style:family="table-column">
      <style:table-column-properties fo:break-before="auto" style:column-width="2.30716666666667cm"/>
    </style:style>
    <style:style style:name="co4" style:family="table-column">
      <style:table-column-properties fo:break-before="auto" style:column-width="5.69383333333333cm"/>
    </style:style>
    <style:style style:name="co5" style:family="table-column">
      <style:table-column-properties fo:break-before="auto" style:column-width="3.40783333333333cm"/>
    </style:style>
    <style:style style:name="co6" style:family="table-column">
      <style:table-column-properties fo:break-before="auto" style:column-width="3.51366666666667cm"/>
    </style:style>
    <style:style style:name="co7" style:family="table-column">
      <style:table-column-properties fo:break-before="auto" style:column-width="2.6035cm"/>
    </style:style>
    <style:style style:name="co8" style:family="table-column">
      <style:table-column-properties fo:break-before="auto" style:column-width="3.429cm"/>
    </style:style>
    <style:style style:name="co9" style:family="table-column">
      <style:table-column-properties fo:break-before="auto" style:column-width="3.4925cm"/>
    </style:style>
    <style:style style:name="co10" style:family="table-column">
      <style:table-column-properties fo:break-before="auto" style:column-width="4.085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35.2pt" style:use-optimal-row-height="true" fo:break-before="auto"/>
    </style:style>
    <style:style style:name="ro5" style:family="table-row">
      <style:table-row-properties style:row-height="62.4pt" style:use-optimal-row-height="true" fo:break-before="auto"/>
    </style:style>
    <style:style style:name="ro6" style:family="table-row">
      <style:table-row-properties style:row-height="7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IGENTI_202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11" table:number-columns-repeated="16368" table:default-cell-style-name="ce1"/>
        <table:table-row table:style-name="ro1">
          <table:table-cell office:value-type="string" table:style-name="ce2">
            <text:p>RETRIBUZIONI DIRIGENTI ERSAF 2021</text:p>
          </table:table-cell>
          <table:table-cell table:number-columns-repeated="3" table:style-name="ce3"/>
          <table:table-cell table:number-columns-repeated="16380" table:style-name="ce1"/>
        </table:table-row>
        <table:table-row table:style-name="ro2">
          <table:table-cell office:value-type="string" table:style-name="ce4">
            <text:p>Il Dirigenti non percepiscono altri emolumenti accessori in quanto la retribuzione di <text:s text:c="2"/>risultato è omnicomprensiva.</text:p>
          </table:table-cell>
          <table:table-cell table:number-columns-repeated="16383" table:style-name="ce1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4">
          <table:table-cell office:value-type="string" table:style-name="ce5">
            <text:p>COGNOME</text:p>
          </table:table-cell>
          <table:table-cell office:value-type="string" table:style-name="ce6">
            <text:p>NOME</text:p>
          </table:table-cell>
          <table:table-cell office:value-type="string" table:style-name="ce7">
            <text:p>DATA ASSUNZIONE (nella P.A.)</text:p>
          </table:table-cell>
          <table:table-cell office:value-type="string" table:style-name="ce7">
            <text:p>TIPOLOGIA CONTRATTUALE</text:p>
          </table:table-cell>
          <table:table-cell office:value-type="string" table:style-name="ce7">
            <text:p>RETRIBUZIONE FONDAMENTALE PER 13 MENSILITA'</text:p>
            <text:p><text:s/>(annui al lordo degli oneri di legge)</text:p>
          </table:table-cell>
          <table:table-cell office:value-type="string" table:style-name="ce7">
            <text:p>ARR. STIP. T.S. 2016-2020</text:p>
          </table:table-cell>
          <table:table-cell office:value-type="string" table:style-name="ce7">
            <text:p>VACANZA CCNL (annui al lordo degli oneri di legge)</text:p>
          </table:table-cell>
          <table:table-cell office:value-type="string" table:style-name="ce7">
            <text:p>ARR. I.V.C.</text:p>
          </table:table-cell>
          <table:table-cell office:value-type="string" table:style-name="ce7">
            <text:p>ALTRE VOCI RETRIBUTIVE ANNUE LORDE</text:p>
            <text:p>(r.i.a.)</text:p>
          </table:table-cell>
          <table:table-cell office:value-type="string" table:style-name="ce7">
            <text:p>GRADUAZIONE<text:s/></text:p>
          </table:table-cell>
          <table:table-cell office:value-type="string" table:style-name="ce7">
            <text:p>RETRIBUZIONE DI POSIZIONE<text:s/></text:p>
            <text:p>(annui al lordo degli oneri di legge)<text:s/></text:p>
          </table:table-cell>
          <table:table-cell office:value-type="string" table:style-name="ce7">
            <text:p>ARR. POSIZ. T.S. 2016-2020</text:p>
          </table:table-cell>
          <table:table-cell office:value-type="string" table:style-name="ce7">
            <text:p>IMPORTI DI VIAGGI DI SERVIZIO E MISSIONI<text:s/></text:p>
            <text:p>pagate al 31.12.2021</text:p>
            <text:p/>
          </table:table-cell>
          <table:table-cell office:value-type="string" table:style-name="ce24">
            <text:p>RETRIBUZIONE DI RISULTATO<text:s/></text:p>
            <text:p/>
            <text:p>(importi liquidati<text:s/><text:span text:style-name="T2">nel mese di aprile 2021 a seguito</text:span><text:s/>di validazione dal Nucleo di Valutazione delle Prestazioni delle schede dei parametri relative agli obiettivi e comportamenti organizzativi individuali a consuntivo per il periodo 01.01.2020 - 31.12.2020)</text:p>
          </table:table-cell>
          <table:table-cell office:value-type="string" table:style-name="ce8">
            <text:p>TOTALE erogato</text:p>
            <text:p>ANNO 2021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9">
            <text:p>BETTAGLIO</text:p>
          </table:table-cell>
          <table:table-cell office:value-type="string" table:style-name="ce9">
            <text:p>ROBERTO</text:p>
          </table:table-cell>
          <table:table-cell office:value-type="string" table:style-name="ce10">
            <text:p>03-10-1994</text:p>
          </table:table-cell>
          <table:table-cell office:value-type="string" table:style-name="ce11">
            <text:p>CCNL DIRIGENZA<text:s/></text:p>
            <text:p>Area Funzioni locali</text:p>
            <text:p>Tempo Indeterminato<text:s/></text:p>
            <text:p>Tempo pieno</text:p>
          </table:table-cell>
          <table:table-cell office:value-type="currency" office:value="48833.13" table:formula="of:=41779.2+7053.93" table:style-name="ce12">
            <text:p><text:s/>€ 48.833,13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0" table:style-name="ce12">
            <text:p><text:s/>€ -00<text:s/></text:p>
          </table:table-cell>
          <table:table-cell office:value-type="string" table:style-name="ce12">
            <text:p>C3</text:p>
          </table:table-cell>
          <table:table-cell office:value-type="currency" office:value="42575.520000000004" table:formula="of:=9640.44+32935.08" table:style-name="ce12">
            <text:p><text:s/>€ 42.575,52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86.65" table:formula="of:=24.5+30.55+31.6" table:style-name="ce12">
            <text:p><text:s/>€ 86,65<text:s/></text:p>
          </table:table-cell>
          <table:table-cell office:value-type="currency" office:value="12147.36" table:style-name="ce12">
            <text:p><text:s/>€ 12.147,36<text:s/></text:p>
          </table:table-cell>
          <table:table-cell office:value-type="currency" office:value="111333.40000000001" table:formula="of:=SUM([.E5:.N5])" table:style-name="ce13">
            <text:p><text:s/>€ 111.333,40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14">
            <text:p>BRENNA</text:p>
          </table:table-cell>
          <table:table-cell office:value-type="string" table:style-name="ce14">
            <text:p>STEFANO</text:p>
          </table:table-cell>
          <table:table-cell office:value-type="string" table:style-name="ce10">
            <text:p>03-06-1986</text:p>
          </table:table-cell>
          <table:table-cell office:value-type="string" table:style-name="ce11">
            <text:p>CCNL DIRIGENZA<text:s/></text:p>
            <text:p>Area Funzioni locali</text:p>
            <text:p>Tempo Indeterminato<text:s/></text:p>
            <text:p>Tempo pieno</text:p>
          </table:table-cell>
          <table:table-cell office:value-type="currency" office:value="48857.279999999999" table:formula="of:=34816+6963.2+7078.08" table:style-name="ce12">
            <text:p><text:s/>€ 48.857,28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formula="of:=242.65+48.74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289.8" table:formula="of:=241.5+48.3" table:style-name="ce12">
            <text:p><text:s/>€ 289,80<text:s/></text:p>
          </table:table-cell>
          <table:table-cell office:value-type="string" table:style-name="ce12">
            <text:p>C3</text:p>
          </table:table-cell>
          <table:table-cell office:value-type="currency" office:value="42575.520000000004" table:formula="of:=8033.7+1606.74+27445.9+5489.18" table:style-name="ce12">
            <text:p><text:s/>€ 42.575,52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374.3" table:formula="of:=108.06+167.8+98.44" table:style-name="ce12">
            <text:p><text:s/>€ 374,30<text:s/></text:p>
          </table:table-cell>
          <table:table-cell office:value-type="currency" office:value="13650.12" table:style-name="ce12">
            <text:p><text:s/>€ 13.650,12<text:s/></text:p>
          </table:table-cell>
          <table:table-cell office:value-type="currency" office:value="113437.76000000001" table:formula="of:=SUM([.E6:.N6])" table:style-name="ce13">
            <text:p><text:s/>€ 113.437,76<text:s/>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14">
            <text:p>COMINI</text:p>
          </table:table-cell>
          <table:table-cell office:value-type="string" table:style-name="ce14">
            <text:p>BRUNA</text:p>
          </table:table-cell>
          <table:table-cell office:value-type="date" office:date-value="1995-10-01T00:00:00" table:style-name="ce15">
            <text:p>01/10/1995</text:p>
          </table:table-cell>
          <table:table-cell office:value-type="string" table:style-name="ce11">
            <text:p>CCNL DIRIGENZA<text:s/></text:p>
            <text:p>Area Funzioni locali</text:p>
            <text:p>Tempo Indeterminato<text:s/></text:p>
            <text:p>Tempo pieno</text:p>
            <text:p>dirigente dal 01.11.2021</text:p>
          </table:table-cell>
          <table:table-cell office:value-type="currency" office:value="7886.3099999999995" table:formula="of:=3481.6+923.11+3481.6" table:style-name="ce12">
            <text:p><text:s/>€ 7.886,31<text:s/></text:p>
          </table:table-cell>
          <table:table-cell table:style-name="ce12"/>
          <table:table-cell office:value-type="currency" office:value="48.74" table:formula="of:=24.37+24.37" table:style-name="ce12">
            <text:p><text:s/>€ 48,74<text:s/></text:p>
          </table:table-cell>
          <table:table-cell table:number-columns-repeated="2" table:style-name="ce12"/>
          <table:table-cell office:value-type="string" table:style-name="ce16">
            <text:p>C0</text:p>
          </table:table-cell>
          <table:table-cell office:value-type="currency" office:value="4035.12" table:formula="of:=803.37+1214.19+803.37+1214.19" table:style-name="ce16">
            <text:p><text:s/>€ 4.035,12<text:s/></text:p>
          </table:table-cell>
          <table:table-cell table:style-name="ce12"/>
          <table:table-cell table:number-columns-repeated="2" table:style-name="ce16"/>
          <table:table-cell office:value-type="currency" office:value="11970.169999999998" table:formula="of:=SUM([.E7:.N7])" table:style-name="ce13">
            <text:p><text:s/>€ 11.970,17<text:s/></text:p>
          </table:table-cell>
          <table:table-cell table:style-name="ce23"/>
          <table:table-cell table:number-columns-repeated="16368"/>
        </table:table-row>
        <table:table-row table:style-name="ro6">
          <table:table-cell office:value-type="string" table:style-name="ce14">
            <text:p>GRIMALDI</text:p>
          </table:table-cell>
          <table:table-cell office:value-type="string" table:style-name="ce17">
            <text:p>LUCA PAOLO MARIA</text:p>
          </table:table-cell>
          <table:table-cell office:value-type="date" office:date-value="2011-03-01T00:00:00" table:style-name="ce15">
            <text:p>01/03/2011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  <text:p>dirigente dal 01.11.2021</text:p>
          </table:table-cell>
          <table:table-cell office:value-type="currency" office:value="7886.3099999999995" table:formula="of:=3481.6+923.11+3481.6" table:style-name="ce12">
            <text:p><text:s/>€ 7.886,31<text:s/></text:p>
          </table:table-cell>
          <table:table-cell table:style-name="ce12"/>
          <table:table-cell office:value-type="currency" office:value="48.74" table:formula="of:=24.37+24.37" table:style-name="ce12">
            <text:p><text:s/>€ 48,74<text:s/></text:p>
          </table:table-cell>
          <table:table-cell table:number-columns-repeated="2" table:style-name="ce12"/>
          <table:table-cell office:value-type="string" table:style-name="ce16">
            <text:p>C0</text:p>
          </table:table-cell>
          <table:table-cell office:value-type="currency" office:value="4035.12" table:formula="of:=803.37+1214.19+803.37+1214.19" table:style-name="ce12">
            <text:p><text:s/>€ 4.035,12<text:s/></text:p>
          </table:table-cell>
          <table:table-cell table:style-name="ce12"/>
          <table:table-cell table:number-columns-repeated="2" table:style-name="ce16"/>
          <table:table-cell office:value-type="currency" office:value="11970.169999999998" table:formula="of:=SUM([.E8:.N8])" table:style-name="ce13">
            <text:p><text:s/>€ 11.970,17<text:s/></text:p>
          </table:table-cell>
          <table:table-cell table:style-name="ce23"/>
          <table:table-cell table:number-columns-repeated="16368"/>
        </table:table-row>
        <table:table-row table:style-name="ro5">
          <table:table-cell office:value-type="string" table:style-name="ce14">
            <text:p>MAFFONI</text:p>
          </table:table-cell>
          <table:table-cell office:value-type="string" table:style-name="ce14">
            <text:p>GIANLUCA</text:p>
          </table:table-cell>
          <table:table-cell office:value-type="string" table:style-name="ce10">
            <text:p>01-01-1981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202.369999999995" table:formula="of:=41779.2+6423.17" table:style-name="ce12">
            <text:p><text:s/>€ 48.202,37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0" table:style-name="ce16">
            <text:p><text:s/>€ -00<text:s/></text:p>
          </table:table-cell>
          <table:table-cell office:value-type="string" table:style-name="ce16">
            <text:p>C2</text:p>
          </table:table-cell>
          <table:table-cell office:value-type="currency" office:value="35218.199999999997" table:formula="of:=9640.44+25577.76" table:style-name="ce12">
            <text:p><text:s/>€ 35.218,20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0" table:style-name="ce16">
            <text:p><text:s/>€ -00<text:s/></text:p>
          </table:table-cell>
          <table:table-cell office:value-type="currency" office:value="12111.36" table:style-name="ce16">
            <text:p><text:s/>€ 12.111,36<text:s/></text:p>
          </table:table-cell>
          <table:table-cell office:value-type="currency" office:value="103222.67" table:formula="of:=SUM([.E9:.N9])" table:style-name="ce13">
            <text:p><text:s/>€ 103.222,67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14">
            <text:p>NASTASIO</text:p>
          </table:table-cell>
          <table:table-cell office:value-type="string" table:style-name="ce14">
            <text:p>PAOLO</text:p>
          </table:table-cell>
          <table:table-cell office:value-type="string" table:style-name="ce10">
            <text:p>01-04-1987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234.479999999996" table:formula="of:=41779.2+6455.28" table:style-name="ce12">
            <text:p><text:s/>€ 48.234,48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173.52" table:style-name="ce16">
            <text:p><text:s/>€ 173,52<text:s/></text:p>
          </table:table-cell>
          <table:table-cell office:value-type="string" table:style-name="ce18">
            <text:p>C2</text:p>
          </table:table-cell>
          <table:table-cell office:value-type="currency" office:value="35218.199999999997" table:formula="of:=9640.44+25577.76" table:style-name="ce12">
            <text:p><text:s/>€ 35.218,20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506.90000000000003" table:formula="of:=14+50.5+11.6+8+67.05+45+42.8+72.8+12+108.5+44.1+30.55" table:style-name="ce16">
            <text:p><text:s/>€ 506,90<text:s/></text:p>
          </table:table-cell>
          <table:table-cell office:value-type="currency" office:value="11933.83" table:formula="of:=11015.84+917.99" table:style-name="ce16">
            <text:p><text:s/>€ 11.933,83<text:s/></text:p>
          </table:table-cell>
          <table:table-cell office:value-type="currency" office:value="103757.67" table:formula="of:=SUM([.E10:.N10])" table:style-name="ce13">
            <text:p><text:s/>€ 103.757,67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14">
            <text:p>RATTI</text:p>
          </table:table-cell>
          <table:table-cell office:value-type="string" table:style-name="ce14">
            <text:p>LUCIA</text:p>
          </table:table-cell>
          <table:table-cell office:value-type="string" table:style-name="ce10">
            <text:p>01-01-1989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7635.24" table:formula="of:=41779.2+5856.04" table:style-name="ce12">
            <text:p><text:s/>€ 47.635,24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0" table:style-name="ce16">
            <text:p><text:s/>€ -00<text:s/></text:p>
          </table:table-cell>
          <table:table-cell office:value-type="string" table:style-name="ce16">
            <text:p>C1</text:p>
          </table:table-cell>
          <table:table-cell office:value-type="currency" office:value="28200.840000000004" table:formula="of:=9640.44+18560.4" table:style-name="ce12">
            <text:p><text:s/>€ 28.200,84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426.5" table:formula="of:=56.4+169.6+200.5" table:style-name="ce16">
            <text:p><text:s/>€ 426,50<text:s/></text:p>
          </table:table-cell>
          <table:table-cell office:value-type="currency" office:value="11026.84" table:formula="of:=11026.84" table:style-name="ce16">
            <text:p><text:s/>€ 11.026,84<text:s/></text:p>
          </table:table-cell>
          <table:table-cell office:value-type="currency" office:value="94980.160000000003" table:formula="of:=SUM([.E11:.N11])" table:style-name="ce13">
            <text:p><text:s/>€ 94.980,16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14">
            <text:p>TAGLIAFERRI</text:p>
          </table:table-cell>
          <table:table-cell office:value-type="string" table:style-name="ce14">
            <text:p>ANTONIO</text:p>
          </table:table-cell>
          <table:table-cell office:value-type="string" table:style-name="ce19">
            <text:p>01-03-1984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879.09" table:formula="of:=41779.2+7099.89" table:style-name="ce12">
            <text:p><text:s/>€ 48.879,09<text:s/></text:p>
          </table:table-cell>
          <table:table-cell office:value-type="currency" office:value="6169.8" table:style-name="ce12">
            <text:p><text:s/>€ 6.169,80<text:s/></text:p>
          </table:table-cell>
          <table:table-cell office:value-type="currency" office:value="291.39" table:style-name="ce12">
            <text:p><text:s/>€ 291,39<text:s/></text:p>
          </table:table-cell>
          <table:table-cell office:value-type="currency" office:value="1.05" table:style-name="ce12">
            <text:p><text:s/>€ 1,05<text:s/></text:p>
          </table:table-cell>
          <table:table-cell office:value-type="currency" office:value="551.52" table:style-name="ce16">
            <text:p><text:s/>€ 551,52<text:s/></text:p>
          </table:table-cell>
          <table:table-cell office:value-type="string" table:style-name="ce16">
            <text:p>C3</text:p>
          </table:table-cell>
          <table:table-cell office:value-type="currency" office:value="42575.520000000004" table:formula="of:=9640.44+32935.08" table:style-name="ce12">
            <text:p><text:s/>€ 42.575,52<text:s/></text:p>
          </table:table-cell>
          <table:table-cell office:value-type="currency" office:value="1228.5" table:style-name="ce12">
            <text:p><text:s/>€ 1.228,50<text:s/></text:p>
          </table:table-cell>
          <table:table-cell office:value-type="currency" office:value="259.8" table:formula="of:=8+7.2+17+60.8+45.8+15+15+13+8+70" table:style-name="ce16">
            <text:p><text:s/>€ 259,80<text:s/></text:p>
          </table:table-cell>
          <table:table-cell office:value-type="currency" office:value="14271.66" table:style-name="ce16">
            <text:p><text:s/>€ 14.271,66<text:s/></text:p>
          </table:table-cell>
          <table:table-cell office:value-type="currency" office:value="114228.33" table:formula="of:=SUM([.E12:.N12])" table:style-name="ce13">
            <text:p><text:s/>€ 114.228,33<text:s/></text:p>
          </table:table-cell>
          <table:table-cell table:number-columns-repeated="16369" table:style-name="ce1"/>
        </table:table-row>
        <table:table-row table:style-name="ro1">
          <table:table-cell table:number-columns-repeated="3" table:style-name="ce1"/>
          <table:table-cell table:style-name="ce20"/>
          <table:table-cell table:number-columns-repeated="10" table:style-name="ce1"/>
          <table:table-cell table:style-name="ce21"/>
          <table:table-cell table:number-columns-repeated="16369" table:style-name="ce1"/>
        </table:table-row>
        <table:table-row table:style-name="ro2" table:visibility="collapse">
          <table:table-cell table:number-columns-repeated="12" table:style-name="ce1"/>
          <table:table-cell office:value-type="float" office:value="54" table:formula="of:=32+22" table:style-name="ce1">
            <text:p>54</text:p>
          </table:table-cell>
          <table:table-cell table:number-columns-repeated="16371" table:style-name="ce1"/>
        </table:table-row>
        <table:table-row table:number-rows-repeated="2" table:style-name="ro2" table:visibility="collapse">
          <table:table-cell table:style-name="ce1"/>
          <table:table-cell table:number-columns-repeated="2" table:style-name="ce22"/>
          <table:table-cell table:number-columns-repeated="16381" table:style-name="ce1"/>
        </table:table-row>
        <table:table-row table:style-name="ro2" table:visibility="collapse">
          <table:table-cell/>
          <table:table-cell table:number-columns-repeated="2" table:style-name="ce22"/>
          <table:table-cell table:number-columns-repeated="16381" table:style-name="ce1"/>
        </table:table-row>
        <table:table-row table:style-name="ro2">
          <table:table-cell/>
          <table:table-cell table:number-columns-repeated="2" table:style-name="ce22"/>
          <table:table-cell table:number-columns-repeated="2" table:style-name="ce1"/>
          <table:table-cell table:style-name="ce21"/>
          <table:table-cell table:number-columns-repeated="4" table:style-name="ce1"/>
          <table:table-cell table:number-columns-repeated="2" table:style-name="ce21"/>
          <table:table-cell table:number-columns-repeated="2" table:style-name="ce1"/>
          <table:table-cell table:style-name="ce21"/>
          <table:table-cell table:number-columns-repeated="16369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028</meta:generator>
    <meta:initial-creator>Emiliana Passaro</meta:initial-creator>
    <dc:creator>Nava Monica</dc:creator>
    <meta:creation-date>2022-05-02T12:13:13Z</meta:creation-date>
    <dc:date>2022-05-06T08:07:48Z</dc:date>
  </office:meta>
</office:document-meta>
</file>