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FFFFFF"/>
      <style:text-properties fo:font-size="12pt" style:font-size-asian="12pt" style:font-size-complex="12pt"/>
    </style:style>
    <style:style style:name="ce12" style:family="table-cell" style:parent-style-name="Valuta" style:data-style-name="N36">
      <style:table-cell-properties fo:border-top="none" fo:border-bottom="thin solid #000000" fo:border-left="thin solid #000000" fo:border-right="thin solid #000000" fo:background-color="#FFFFFF"/>
      <style:text-properties fo:font-size="12pt" style:font-size-asian="12pt" style:font-size-complex="12pt"/>
    </style:style>
    <style:style style:name="ce13" style:family="table-cell" style:parent-style-name="Valuta" style:data-style-name="N36">
      <style:table-cell-properties fo:border="thin solid #000000" fo:background-color="#FFFFFF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19">
      <style:table-cell-properties fo:border="thin solid #000000"/>
      <style:text-properties fo:font-size="12pt" style:font-size-asian="12pt" style:font-size-complex="12pt"/>
    </style:style>
    <style:style style:name="ce16" style:family="table-cell" style:parent-style-name="Valuta" style:data-style-name="N36">
      <style:table-cell-properties fo:border="thin solid #000000" fo:background-color="#FFFFFF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30">
      <style:table-cell-properties fo:border="thin solid #000000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20" style:family="table-cell" style:parent-style-name="Default" style:data-style-name="N36"/>
    <style:style style:name="ce21" style:family="table-cell" style:parent-style-name="Migliaia" style:data-style-name="N37"/>
    <style:style style:name="ce22" style:family="table-cell" style:parent-style-name="Default" style:data-style-name="N0">
      <style:table-cell-properties style:vertical-align="automatic" fo:wrap-option="wrap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96333333333333cm" style:use-optimal-column-width="true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3.33375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3.96875cm"/>
    </style:style>
    <style:style style:name="co10" style:family="table-column">
      <style:table-column-properties fo:break-before="auto" style:column-width="3.54541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17.5pt" style:use-optimal-row-height="true" fo:break-before="auto"/>
    </style:style>
    <style:style style:name="ro4" style:family="table-row">
      <style:table-row-properties style:row-height="6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IGENTI_2022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2" table:default-cell-style-name="ce1"/>
        <table:table-row table:style-name="ro1">
          <table:table-cell office:value-type="string" table:style-name="ce2">
            <text:p>RETRIBUZIONI DIRIGENTI ERSAF 2022</text:p>
          </table:table-cell>
          <table:table-cell table:number-columns-repeated="3" table:style-name="ce3"/>
          <table:table-cell table:number-columns-repeated="16380" table:style-name="ce1"/>
        </table:table-row>
        <table:table-row table:style-name="ro2">
          <table:table-cell office:value-type="string" table:style-name="ce4">
            <text:p>Il Dirigenti non percepiscono altri emolumenti accessori in quanto la retribuzione di <text:s text:c="2"/>risultato è omnicomprensiva.</text:p>
          </table:table-cell>
          <table:table-cell table:number-columns-repeated="16383" table:style-name="ce1"/>
        </table:table-row>
        <table:table-row table:style-name="ro1">
          <table:table-cell table:style-name="ce4"/>
          <table:table-cell table:number-columns-repeated="16383" table:style-name="ce1"/>
        </table:table-row>
        <table:table-row table:style-name="ro3">
          <table:table-cell office:value-type="string" table:style-name="ce5">
            <text:p>COGNOME</text:p>
          </table:table-cell>
          <table:table-cell office:value-type="string" table:style-name="ce6">
            <text:p>NOME</text:p>
          </table:table-cell>
          <table:table-cell office:value-type="string" table:style-name="ce7">
            <text:p>DATA ASSUNZIONE (nella P.A.)</text:p>
          </table:table-cell>
          <table:table-cell office:value-type="string" table:style-name="ce7">
            <text:p>TIPOLOGIA CONTRATTUALE</text:p>
          </table:table-cell>
          <table:table-cell office:value-type="string" table:style-name="ce7">
            <text:p>RETRIBUZIONE FONDAMENTALE PER 13 MENSILITA'</text:p>
            <text:p><text:s/>(annui al lordo degli oneri di legge)</text:p>
          </table:table-cell>
          <table:table-cell office:value-type="string" table:style-name="ce7">
            <text:p>VACANZA CCNL (annui al lordo degli oneri di legge)</text:p>
          </table:table-cell>
          <table:table-cell office:value-type="string" table:style-name="ce7">
            <text:p>ALTRE VOCI RETRIBUTIVE ANNUE LORDE</text:p>
            <text:p>(r.i.a.)</text:p>
          </table:table-cell>
          <table:table-cell office:value-type="string" table:style-name="ce7">
            <text:p>RETRIBUZIONE DI POSIZIONE<text:s/></text:p>
            <text:p>(annui al lordo degli oneri di legge)<text:s/></text:p>
          </table:table-cell>
          <table:table-cell office:value-type="string" table:style-name="ce7">
            <text:p>IMPORTI DI VIAGGI DI SERVIZIO E MISSIONI<text:s/></text:p>
            <text:p>pagate al 31.12.2022</text:p>
            <text:p/>
          </table:table-cell>
          <table:table-cell office:value-type="string" table:style-name="ce7">
            <text:p>RETRIBUZIONE DI RISULTATO<text:s/></text:p>
            <text:p/>
            <text:p>(importi liquidati<text:s/><text:span text:style-name="T2">nel mese di aprile 2022 a seguito</text:span><text:s/>di validazione dal Nucleo di Valutazione delle Prestazioni delle schede dei parametri relative agli obiettivi e comportamenti organizzativi individuali a consuntivo per il periodo 01.01.2021 - 31.12.2021)</text:p>
          </table:table-cell>
          <table:table-cell office:value-type="string" table:style-name="ce8">
            <text:p>TOTALE erogato/erogabile<text:s/></text:p>
            <text:p>ANNO 2022</text:p>
          </table:table-cell>
          <table:table-cell table:number-columns-repeated="16373" table:style-name="ce1"/>
        </table:table-row>
        <table:table-row table:style-name="ro4">
          <table:table-cell office:value-type="string" table:style-name="ce9">
            <text:p>BETTAGLIO</text:p>
          </table:table-cell>
          <table:table-cell office:value-type="string" table:style-name="ce9">
            <text:p>ROBERTO</text:p>
          </table:table-cell>
          <table:table-cell office:value-type="string" table:style-name="ce10">
            <text:p>03-10-1994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8850.539999999994" table:formula="of:=41779.2+7071.34" table:style-name="ce12">
            <text:p><text:s/>€ 48.850,54<text:s/></text:p>
          </table:table-cell>
          <table:table-cell office:value-type="currency" office:value="428.22" table:formula="of:=428.22" table:style-name="ce12">
            <text:p><text:s/>€ 428,22<text:s/></text:p>
          </table:table-cell>
          <table:table-cell table:style-name="ce12"/>
          <table:table-cell office:value-type="currency" office:value="42575.520000000004" table:formula="of:=9640.44+32935.08" table:style-name="ce12">
            <text:p><text:s/>€ 42.575,52<text:s/></text:p>
          </table:table-cell>
          <table:table-cell office:value-type="currency" office:value="95.6" table:formula="of:=57.8+37.8" table:style-name="ce12">
            <text:p><text:s/>€ 95,60<text:s/></text:p>
          </table:table-cell>
          <table:table-cell office:value-type="currency" office:value="19512.240000000002" table:style-name="ce12">
            <text:p><text:s/>€ 19.512,24<text:s/></text:p>
          </table:table-cell>
          <table:table-cell office:value-type="currency" office:value="111462.12000000001" table:formula="of:=SUM([.E5:.J5])" table:style-name="ce13">
            <text:p><text:s/>€ 111.462,12<text:s/></text:p>
          </table:table-cell>
          <table:table-cell table:number-columns-repeated="16373" table:style-name="ce1"/>
        </table:table-row>
        <table:table-row table:style-name="ro4">
          <table:table-cell office:value-type="string" table:style-name="ce14">
            <text:p>BIINO</text:p>
          </table:table-cell>
          <table:table-cell office:value-type="string" table:style-name="ce14">
            <text:p>UTA</text:p>
          </table:table-cell>
          <table:table-cell office:value-type="string" table:style-name="ce10">
            <text:p>01.01.2019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3367.94" table:formula="of:=38297.6+5070.34" table:style-name="ce12">
            <text:p><text:s/>€ 43.367,94<text:s/></text:p>
          </table:table-cell>
          <table:table-cell office:value-type="currency" office:value="403.85" table:style-name="ce12">
            <text:p><text:s/>€ 403,85<text:s/></text:p>
          </table:table-cell>
          <table:table-cell table:style-name="ce12"/>
          <table:table-cell office:value-type="currency" office:value="22193.16" table:formula="of:=8837.07+13356.09" table:style-name="ce12">
            <text:p><text:s/>€ 22.193,16<text:s/></text:p>
          </table:table-cell>
          <table:table-cell office:value-type="currency" office:value="77.12" table:formula="of:=13+64.12" table:style-name="ce12">
            <text:p><text:s/>€ 77,12<text:s/></text:p>
          </table:table-cell>
          <table:table-cell table:style-name="ce12"/>
          <table:table-cell office:value-type="currency" office:value="66042.069999999992" table:formula="of:=SUM([.E6:.J6])" table:style-name="ce13">
            <text:p><text:s/>€ 66.042,07<text:s/></text:p>
          </table:table-cell>
          <table:table-cell office:value-type="string" table:style-name="ce22">
            <text:p>Inizio come figura dirigenziale il 01.02.2022</text:p>
          </table:table-cell>
          <table:table-cell table:number-columns-repeated="16372"/>
        </table:table-row>
        <table:table-row table:style-name="ro4">
          <table:table-cell office:value-type="string" table:style-name="ce14">
            <text:p>BRENNA</text:p>
          </table:table-cell>
          <table:table-cell office:value-type="string" table:style-name="ce14">
            <text:p>STEFANO</text:p>
          </table:table-cell>
          <table:table-cell office:value-type="string" table:style-name="ce10">
            <text:p>03-06-1986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8874.689999999995" table:formula="of:=3481.6+3481.6+34816+7095.49" table:style-name="ce12">
            <text:p><text:s/>€ 48.874,69<text:s/></text:p>
          </table:table-cell>
          <table:table-cell office:value-type="currency" office:value="428.22" table:formula="of:=41.78+24.37+362.07" table:style-name="ce12">
            <text:p><text:s/>€ 428,22<text:s/></text:p>
          </table:table-cell>
          <table:table-cell office:value-type="currency" office:value="289.8" table:formula="of:=24.15+24.15+241.5" table:style-name="ce12">
            <text:p><text:s/>€ 289,80<text:s/></text:p>
          </table:table-cell>
          <table:table-cell office:value-type="currency" office:value="42575.520000000004" table:formula="of:=803.37+803.37+8033.7+2744.59+2744.59+27445.9" table:style-name="ce16">
            <text:p><text:s/>€ 42.575,52<text:s/></text:p>
          </table:table-cell>
          <table:table-cell office:value-type="currency" office:value="482.09000000000003" table:formula="of:=16.4+11.8+93.83+26+45.99+49.93+49.93+28+21.91+17+30.55+47.25+19+24.5" table:style-name="ce16">
            <text:p><text:s/>€ 482,09<text:s/></text:p>
          </table:table-cell>
          <table:table-cell office:value-type="currency" office:value="19287.28" table:style-name="ce16">
            <text:p><text:s/>€ 19.287,28<text:s/></text:p>
          </table:table-cell>
          <table:table-cell office:value-type="currency" office:value="111937.60000000001" table:formula="of:=SUM([.E7:.J7])" table:style-name="ce13">
            <text:p><text:s/>€ 111.937,60<text:s/></text:p>
          </table:table-cell>
          <table:table-cell table:number-columns-repeated="16373" table:style-name="ce1"/>
        </table:table-row>
        <table:table-row table:style-name="ro4">
          <table:table-cell office:value-type="string" table:style-name="ce14">
            <text:p>COMINI</text:p>
          </table:table-cell>
          <table:table-cell office:value-type="string" table:style-name="ce14">
            <text:p>BRUNA</text:p>
          </table:table-cell>
          <table:table-cell office:value-type="date" office:date-value="1995-10-01T00:00:00" table:style-name="ce15">
            <text:p>01/10/1995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7320.14" table:formula="of:=41779.2+5540.94" table:style-name="ce12">
            <text:p><text:s/>€ 47.320,14<text:s/></text:p>
          </table:table-cell>
          <table:table-cell office:value-type="currency" office:value="428.22" table:formula="of:=428.22" table:style-name="ce12">
            <text:p><text:s/>€ 428,22<text:s/></text:p>
          </table:table-cell>
          <table:table-cell table:style-name="ce12"/>
          <table:table-cell office:value-type="currency" office:value="24210.720000000001" table:formula="of:=9640.44+14570.28" table:style-name="ce12">
            <text:p><text:s/>€ 24.210,72<text:s/></text:p>
          </table:table-cell>
          <table:table-cell office:value-type="currency" office:value="381.05" table:formula="of:=32.2+78+116.75+13.5+10+99.4+31.2" table:style-name="ce16">
            <text:p><text:s/>€ 381,05<text:s/></text:p>
          </table:table-cell>
          <table:table-cell office:value-type="currency" office:value="1018.7" table:style-name="ce16">
            <text:p><text:s/>€ 1.018,70<text:s/></text:p>
          </table:table-cell>
          <table:table-cell office:value-type="currency" office:value="73358.83" table:formula="of:=SUM([.E8:.J8])" table:style-name="ce13">
            <text:p><text:s/>€ 73.358,83<text:s/></text:p>
          </table:table-cell>
          <table:table-cell table:style-name="ce22"/>
          <table:table-cell table:number-columns-repeated="16372"/>
        </table:table-row>
        <table:table-row table:style-name="ro4">
          <table:table-cell office:value-type="string" table:style-name="ce14">
            <text:p>GAIANI</text:p>
          </table:table-cell>
          <table:table-cell office:value-type="string" table:style-name="ce14">
            <text:p>GIAN LUCA</text:p>
          </table:table-cell>
          <table:table-cell table:style-name="ce18"/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7886.3099999999995" table:formula="of:=6963.2+923.11" table:style-name="ce12">
            <text:p><text:s/>€ 7.886,31<text:s/></text:p>
          </table:table-cell>
          <table:table-cell office:value-type="currency" office:value="48.74" table:style-name="ce12">
            <text:p><text:s/>€ 48,74<text:s/></text:p>
          </table:table-cell>
          <table:table-cell table:style-name="ce16"/>
          <table:table-cell office:value-type="currency" office:value="4035.12" table:formula="of:=1606.74+2428.38" table:style-name="ce12">
            <text:p><text:s/>€ 4.035,12<text:s/></text:p>
          </table:table-cell>
          <table:table-cell table:number-columns-repeated="2" table:style-name="ce16"/>
          <table:table-cell office:value-type="currency" office:value="11970.169999999998" table:formula="of:=SUM([.E9:.J9])" table:style-name="ce13">
            <text:p><text:s/>€ 11.970,17<text:s/></text:p>
          </table:table-cell>
          <table:table-cell office:value-type="string" table:style-name="ce22">
            <text:p>Inizio come figura dirigenzialeil 01.11.2022</text:p>
          </table:table-cell>
          <table:table-cell table:number-columns-repeated="16372"/>
        </table:table-row>
        <table:table-row table:style-name="ro4">
          <table:table-cell office:value-type="string" table:style-name="ce14">
            <text:p>GRIMALDI</text:p>
          </table:table-cell>
          <table:table-cell office:value-type="string" table:style-name="ce17">
            <text:p>LUCA PAOLO MARIA</text:p>
          </table:table-cell>
          <table:table-cell office:value-type="date" office:date-value="2011-03-01T00:00:00" table:style-name="ce15">
            <text:p>01/03/2011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7320.14" table:formula="of:=41779.2+5540.94" table:style-name="ce12">
            <text:p><text:s/>€ 47.320,14<text:s/></text:p>
          </table:table-cell>
          <table:table-cell office:value-type="currency" office:value="428.22" table:style-name="ce12">
            <text:p><text:s/>€ 428,22<text:s/></text:p>
          </table:table-cell>
          <table:table-cell table:style-name="ce16"/>
          <table:table-cell office:value-type="currency" office:value="24210.720000000001" table:formula="of:=9640.44+14570.28" table:style-name="ce12">
            <text:p><text:s/>€ 24.210,72<text:s/></text:p>
          </table:table-cell>
          <table:table-cell office:value-type="currency" office:value="787.65999999999985" table:formula="of:=4.1+37+123+108.1+78.5+38.4+17.5+41.05+62.4+12+14+6.4+7.8+96.39+34.6+43.62+5.8+8+49" table:style-name="ce16">
            <text:p><text:s/>€ 787,66<text:s/></text:p>
          </table:table-cell>
          <table:table-cell office:value-type="currency" office:value="1032.56" table:style-name="ce16">
            <text:p><text:s/>€ 1.032,56<text:s/></text:p>
          </table:table-cell>
          <table:table-cell office:value-type="currency" office:value="73779.3" table:formula="of:=SUM([.E10:.J10])" table:style-name="ce13">
            <text:p><text:s/>€ 73.779,30<text:s/></text:p>
          </table:table-cell>
          <table:table-cell table:style-name="ce22"/>
          <table:table-cell table:number-columns-repeated="16372"/>
        </table:table-row>
        <table:table-row table:style-name="ro4">
          <table:table-cell office:value-type="string" table:style-name="ce14">
            <text:p>MAFFONI</text:p>
          </table:table-cell>
          <table:table-cell office:value-type="string" table:style-name="ce14">
            <text:p>GIANLUCA</text:p>
          </table:table-cell>
          <table:table-cell office:value-type="string" table:style-name="ce18">
            <text:p>01-10-2012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table:number-columns-repeated="2" table:style-name="ce12"/>
          <table:table-cell table:style-name="ce16"/>
          <table:table-cell table:style-name="ce12"/>
          <table:table-cell table:style-name="ce16"/>
          <table:table-cell office:value-type="currency" office:value="16151.5" table:style-name="ce16">
            <text:p><text:s/>€ 16.151,50<text:s/></text:p>
          </table:table-cell>
          <table:table-cell office:value-type="currency" office:value="16151.5" table:formula="of:=SUM([.E11:.J11])" table:style-name="ce13">
            <text:p><text:s/>€ 16.151,50<text:s/></text:p>
          </table:table-cell>
          <table:table-cell office:value-type="string" table:style-name="ce1">
            <text:p>Cessato il 30.12.2021</text:p>
          </table:table-cell>
          <table:table-cell table:number-columns-repeated="16372"/>
        </table:table-row>
        <table:table-row table:style-name="ro4">
          <table:table-cell office:value-type="string" table:style-name="ce14">
            <text:p>NASTASIO</text:p>
          </table:table-cell>
          <table:table-cell office:value-type="string" table:style-name="ce14">
            <text:p>PAOLO</text:p>
          </table:table-cell>
          <table:table-cell office:value-type="string" table:style-name="ce10">
            <text:p>01-04-1987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8865" table:formula="of:=41779.2+7085.8" table:style-name="ce12">
            <text:p><text:s/>€ 48.865,00<text:s/></text:p>
          </table:table-cell>
          <table:table-cell office:value-type="currency" office:value="428.22" table:style-name="ce12">
            <text:p><text:s/>€ 428,22<text:s/></text:p>
          </table:table-cell>
          <table:table-cell office:value-type="currency" office:value="173.52" table:style-name="ce16">
            <text:p><text:s/>€ 173,52<text:s/></text:p>
          </table:table-cell>
          <table:table-cell office:value-type="currency" office:value="42575.520000000004" table:formula="of:=9640.44+32935.08" table:style-name="ce12">
            <text:p><text:s/>€ 42.575,52<text:s/></text:p>
          </table:table-cell>
          <table:table-cell office:value-type="currency" office:value="1042.6999999999998" table:formula="of:=44+89.6+57.5+64.5+118.4+44.2+44+10+72.6+28+128.9+43+298" table:style-name="ce16">
            <text:p><text:s/>€ 1.042,70<text:s/></text:p>
          </table:table-cell>
          <table:table-cell office:value-type="currency" office:value="16071.04" table:style-name="ce16">
            <text:p><text:s/>€ 16.071,04<text:s/></text:p>
          </table:table-cell>
          <table:table-cell office:value-type="currency" office:value="109156" table:formula="of:=SUM([.E12:.J12])" table:style-name="ce13">
            <text:p><text:s/>€ 109.156,00<text:s/></text:p>
          </table:table-cell>
          <table:table-cell table:number-columns-repeated="16373" table:style-name="ce1"/>
        </table:table-row>
        <table:table-row table:style-name="ro4">
          <table:table-cell office:value-type="string" table:style-name="ce14">
            <text:p>RATTI</text:p>
          </table:table-cell>
          <table:table-cell office:value-type="string" table:style-name="ce14">
            <text:p>LUCIA</text:p>
          </table:table-cell>
          <table:table-cell office:value-type="string" table:style-name="ce10">
            <text:p>01-01-1989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39707.86" table:formula="of:=34816+4891.86" table:style-name="ce12">
            <text:p><text:s/>€ 39.707,86<text:s/></text:p>
          </table:table-cell>
          <table:table-cell office:value-type="currency" office:value="344.66" table:style-name="ce12">
            <text:p><text:s/>€ 344,66<text:s/></text:p>
          </table:table-cell>
          <table:table-cell table:style-name="ce16"/>
          <table:table-cell office:value-type="currency" office:value="23500.7" table:formula="of:=8033.7+15467" table:style-name="ce12">
            <text:p><text:s/>€ 23.500,70<text:s/></text:p>
          </table:table-cell>
          <table:table-cell office:value-type="currency" office:value="147.80000000000001" table:formula="of:=61+45.5+16.3+25" table:style-name="ce16">
            <text:p><text:s/>€ 147,80<text:s/></text:p>
          </table:table-cell>
          <table:table-cell office:value-type="currency" office:value="11933.28" table:style-name="ce16">
            <text:p><text:s/>€ 11.933,28<text:s/></text:p>
          </table:table-cell>
          <table:table-cell office:value-type="currency" office:value="75634.3" table:formula="of:=SUM([.E13:.J13])" table:style-name="ce13">
            <text:p><text:s/>€ 75.634,30<text:s/></text:p>
          </table:table-cell>
          <table:table-cell office:value-type="string" table:style-name="ce1">
            <text:p>Cessata il 31.10.2022</text:p>
          </table:table-cell>
          <table:table-cell table:number-columns-repeated="16372"/>
        </table:table-row>
        <table:table-row table:style-name="ro4">
          <table:table-cell office:value-type="string" table:style-name="ce14">
            <text:p>TAGLIAFERRI</text:p>
          </table:table-cell>
          <table:table-cell office:value-type="string" table:style-name="ce14">
            <text:p>ANTONIO</text:p>
          </table:table-cell>
          <table:table-cell office:value-type="string" table:style-name="ce18">
            <text:p>01-03-1984</text:p>
          </table:table-cell>
          <table:table-cell office:value-type="string" table:style-name="ce11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2303.59" table:formula="of:=1972.91+330.68" table:style-name="ce12">
            <text:p><text:s/>€ 2.303,59<text:s/></text:p>
          </table:table-cell>
          <table:table-cell office:value-type="currency" office:value="13.81" table:style-name="ce12">
            <text:p><text:s/>€ 13,81<text:s/></text:p>
          </table:table-cell>
          <table:table-cell office:value-type="currency" office:value="26.04" table:style-name="ce16">
            <text:p><text:s/>€ 26,04<text:s/></text:p>
          </table:table-cell>
          <table:table-cell office:value-type="currency" office:value="2010.51" table:formula="of:=455.24+1555.27" table:style-name="ce12">
            <text:p><text:s/>€ 2.010,51<text:s/></text:p>
          </table:table-cell>
          <table:table-cell office:value-type="currency" office:value="39.299999999999997" table:style-name="ce16">
            <text:p><text:s/>€ 39,30<text:s/></text:p>
          </table:table-cell>
          <table:table-cell office:value-type="currency" office:value="20197" table:style-name="ce16">
            <text:p><text:s/>€ 20.197,00<text:s/></text:p>
          </table:table-cell>
          <table:table-cell office:value-type="currency" office:value="24590.25" table:formula="of:=SUM([.E14:.J14])" table:style-name="ce13">
            <text:p><text:s/>€ 24.590,25<text:s/></text:p>
          </table:table-cell>
          <table:table-cell office:value-type="string" table:style-name="ce1">
            <text:p>Cessato il 17.01.2022</text:p>
          </table:table-cell>
          <table:table-cell table:number-columns-repeated="16372"/>
        </table:table-row>
        <table:table-row table:style-name="ro1">
          <table:table-cell table:number-columns-repeated="3" table:style-name="ce1"/>
          <table:table-cell table:style-name="ce19"/>
          <table:table-cell table:number-columns-repeated="6" table:style-name="ce1"/>
          <table:table-cell table:style-name="ce20"/>
          <table:table-cell table:number-columns-repeated="16373" table:style-name="ce1"/>
        </table:table-row>
        <table:table-row table:style-name="ro2" table:visibility="collapse">
          <table:table-cell table:number-columns-repeated="8" table:style-name="ce1"/>
          <table:table-cell office:value-type="float" office:value="54" table:formula="of:=32+22" table:style-name="ce1">
            <text:p>54</text:p>
          </table:table-cell>
          <table:table-cell table:number-columns-repeated="16375" table:style-name="ce1"/>
        </table:table-row>
        <table:table-row table:number-rows-repeated="3" table:style-name="ro2" table:visibility="collapse">
          <table:table-cell/>
          <table:table-cell table:number-columns-repeated="2" table:style-name="ce21"/>
          <table:table-cell table:number-columns-repeated="16381" table:style-name="ce1"/>
        </table:table-row>
        <table:table-row table:style-name="ro2">
          <table:table-cell/>
          <table:table-cell table:number-columns-repeated="2" table:style-name="ce21"/>
          <table:table-cell table:number-columns-repeated="4" table:style-name="ce1"/>
          <table:table-cell table:style-name="ce20"/>
          <table:table-cell table:number-columns-repeated="16376"/>
        </table:table-row>
        <table:table-row table:number-rows-repeated="1048556" table:style-name="ro2">
          <table:table-cell table:number-columns-repeated="16384"/>
        </table:table-row>
      </table:table>
      <table:database-ranges>
        <table:database-range table:target-range-address="DIRIGENTI_2022_.A5:DIRIGENTI_2022_.L14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026</meta:generator>
    <meta:initial-creator>Emiliana Passaro</meta:initial-creator>
    <dc:creator>Passaro Emiliana</dc:creator>
    <meta:creation-date>2022-05-02T12:13:13Z</meta:creation-date>
    <dc:date>2023-03-10T07:16:25Z</dc:date>
  </office:meta>
</office:document-meta>
</file>