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3" style:family="table-cell" style:parent-style-name="Valuta" style:data-style-name="N36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4" style:family="table-cell" style:parent-style-name="Valuta" style:data-style-name="N36">
      <style:table-cell-properties fo:border-top="none" fo:border-bottom="thin solid #000000" fo:border-left="thin solid #000000" fo:border-right="thin solid #000000" style:vertical-align="middle" fo:background-color="transparent"/>
      <style:text-properties fo:font-size="12pt" style:font-size-asian="12pt" style:font-size-complex="12pt"/>
    </style:style>
    <style:style style:name="ce15" style:family="table-cell" style:parent-style-name="Valuta" style:data-style-name="N36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47.9pt" style:use-optimal-row-height="false" fo:break-before="auto"/>
    </style:style>
    <style:style style:name="ro4" style:family="table-row">
      <style:table-row-properties style:row-height="12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7" table:number-columns-repeated="16376" table:default-cell-style-name="ce1"/>
        <table:table-row table:style-name="ro1">
          <table:table-cell table:number-columns-repeated="7" table:style-name="ce1"/>
          <table:table-cell table:style-name="ce2"/>
          <table:table-cell table:number-columns-repeated="16376"/>
        </table:table-row>
        <table:table-row table:style-name="ro2">
          <table:table-cell office:value-type="string" table:style-name="ce3">
            <text:p>RETRIBUZIONI DIRETTORE <text:s/>PARCO DELLO STELVIO ANNO 2018-aggiornamento</text:p>
          </table:table-cell>
          <table:table-cell table:number-columns-repeated="2" table:style-name="ce3"/>
          <table:table-cell table:number-columns-repeated="3" table:style-name="ce4"/>
          <table:table-cell table:number-columns-repeated="16378" table:style-name="ce1"/>
        </table:table-row>
        <table:table-row table:style-name="ro1">
          <table:table-cell table:number-columns-repeated="16384" table:style-name="ce1"/>
        </table:table-row>
        <table:table-row table:style-name="ro3">
          <table:table-cell office:value-type="string" table:style-name="ce5">
            <text:p>COGNOME</text:p>
          </table:table-cell>
          <table:table-cell office:value-type="string" table:style-name="ce6">
            <text:p>NOME</text:p>
          </table:table-cell>
          <table:table-cell office:value-type="string" table:style-name="ce7">
            <text:p>DATA ASSUNZIONE</text:p>
            <text:p>DATA CESSAZIONE</text:p>
          </table:table-cell>
          <table:table-cell office:value-type="string" table:style-name="ce7">
            <text:p>TIPOLOGIA CONTRATTUALE</text:p>
          </table:table-cell>
          <table:table-cell office:value-type="string" table:style-name="ce7">
            <text:p>RETRIBUZIONE FONDAMENTALE PER 13 MENSILITA'</text:p>
            <text:p><text:s/>(annui al lordo degli oneri di legge)</text:p>
          </table:table-cell>
          <table:table-cell office:value-type="string" table:style-name="ce7">
            <text:p>IMPORTI DI VIAGGI DI SERVIZIO E MISSIONI<text:s/></text:p>
            <text:p>pagate al 31.03.2018</text:p>
            <text:p>riferite anche ad anno precedente</text:p>
          </table:table-cell>
          <table:table-cell office:value-type="string" table:style-name="ce8">
            <text:p>RETRIBUZIONE DI RISULTATO<text:s/></text:p>
            <text:p/>
            <text:p>(importi liquidati nel mese di marzo 2018 a seguito di validazione dal Nucleo di Valutazione delle Prestazioni delle schede dei parametri relative agli obiettivi e comportamenti organizzativi individuali a consuntivo per il periodo 01.01.2017 - 31.12.2017)</text:p>
          </table:table-cell>
          <table:table-cell office:value-type="string" table:style-name="ce9">
            <text:p>TOTALE erogato/erogabile<text:s/></text:p>
            <text:p>ANNO 2018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MEINARDI</text:p>
          </table:table-cell>
          <table:table-cell office:value-type="string" table:style-name="ce10">
            <text:p>ALESSANDRO</text:p>
          </table:table-cell>
          <table:table-cell office:value-type="string" table:style-name="ce11">
            <text:p>23/02/2016</text:p>
            <text:p>30/11/2018</text:p>
          </table:table-cell>
          <table:table-cell office:value-type="string" table:style-name="ce12">
            <text:p>Contratto di diritto privato. Il contenuto del contratto è definito dal CdA che ne determina il trattamento economico.</text:p>
          </table:table-cell>
          <table:table-cell office:value-type="currency" office:value="106562.5" table:formula="of:=116250/12*11" table:style-name="ce13">
            <text:p><text:s/>€ 106.562,50<text:s/></text:p>
          </table:table-cell>
          <table:table-cell office:value-type="currency" office:value="0" table:style-name="ce13">
            <text:p><text:s/>€ -00<text:s/></text:p>
          </table:table-cell>
          <table:table-cell office:value-type="currency" office:value="24069.15" table:style-name="ce14">
            <text:p><text:s/>€ 24.069,15<text:s/></text:p>
          </table:table-cell>
          <table:table-cell office:value-type="currency" office:value="130631.65" table:formula="of:=SUM([.E5:.G5])" table:style-name="ce15">
            <text:p><text:s/>€ 130.631,65<text:s/>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NARDO</text:p>
          </table:table-cell>
          <table:table-cell office:value-type="string" table:style-name="ce10">
            <text:p>ALESSANDRO</text:p>
          </table:table-cell>
          <table:table-cell office:value-type="date" office:date-value="2018-12-01T00:00:00" table:style-name="ce16">
            <text:p>01/12/2018</text:p>
          </table:table-cell>
          <table:table-cell office:value-type="string" table:style-name="ce12">
            <text:p>Contratto di diritto privato. Il contenuto del contratto è definito dal CdA che ne determina il trattamento economico.</text:p>
          </table:table-cell>
          <table:table-cell office:value-type="currency" office:value="116250" table:style-name="ce13">
            <text:p><text:s/>€ 116.250,00<text:s/></text:p>
          </table:table-cell>
          <table:table-cell office:value-type="currency" office:value="0" table:style-name="ce13">
            <text:p><text:s/>€ -00<text:s/></text:p>
          </table:table-cell>
          <table:table-cell office:value-type="currency" office:value="0" table:style-name="ce14">
            <text:p><text:s/>€ -00<text:s/></text:p>
          </table:table-cell>
          <table:table-cell office:value-type="currency" office:value="116250" table:formula="of:=SUM([.E6:.G6])" table:style-name="ce15">
            <text:p><text:s/>€ 116.250,00<text:s/></text:p>
          </table:table-cell>
          <table:table-cell table:number-columns-repeated="16376"/>
        </table:table-row>
        <table:table-row table:number-rows-repeated="104857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431</meta:generator>
    <meta:initial-creator>rosa.sanna</meta:initial-creator>
    <dc:creator>Sanna Rosa</dc:creator>
    <meta:creation-date>2016-01-14T09:31:30Z</meta:creation-date>
    <dc:date>2019-03-15T09:58:15Z</dc:date>
    <meta:print-date>2016-04-20T10:26:49Z</meta:print-date>
  </office:meta>
</office:document-meta>
</file>