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30">
      <style:table-cell-properties fo:border="thin solid #000000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automatic" fo:wrap-option="wrap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style:vertical-align="automatic" fo:wrap-option="wrap" fo:background-color="transparent"/>
      <style:text-properties fo:font-size="12pt" style:font-size-asian="12pt" style:font-size-complex="12pt"/>
    </style:style>
    <style:style style:name="ce18" style:family="table-cell" style:parent-style-name="Migliaia" style:data-style-name="N37"/>
    <style:style style:name="ce19" style:family="table-cell" style:parent-style-name="Default" style:data-style-name="N36"/>
    <style:style style:name="ce20" style:family="table-cell" style:parent-style-name="Valuta" style:data-style-name="N36">
      <style:table-cell-properties fo:border-top="none" fo:border-bottom="thin solid #000000" fo:border-left="thin solid #000000" fo:border-right="thin solid #000000" fo:background-color="transparent"/>
      <style:text-properties fo:color="#000000" fo:font-size="12pt" style:font-size-asian="12pt" style:font-size-complex="12pt"/>
    </style:style>
    <style:style style:name="ce21" style:family="table-cell" style:parent-style-name="Valuta" style:data-style-name="N36">
      <style:table-cell-properties fo:border-top="none" fo:border-bottom="thin solid #000000" fo:border-left="thin solid #000000" fo:border-right="thin solid #000000"/>
      <style:text-properties fo:color="#000000" fo:font-size="12pt" style:font-size-asian="12pt" style:font-size-complex="12pt"/>
    </style:style>
    <style:style style:name="ce22" style:family="table-cell" style:parent-style-name="Valuta" style:data-style-name="N36">
      <style:table-cell-properties fo:border="thin solid #000000"/>
      <style:text-properties fo:color="#000000" fo:font-weight="bold" style:font-weight-asian="bold" style:font-weight-complex="bold"/>
    </style:style>
    <style:style style:name="ce23" style:family="table-cell" style:parent-style-name="Default" style:data-style-name="N0">
      <style:text-properties fo:color="#000000"/>
    </style:style>
    <style:style style:name="ce24" style:family="table-cell" style:parent-style-name="Valuta" style:data-style-name="N36">
      <style:table-cell-properties fo:border="thin solid #000000"/>
      <style:text-properties fo:color="#000000" fo:font-size="12pt" style:font-size-asian="12pt" style:font-size-complex="12pt"/>
    </style:style>
    <style:style style:name="ce25" style:family="table-cell" style:parent-style-name="Valuta" style:data-style-name="N36">
      <style:table-cell-properties fo:border="thin solid #000000" fo:background-color="transparent"/>
      <style:text-properties fo:color="#000000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FF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.51883333333333cm"/>
    </style:style>
    <style:style style:name="co2" style:family="table-column">
      <style:table-column-properties fo:break-before="auto" style:column-width="2.96333333333333cm" style:use-optimal-column-width="true"/>
    </style:style>
    <style:style style:name="co3" style:family="table-column">
      <style:table-column-properties fo:break-before="auto" style:column-width="2.24366666666667cm"/>
    </style:style>
    <style:style style:name="co4" style:family="table-column">
      <style:table-column-properties fo:break-before="auto" style:column-width="5.5245cm"/>
    </style:style>
    <style:style style:name="co5" style:family="table-column">
      <style:table-column-properties fo:break-before="auto" style:column-width="3.302cm"/>
    </style:style>
    <style:style style:name="co6" style:family="table-column">
      <style:table-column-properties fo:break-before="auto" style:column-width="3.40783333333333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3.32316666666667cm"/>
    </style:style>
    <style:style style:name="co9" style:family="table-column">
      <style:table-column-properties fo:break-before="auto" style:column-width="3.38666666666667cm"/>
    </style:style>
    <style:style style:name="co10" style:family="table-column">
      <style:table-column-properties fo:break-before="auto" style:column-width="3.97933333333333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.6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262.2pt" style:use-optimal-row-height="true" fo:break-before="auto"/>
    </style:style>
    <style:style style:name="ro4" style:family="table-row">
      <style:table-row-properties style:row-height="62.4pt" style:use-optimal-row-height="true" fo:break-before="auto"/>
    </style:style>
    <style:style style:name="ro5" style:family="table-row">
      <style:table-row-properties style:row-height="90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IGENTI_2019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4"/>
        <table:table-column table:style-name="co10" table:default-cell-style-name="ce1"/>
        <table:table-column table:style-name="co11" table:number-columns-repeated="16372" table:default-cell-style-name="ce1"/>
        <table:table-row table:style-name="ro1">
          <table:table-cell office:value-type="string" table:style-name="ce2">
            <text:p>RETRIBUZIONI DIRIGENTI ERSAF 2019</text:p>
          </table:table-cell>
          <table:table-cell table:number-columns-repeated="3" table:style-name="ce3"/>
          <table:table-cell table:number-columns-repeated="6" table:style-name="ce1"/>
          <table:table-cell table:style-name="ce4"/>
          <table:table-cell table:number-columns-repeated="16373" table:style-name="ce1"/>
        </table:table-row>
        <table:table-row table:style-name="ro2">
          <table:table-cell office:value-type="string" table:style-name="ce5">
            <text:p>Il Dirigenti non percepiscono altri emolumenti accessori in quanto la retribuzione di <text:s text:c="2"/>risultato è omnicomprensiva.</text:p>
          </table:table-cell>
          <table:table-cell table:number-columns-repeated="9" table:style-name="ce1"/>
          <table:table-cell table:style-name="ce4"/>
          <table:table-cell table:number-columns-repeated="16373" table:style-name="ce1"/>
        </table:table-row>
        <table:table-row table:style-name="ro2">
          <table:table-cell table:style-name="ce5"/>
          <table:table-cell table:number-columns-repeated="9" table:style-name="ce1"/>
          <table:table-cell table:style-name="ce4"/>
          <table:table-cell table:number-columns-repeated="16373" table:style-name="ce1"/>
        </table:table-row>
        <table:table-row table:style-name="ro3">
          <table:table-cell office:value-type="string" table:style-name="ce6">
            <text:p>COGNOME</text:p>
          </table:table-cell>
          <table:table-cell office:value-type="string" table:style-name="ce7">
            <text:p>NOME</text:p>
          </table:table-cell>
          <table:table-cell office:value-type="string" table:style-name="ce8">
            <text:p>DATA ASSUNZIONE (nella P.A.)</text:p>
          </table:table-cell>
          <table:table-cell office:value-type="string" table:style-name="ce8">
            <text:p>TIPOLOGIA CONTRATTUALE</text:p>
          </table:table-cell>
          <table:table-cell office:value-type="string" table:style-name="ce8">
            <text:p>RETRIBUZIONE FONDAMENTALE PER 13 MENSILITA'</text:p>
            <text:p><text:s/>(annui al lordo degli oneri di legge)</text:p>
          </table:table-cell>
          <table:table-cell office:value-type="string" table:style-name="ce8">
            <text:p>VACANZA CCNL (annui al lordo degli oneri di legge)</text:p>
          </table:table-cell>
          <table:table-cell office:value-type="string" table:style-name="ce8">
            <text:p>ALTRE VOCI RETRIBUTIVE ANNUE LORDE</text:p>
            <text:p>(r.i.a.)</text:p>
          </table:table-cell>
          <table:table-cell office:value-type="string" table:style-name="ce8">
            <text:p>GRADUAZIONE<text:s/></text:p>
          </table:table-cell>
          <table:table-cell office:value-type="string" table:style-name="ce8">
            <text:p>RETRIBUZIONE DI POSIZIONE<text:s/></text:p>
            <text:p>(annui al lordo degli oneri di legge)<text:s/></text:p>
          </table:table-cell>
          <table:table-cell office:value-type="string" table:style-name="ce8">
            <text:p>IMPORTI DI VIAGGI DI SERVIZIO E MISSIONI<text:s/></text:p>
            <text:p>pagate al 31.03.2020</text:p>
            <text:p>riferite anche ad anno precedente</text:p>
          </table:table-cell>
          <table:table-cell office:value-type="string" table:style-name="ce9">
            <text:p>RETRIBUZIONE DI RISULTATO<text:s/></text:p>
            <text:p/>
            <text:p>(importi liquidati nel<text:s/><text:span text:style-name="T2">mese di marzo 2020</text:span><text:s/>a seguito di validazione dal Nucleo di Valutazione delle Prestazioni delle schede dei parametri relative agli obiettivi e comportamenti organizzativi individuali a consuntivo per il periodo 01.01.2019 - 31.12.2019)</text:p>
          </table:table-cell>
          <table:table-cell office:value-type="string" table:style-name="ce10">
            <text:p>TOTALE erogato/erogabile<text:s/></text:p>
            <text:p>ANNO 2019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11">
            <text:p>BETTAGLIO</text:p>
          </table:table-cell>
          <table:table-cell office:value-type="string" table:style-name="ce11">
            <text:p>ROBERTO</text:p>
          </table:table-cell>
          <table:table-cell office:value-type="string" table:style-name="ce12">
            <text:p>03-10-1994</text:p>
          </table:table-cell>
          <table:table-cell office:value-type="string" table:style-name="ce13">
            <text:p>CCNL DIRIGENZA<text:s/></text:p>
            <text:p>Regioni ed Autonomie Locali</text:p>
            <text:p>Tempo Indeterminato -<text:s/></text:p>
            <text:p>Tempo pieno</text:p>
          </table:table-cell>
          <table:table-cell office:value-type="currency" office:value="43310.93" table:formula="of:=3331.61*13" table:style-name="ce20">
            <text:p><text:s/>€ 43.310,93<text:s/></text:p>
          </table:table-cell>
          <table:table-cell office:value-type="currency" office:value="511.77" table:style-name="ce21">
            <text:p><text:s/>€ 511,77<text:s/></text:p>
          </table:table-cell>
          <table:table-cell office:value-type="currency" office:value="0" table:style-name="ce21">
            <text:p><text:s/>€ -00<text:s/></text:p>
          </table:table-cell>
          <table:table-cell office:value-type="string" table:style-name="ce21">
            <text:p>C2</text:p>
          </table:table-cell>
          <table:table-cell office:value-type="currency" office:value="37743.58" table:formula="of:=+[.I8]" table:style-name="ce21">
            <text:p><text:s/>€ 37.743,58<text:s/></text:p>
          </table:table-cell>
          <table:table-cell office:value-type="currency" office:value="0" table:style-name="ce21">
            <text:p><text:s/>€ -00<text:s/></text:p>
          </table:table-cell>
          <table:table-cell office:value-type="currency" office:value="9730.35" table:style-name="ce20">
            <text:p><text:s/>€ 9.730,35<text:s/></text:p>
          </table:table-cell>
          <table:table-cell office:value-type="currency" office:value="91296.63" table:formula="of:=SUM([.E5:.K5])" table:style-name="ce22">
            <text:p><text:s/>€ 91.296,63<text:s/></text:p>
          </table:table-cell>
          <table:table-cell table:number-columns-repeated="3" table:style-name="ce23"/>
          <table:table-cell table:number-columns-repeated="16369"/>
        </table:table-row>
        <table:table-row table:style-name="ro4">
          <table:table-cell office:value-type="string" table:style-name="ce14">
            <text:p>BRENNA</text:p>
          </table:table-cell>
          <table:table-cell office:value-type="string" table:style-name="ce14">
            <text:p>STEFANO</text:p>
          </table:table-cell>
          <table:table-cell office:value-type="string" table:style-name="ce12">
            <text:p>03-06-1986</text:p>
          </table:table-cell>
          <table:table-cell office:value-type="string" table:style-name="ce13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20">
            <text:p><text:s/>€ 43.310,90<text:s/></text:p>
          </table:table-cell>
          <table:table-cell office:value-type="currency" office:value="511.77" table:style-name="ce21">
            <text:p><text:s/>€ 511,77<text:s/></text:p>
          </table:table-cell>
          <table:table-cell office:value-type="currency" office:value="313.95" table:formula="of:=24.15*13" table:style-name="ce24">
            <text:p><text:s/>€ 313,95<text:s/></text:p>
          </table:table-cell>
          <table:table-cell office:value-type="string" table:style-name="ce24">
            <text:p>C3</text:p>
          </table:table-cell>
          <table:table-cell office:value-type="currency" office:value="45713.98" table:style-name="ce24">
            <text:p><text:s/>€ 45.713,98<text:s/></text:p>
          </table:table-cell>
          <table:table-cell office:value-type="currency" office:value="7" table:style-name="ce24">
            <text:p><text:s/>€ 7,00<text:s/></text:p>
          </table:table-cell>
          <table:table-cell office:value-type="currency" office:value="10805.28" table:style-name="ce25">
            <text:p><text:s/>€ 10.805,28<text:s/></text:p>
          </table:table-cell>
          <table:table-cell office:value-type="currency" office:value="100662.88" table:formula="of:=SUM([.E6:.K6])" table:style-name="ce22">
            <text:p><text:s/>€ 100.662,88<text:s/></text:p>
          </table:table-cell>
          <table:table-cell table:number-columns-repeated="3" table:style-name="ce23"/>
          <table:table-cell table:number-columns-repeated="16369"/>
        </table:table-row>
        <table:table-row table:style-name="ro4">
          <table:table-cell office:value-type="string" table:style-name="ce14">
            <text:p>CALVO</text:p>
          </table:table-cell>
          <table:table-cell office:value-type="string" table:style-name="ce14">
            <text:p>ENRICO ETTORE</text:p>
          </table:table-cell>
          <table:table-cell office:value-type="string" table:style-name="ce12">
            <text:p>01-01-1985</text:p>
          </table:table-cell>
          <table:table-cell office:value-type="string" table:style-name="ce13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20">
            <text:p><text:s/>€ 43.310,90<text:s/></text:p>
          </table:table-cell>
          <table:table-cell office:value-type="currency" office:value="511.77" table:style-name="ce21">
            <text:p><text:s/>€ 511,77<text:s/></text:p>
          </table:table-cell>
          <table:table-cell office:value-type="currency" office:value="579.67000000000007" table:formula="of:=44.59*13" table:style-name="ce24">
            <text:p><text:s/>€ 579,67<text:s/></text:p>
          </table:table-cell>
          <table:table-cell office:value-type="string" table:style-name="ce24">
            <text:p>C3</text:p>
          </table:table-cell>
          <table:table-cell office:value-type="currency" office:value="45713.98" table:style-name="ce24">
            <text:p><text:s/>€ 45.713,98<text:s/></text:p>
          </table:table-cell>
          <table:table-cell office:value-type="currency" office:value="419.15" table:formula="of:=313.6+73.65+19.9+12" table:style-name="ce24">
            <text:p><text:s/>€ 419,15<text:s/></text:p>
          </table:table-cell>
          <table:table-cell office:value-type="currency" office:value="10740.24" table:style-name="ce25">
            <text:p><text:s/>€ 10.740,24<text:s/></text:p>
          </table:table-cell>
          <table:table-cell office:value-type="currency" office:value="101275.71" table:formula="of:=SUM([.E7:.K7])" table:style-name="ce22">
            <text:p><text:s/>€ 101.275,71<text:s/></text:p>
          </table:table-cell>
          <table:table-cell table:number-columns-repeated="3" table:style-name="ce23"/>
          <table:table-cell table:number-columns-repeated="16369"/>
        </table:table-row>
        <table:table-row table:style-name="ro4">
          <table:table-cell office:value-type="string" table:style-name="ce14">
            <text:p>MAFFONI</text:p>
          </table:table-cell>
          <table:table-cell office:value-type="string" table:style-name="ce14">
            <text:p>GIANLUCA</text:p>
          </table:table-cell>
          <table:table-cell office:value-type="string" table:style-name="ce12">
            <text:p>01-01-1981</text:p>
          </table:table-cell>
          <table:table-cell office:value-type="string" table:style-name="ce13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20">
            <text:p><text:s/>€ 43.310,90<text:s/></text:p>
          </table:table-cell>
          <table:table-cell office:value-type="currency" office:value="511.77" table:style-name="ce21">
            <text:p><text:s/>€ 511,77<text:s/></text:p>
          </table:table-cell>
          <table:table-cell office:value-type="currency" office:value="0" table:style-name="ce24">
            <text:p><text:s/>€ -00<text:s/></text:p>
          </table:table-cell>
          <table:table-cell office:value-type="string" table:style-name="ce24">
            <text:p>C2</text:p>
          </table:table-cell>
          <table:table-cell office:value-type="currency" office:value="37743.58" table:formula="of:=+[.I11]" table:style-name="ce21">
            <text:p><text:s/>€ 37.743,58<text:s/></text:p>
          </table:table-cell>
          <table:table-cell office:value-type="currency" office:value="0" table:style-name="ce24">
            <text:p><text:s/>€ -00<text:s/></text:p>
          </table:table-cell>
          <table:table-cell office:value-type="currency" office:value="9496.6200000000008" table:style-name="ce25">
            <text:p><text:s/>€ 9.496,62<text:s/></text:p>
          </table:table-cell>
          <table:table-cell office:value-type="currency" office:value="91062.87" table:formula="of:=SUM([.E8:.K8])" table:style-name="ce22">
            <text:p><text:s/>€ 91.062,87<text:s/></text:p>
          </table:table-cell>
          <table:table-cell table:number-columns-repeated="3" table:style-name="ce23"/>
          <table:table-cell table:number-columns-repeated="16369"/>
        </table:table-row>
        <table:table-row table:style-name="ro4">
          <table:table-cell office:value-type="string" table:style-name="ce14">
            <text:p>MARCHESI</text:p>
          </table:table-cell>
          <table:table-cell office:value-type="string" table:style-name="ce14">
            <text:p>MARIO FILIPPO</text:p>
          </table:table-cell>
          <table:table-cell office:value-type="string" table:style-name="ce12">
            <text:p>01-06-1981</text:p>
          </table:table-cell>
          <table:table-cell office:value-type="string" table:style-name="ce13">
            <text:p>CCNL DIRIGENZA Regioni ed Autonomie Locali</text:p>
            <text:p>Tempo Indeterminato -<text:s/></text:p>
            <text:p>Tempo pieno</text:p>
          </table:table-cell>
          <table:table-cell office:value-type="currency" office:value="24537.97" table:style-name="ce20">
            <text:p><text:s/>€ 24.537,97<text:s/></text:p>
          </table:table-cell>
          <table:table-cell office:value-type="currency" office:value="207.83" table:style-name="ce21">
            <text:p><text:s/>€ 207,83<text:s/></text:p>
          </table:table-cell>
          <table:table-cell office:value-type="currency" office:value="539.24" table:style-name="ce24">
            <text:p><text:s/>€ 539,24<text:s/></text:p>
          </table:table-cell>
          <table:table-cell office:value-type="string" table:style-name="ce24">
            <text:p>C1</text:p>
          </table:table-cell>
          <table:table-cell office:value-type="currency" office:value="14916.27" table:style-name="ce24">
            <text:p><text:s/>€ 14.916,27<text:s/></text:p>
          </table:table-cell>
          <table:table-cell office:value-type="currency" office:value="554.54999999999995" table:style-name="ce24">
            <text:p><text:s/>€ 554,55<text:s/></text:p>
          </table:table-cell>
          <table:table-cell office:value-type="currency" office:value="4719.3500000000004" table:style-name="ce25">
            <text:p><text:s/>€ 4.719,35<text:s/></text:p>
          </table:table-cell>
          <table:table-cell office:value-type="currency" office:value="45475.210000000006" table:formula="of:=SUM([.E9:.K9])" table:style-name="ce22">
            <text:p><text:s/>€ 45.475,21<text:s/></text:p>
          </table:table-cell>
          <table:table-cell office:value-type="string" table:style-name="ce23">
            <text:p>IN PENSIONE DAL16.07.2019</text:p>
          </table:table-cell>
          <table:table-cell table:number-columns-repeated="2" table:style-name="ce23"/>
          <table:table-cell table:number-columns-repeated="16369"/>
        </table:table-row>
        <table:table-row table:style-name="ro4">
          <table:table-cell office:value-type="string" table:style-name="ce14">
            <text:p>NASTASIO</text:p>
          </table:table-cell>
          <table:table-cell office:value-type="string" table:style-name="ce14">
            <text:p>PAOLO</text:p>
          </table:table-cell>
          <table:table-cell office:value-type="string" table:style-name="ce12">
            <text:p>01-04-1987</text:p>
          </table:table-cell>
          <table:table-cell office:value-type="string" table:style-name="ce13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20">
            <text:p><text:s/>€ 43.310,90<text:s/></text:p>
          </table:table-cell>
          <table:table-cell office:value-type="currency" office:value="511.77" table:style-name="ce21">
            <text:p><text:s/>€ 511,77<text:s/></text:p>
          </table:table-cell>
          <table:table-cell office:value-type="currency" office:value="187.98000000000002" table:formula="of:=14.46*13" table:style-name="ce24">
            <text:p><text:s/>€ 187,98<text:s/></text:p>
          </table:table-cell>
          <table:table-cell office:value-type="string" table:style-name="ce24">
            <text:p>C1</text:p>
          </table:table-cell>
          <table:table-cell office:value-type="currency" office:value="30141.670000000002" table:formula="of:=(803.37+1515.22)*13" table:style-name="ce21">
            <text:p><text:s/>€ 30.141,67<text:s/></text:p>
          </table:table-cell>
          <table:table-cell office:value-type="currency" office:value="1053.5" table:formula="of:=810.7+110.3+43.8+88.7" table:style-name="ce24">
            <text:p><text:s/>€ 1.053,50<text:s/></text:p>
          </table:table-cell>
          <table:table-cell office:value-type="currency" office:value="12143.14" table:style-name="ce25">
            <text:p><text:s/>€ 12.143,14<text:s/></text:p>
          </table:table-cell>
          <table:table-cell office:value-type="currency" office:value="87348.96" table:formula="of:=SUM([.E10:.K10])" table:style-name="ce22">
            <text:p><text:s/>€ 87.348,96<text:s/></text:p>
          </table:table-cell>
          <table:table-cell office:value-type="string" table:style-name="ce23">
            <text:p><text:s/></text:p>
          </table:table-cell>
          <table:table-cell table:number-columns-repeated="2" table:style-name="ce23"/>
          <table:table-cell table:number-columns-repeated="16369"/>
        </table:table-row>
        <table:table-row table:style-name="ro4">
          <table:table-cell office:value-type="string" table:style-name="ce14">
            <text:p>OSSOLA</text:p>
          </table:table-cell>
          <table:table-cell office:value-type="string" table:style-name="ce14">
            <text:p>FRANCESCA</text:p>
          </table:table-cell>
          <table:table-cell office:value-type="string" table:style-name="ce12">
            <text:p>01-01-1983</text:p>
          </table:table-cell>
          <table:table-cell office:value-type="string" table:style-name="ce13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20">
            <text:p><text:s/>€ 43.310,90<text:s/></text:p>
          </table:table-cell>
          <table:table-cell office:value-type="currency" office:value="511.77" table:style-name="ce21">
            <text:p><text:s/>€ 511,77<text:s/></text:p>
          </table:table-cell>
          <table:table-cell office:value-type="currency" office:value="955.63000000000011" table:formula="of:=73.51*13" table:style-name="ce24">
            <text:p><text:s/>€ 955,63<text:s/></text:p>
          </table:table-cell>
          <table:table-cell office:value-type="string" table:style-name="ce24">
            <text:p>C2</text:p>
          </table:table-cell>
          <table:table-cell office:value-type="currency" office:value="37743.58" table:style-name="ce24">
            <text:p><text:s/>€ 37.743,58<text:s/></text:p>
          </table:table-cell>
          <table:table-cell office:value-type="currency" office:value="29" table:style-name="ce24">
            <text:p><text:s/>€ 29,00<text:s/></text:p>
          </table:table-cell>
          <table:table-cell office:value-type="currency" office:value="9345.2099999999991" table:style-name="ce25">
            <text:p><text:s/>€ 9.345,21<text:s/></text:p>
          </table:table-cell>
          <table:table-cell office:value-type="currency" office:value="91896.09" table:formula="of:=SUM([.E11:.K11])" table:style-name="ce22">
            <text:p><text:s/>€ 91.896,09<text:s/></text:p>
          </table:table-cell>
          <table:table-cell table:number-columns-repeated="3" table:style-name="ce23"/>
          <table:table-cell table:number-columns-repeated="16369"/>
        </table:table-row>
        <table:table-row table:style-name="ro4">
          <table:table-cell office:value-type="string" table:style-name="ce14">
            <text:p>PICCARDI</text:p>
          </table:table-cell>
          <table:table-cell office:value-type="string" table:style-name="ce14">
            <text:p>BIAGIO</text:p>
          </table:table-cell>
          <table:table-cell office:value-type="string" table:style-name="ce12">
            <text:p>16-01-1985</text:p>
          </table:table-cell>
          <table:table-cell office:value-type="string" table:style-name="ce13">
            <text:p>CCNL DIRIGENZA Regioni ed Autonomie Locali</text:p>
            <text:p>Tempo Indeterminato -<text:s/></text:p>
            <text:p>Tempo pieno</text:p>
          </table:table-cell>
          <table:table-cell office:value-type="currency" office:value="35547.29" table:style-name="ce20">
            <text:p><text:s/>€ 35.547,29<text:s/></text:p>
          </table:table-cell>
          <table:table-cell office:value-type="currency" office:value="345.66" table:style-name="ce21">
            <text:p><text:s/>€ 345,66<text:s/></text:p>
          </table:table-cell>
          <table:table-cell office:value-type="currency" office:value="416.17" table:style-name="ce24">
            <text:p><text:s/>€ 416,17<text:s/></text:p>
          </table:table-cell>
          <table:table-cell office:value-type="string" table:style-name="ce24">
            <text:p>C1</text:p>
          </table:table-cell>
          <table:table-cell office:value-type="currency" office:value="21640.17" table:style-name="ce21">
            <text:p><text:s/>€ 21.640,17<text:s/></text:p>
          </table:table-cell>
          <table:table-cell office:value-type="currency" office:value="303.8" table:style-name="ce24">
            <text:p><text:s/>€ 303,80<text:s/></text:p>
          </table:table-cell>
          <table:table-cell office:value-type="currency" office:value="6619.4" table:style-name="ce25">
            <text:p><text:s/>€ 6.619,40<text:s/></text:p>
          </table:table-cell>
          <table:table-cell office:value-type="currency" office:value="64872.490000000005" table:formula="of:=SUM([.E12:.K12])" table:style-name="ce22">
            <text:p><text:s/>€ 64.872,49<text:s/></text:p>
          </table:table-cell>
          <table:table-cell office:value-type="string" table:style-name="ce23">
            <text:p>IN PENSIONE DAL 11.10.2019</text:p>
          </table:table-cell>
          <table:table-cell table:number-columns-repeated="2" table:style-name="ce23"/>
          <table:table-cell table:number-columns-repeated="16369"/>
        </table:table-row>
        <table:table-row table:style-name="ro4">
          <table:table-cell office:value-type="string" table:style-name="ce14">
            <text:p>RATTI</text:p>
          </table:table-cell>
          <table:table-cell office:value-type="string" table:style-name="ce14">
            <text:p>LUCIA</text:p>
          </table:table-cell>
          <table:table-cell office:value-type="string" table:style-name="ce12">
            <text:p>01-01-1989</text:p>
          </table:table-cell>
          <table:table-cell office:value-type="string" table:style-name="ce13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20">
            <text:p><text:s/>€ 43.310,90<text:s/></text:p>
          </table:table-cell>
          <table:table-cell office:value-type="currency" office:value="511.77" table:style-name="ce21">
            <text:p><text:s/>€ 511,77<text:s/></text:p>
          </table:table-cell>
          <table:table-cell office:value-type="currency" office:value="0" table:style-name="ce24">
            <text:p><text:s/>€ -00<text:s/></text:p>
          </table:table-cell>
          <table:table-cell office:value-type="string" table:style-name="ce24">
            <text:p>C1</text:p>
          </table:table-cell>
          <table:table-cell office:value-type="currency" office:value="30141.670000000002" table:formula="of:=(803.37+1515.22)*13" table:style-name="ce21">
            <text:p><text:s/>€ 30.141,67<text:s/></text:p>
          </table:table-cell>
          <table:table-cell office:value-type="currency" office:value="0" table:style-name="ce24">
            <text:p><text:s/>€ -00<text:s/></text:p>
          </table:table-cell>
          <table:table-cell office:value-type="currency" office:value="8718.15" table:style-name="ce25">
            <text:p><text:s/>€ 8.718,15<text:s/></text:p>
          </table:table-cell>
          <table:table-cell office:value-type="currency" office:value="82682.489999999991" table:formula="of:=SUM([.E13:.K13])" table:style-name="ce22">
            <text:p><text:s/>€ 82.682,49<text:s/></text:p>
          </table:table-cell>
          <table:table-cell table:number-columns-repeated="3" table:style-name="ce23"/>
          <table:table-cell table:number-columns-repeated="16369"/>
        </table:table-row>
        <table:table-row table:style-name="ro5">
          <table:table-cell office:value-type="string" table:style-name="ce14">
            <text:p>TAGLIAFERRI</text:p>
          </table:table-cell>
          <table:table-cell office:value-type="string" table:style-name="ce14">
            <text:p>ANTONIO</text:p>
          </table:table-cell>
          <table:table-cell office:value-type="string" table:style-name="ce15">
            <text:p>01-03-1984</text:p>
          </table:table-cell>
          <table:table-cell office:value-type="string" table:style-name="ce16">
            <text:p>CCNL DIRIGENZA Regioni ed Autonomie Locali</text:p>
            <text:p>Tempo Indeterminato -<text:s/></text:p>
            <text:p>Tempo pieno</text:p>
          </table:table-cell>
          <table:table-cell office:value-type="currency" office:value="43310.9" table:style-name="ce20">
            <text:p><text:s/>€ 43.310,90<text:s/></text:p>
          </table:table-cell>
          <table:table-cell office:value-type="currency" office:value="511.77" table:style-name="ce21">
            <text:p><text:s/>€ 511,77<text:s/></text:p>
          </table:table-cell>
          <table:table-cell office:value-type="currency" office:value="597.48" table:formula="of:=45.96*13" table:style-name="ce24">
            <text:p><text:s/>€ 597,48<text:s/></text:p>
          </table:table-cell>
          <table:table-cell office:value-type="string" table:style-name="ce24">
            <text:p>C3</text:p>
          </table:table-cell>
          <table:table-cell office:value-type="currency" office:value="45713.98" table:style-name="ce24">
            <text:p><text:s/>€ 45.713,98<text:s/></text:p>
          </table:table-cell>
          <table:table-cell office:value-type="currency" office:value="614.7299999999999" table:formula="of:=537.93+21.8+55" table:style-name="ce24">
            <text:p><text:s/>€ 614,73<text:s/></text:p>
          </table:table-cell>
          <table:table-cell office:value-type="currency" office:value="10716.24" table:style-name="ce25">
            <text:p><text:s/>€ 10.716,24<text:s/></text:p>
          </table:table-cell>
          <table:table-cell office:value-type="currency" office:value="101465.1" table:formula="of:=SUM([.E14:.K14])" table:style-name="ce22">
            <text:p><text:s/>€ 101.465,10<text:s/></text:p>
          </table:table-cell>
          <table:table-cell table:number-columns-repeated="3" table:style-name="ce23"/>
          <table:table-cell table:number-columns-repeated="16369"/>
        </table:table-row>
        <table:table-row table:style-name="ro1">
          <table:table-cell table:number-columns-repeated="3" table:style-name="ce1"/>
          <table:table-cell table:style-name="ce17"/>
          <table:table-cell table:number-columns-repeated="6" table:style-name="ce1"/>
          <table:table-cell table:style-name="ce4"/>
          <table:table-cell table:number-columns-repeated="16373" table:style-name="ce1"/>
        </table:table-row>
        <table:table-row table:style-name="ro2" table:visibility="collapse">
          <table:table-cell table:number-columns-repeated="8" table:style-name="ce1"/>
          <table:table-cell office:value-type="float" office:value="803.37" table:style-name="ce1">
            <text:p>803,37</text:p>
          </table:table-cell>
          <table:table-cell office:value-type="float" office:value="54" table:formula="of:=32+22" table:style-name="ce1">
            <text:p>54</text:p>
          </table:table-cell>
          <table:table-cell table:style-name="ce4"/>
          <table:table-cell table:number-columns-repeated="16373" table:style-name="ce1"/>
        </table:table-row>
        <table:table-row table:style-name="ro2" table:visibility="collapse">
          <table:table-cell/>
          <table:table-cell table:number-columns-repeated="2" table:style-name="ce18"/>
          <table:table-cell table:number-columns-repeated="5" table:style-name="ce1"/>
          <table:table-cell office:value-type="float" office:value="2713.09" table:style-name="ce1">
            <text:p>2713,09</text:p>
          </table:table-cell>
          <table:table-cell table:number-columns-repeated="16375"/>
        </table:table-row>
        <table:table-row table:style-name="ro2" table:visibility="collapse">
          <table:table-cell/>
          <table:table-cell table:number-columns-repeated="2" table:style-name="ce18"/>
          <table:table-cell table:number-columns-repeated="5" table:style-name="ce1"/>
          <table:table-cell office:value-type="float" office:value="3516.46" table:formula="of:=SUM([.I16:.I17])" table:style-name="ce1">
            <text:p>3516,46</text:p>
          </table:table-cell>
          <table:table-cell table:number-columns-repeated="16375"/>
        </table:table-row>
        <table:table-row table:style-name="ro2" table:visibility="collapse">
          <table:table-cell/>
          <table:table-cell table:number-columns-repeated="2" table:style-name="ce18"/>
          <table:table-cell table:number-columns-repeated="5" table:style-name="ce1"/>
          <table:table-cell office:value-type="float" office:value="45713.98" table:formula="of:=+[.I18]*13" table:style-name="ce1">
            <text:p>45713,98</text:p>
          </table:table-cell>
          <table:table-cell table:number-columns-repeated="16375"/>
        </table:table-row>
        <table:table-row table:style-name="ro2">
          <table:table-cell/>
          <table:table-cell table:number-columns-repeated="2" table:style-name="ce18"/>
          <table:table-cell table:number-columns-repeated="5" table:style-name="ce1"/>
          <table:table-cell table:style-name="ce19"/>
          <table:table-cell table:number-columns-repeated="16375"/>
        </table:table-row>
        <table:table-row table:number-rows-repeated="104855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integer-digits="1" number:grouping="true"/>
      <number:text> </number:text>
    </number:number-style>
    <number:number-style style:name="N37P1">
      <number:text>-</number:text>
      <number:number number:decimal-places="2" number:min-integer-digits="1" number:grouping="true"/>
      <number:text> </number:text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>rosa.sanna</meta:initial-creator>
    <dc:creator>Casella Simonetta</dc:creator>
    <meta:creation-date>2016-01-14T09:31:30Z</meta:creation-date>
    <dc:date>2020-06-24T08:20:07Z</dc:date>
    <meta:print-date>2016-06-16T09:20:43Z</meta:print-date>
  </office:meta>
</office:document-meta>
</file>