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0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wrap-option="wrap"/>
      <style:text-properties fo:font-size="12pt" style:font-size-asian="12pt" style:font-size-complex="12pt"/>
    </style:style>
    <style:style style:name="ce14" style:family="table-cell" style:parent-style-name="Valuta" style:data-style-name="N37">
      <style:table-cell-properties fo:border-top="none" fo:border-bottom="thin solid #000000" fo:border-left="thin solid #000000" fo:border-right="thin solid #000000" fo:background-color="transparent"/>
      <style:text-properties fo:font-size="12pt" style:font-size-asian="12pt" style:font-size-complex="12pt"/>
    </style:style>
    <style:style style:name="ce15" style:family="table-cell" style:parent-style-name="Valuta" style:data-style-name="N37">
      <style:table-cell-properties fo:border-top="none" fo:border-bottom="thin solid #000000" fo:border-left="thin solid #000000" fo:border-right="thin solid #000000"/>
      <style:text-properties fo:font-size="12pt" style:font-size-asian="12pt" style:font-size-complex="12pt"/>
    </style:style>
    <style:style style:name="ce16" style:family="table-cell" style:parent-style-name="Valuta" style:data-style-name="N37">
      <style:table-cell-properties fo:border="thin solid #000000"/>
      <style:text-properties fo:font-weight="bold" style:font-weight-asian="bold" style:font-weight-complex="bold"/>
    </style:style>
    <style:style style:name="ce17" style:family="table-cell" style:parent-style-name="Default" style:data-style-name="N0"/>
    <style:style style:name="ce18" style:family="table-cell" style:parent-style-name="Default" style:data-style-name="N0">
      <style:table-cell-properties fo:border="thin solid #000000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19" style:family="table-cell" style:parent-style-name="Valuta" style:data-style-name="N37">
      <style:table-cell-properties fo:border="thin solid #000000"/>
      <style:text-properties fo:font-size="12pt" style:font-size-asian="12pt" style:font-size-complex="12pt"/>
    </style:style>
    <style:style style:name="ce20" style:family="table-cell" style:parent-style-name="Valuta" style:data-style-name="N37">
      <style:table-cell-properties fo:border="thin solid #000000" fo:background-color="transparent"/>
      <style:text-properties fo:font-size="12pt" style:font-size-asian="12pt" style:font-size-complex="12pt"/>
    </style:style>
    <style:style style:name="ce21" style:family="table-cell" style:parent-style-name="Default" style:data-style-name="N30">
      <style:table-cell-properties fo:border="thin solid #000000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automatic" fo:wrap-option="wrap" fo:background-color="transparent"/>
      <style:text-properties fo:font-size="12pt" style:font-size-asian="12pt" style:font-size-complex="12pt"/>
    </style:style>
    <style:style style:name="ce23" style:family="table-cell" style:parent-style-name="Migliaia" style:data-style-name="N36"/>
    <style:style style:name="ce24" style:family="table-cell" style:parent-style-name="Default" style:data-style-name="N37"/>
    <style:style style:name="ce25" style:family="table-cell" style:parent-style-name="Valuta" style:data-style-name="N37">
      <style:table-cell-properties fo:border="thin solid #000000" style:vertical-align="automatic" fo:wrap-option="wrap"/>
      <style:text-properties fo:font-size="12pt" style:font-size-asian="12pt" style:font-size-complex="12pt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Calibri" style:font-name-asian="Calibri" style:font-name-complex="Calibr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96333333333333cm" style:use-optimal-column-width="true"/>
    </style:style>
    <style:style style:name="co3" style:family="table-column">
      <style:table-column-properties fo:break-before="auto" style:column-width="2.24895833333333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3.413125cm"/>
    </style:style>
    <style:style style:name="co7" style:family="table-column">
      <style:table-column-properties fo:break-before="auto" style:column-width="2.54cm"/>
    </style:style>
    <style:style style:name="co8" style:family="table-column">
      <style:table-column-properties fo:break-before="auto" style:column-width="3.33375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3.96875cm"/>
    </style:style>
    <style:style style:name="co11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229.5pt" style:use-optimal-row-height="true" fo:break-before="auto"/>
    </style:style>
    <style:style style:name="ro4" style:family="table-row">
      <style:table-row-properties style:row-height="63pt" style:use-optimal-row-height="true" fo:break-before="auto"/>
    </style:style>
    <style:style style:name="ro5" style:family="table-row">
      <style:table-row-properties style:row-height="90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IGENTI_2020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4"/>
        <table:table-column table:style-name="co10" table:default-cell-style-name="ce1"/>
        <table:table-column table:style-name="co11" table:number-columns-repeated="16372" table:default-cell-style-name="ce1"/>
        <table:table-row table:style-name="ro1">
          <table:table-cell office:value-type="string" table:style-name="ce2">
            <text:p>RETRIBUZIONI DIRIGENTI ERSAF 2019</text:p>
          </table:table-cell>
          <table:table-cell table:number-columns-repeated="3" table:style-name="ce3"/>
          <table:table-cell table:number-columns-repeated="6" table:style-name="ce1"/>
          <table:table-cell table:style-name="ce4"/>
          <table:table-cell table:number-columns-repeated="16373" table:style-name="ce1"/>
        </table:table-row>
        <table:table-row table:style-name="ro2">
          <table:table-cell office:value-type="string" table:style-name="ce5">
            <text:p>Il Dirigenti non percepiscono altri emolumenti accessori in quanto la retribuzione di <text:s text:c="2"/>risultato è omnicomprensiva.</text:p>
          </table:table-cell>
          <table:table-cell table:number-columns-repeated="9" table:style-name="ce1"/>
          <table:table-cell table:style-name="ce4"/>
          <table:table-cell table:number-columns-repeated="16373" table:style-name="ce1"/>
        </table:table-row>
        <table:table-row table:style-name="ro2">
          <table:table-cell table:style-name="ce5"/>
          <table:table-cell table:number-columns-repeated="9" table:style-name="ce1"/>
          <table:table-cell table:style-name="ce4"/>
          <table:table-cell table:number-columns-repeated="16373" table:style-name="ce1"/>
        </table:table-row>
        <table:table-row table:style-name="ro3">
          <table:table-cell office:value-type="string" table:style-name="ce6">
            <text:p>COGNOME</text:p>
          </table:table-cell>
          <table:table-cell office:value-type="string" table:style-name="ce7">
            <text:p>NOME</text:p>
          </table:table-cell>
          <table:table-cell office:value-type="string" table:style-name="ce8">
            <text:p>DATA ASSUNZIONE (nella P.A.)</text:p>
          </table:table-cell>
          <table:table-cell office:value-type="string" table:style-name="ce8">
            <text:p>TIPOLOGIA CONTRATTUALE</text:p>
          </table:table-cell>
          <table:table-cell office:value-type="string" table:style-name="ce8">
            <text:p>RETRIBUZIONE FONDAMENTALE PER 13 MENSILITA'</text:p>
            <text:p><text:s/>(annui al lordo degli oneri di legge)</text:p>
          </table:table-cell>
          <table:table-cell office:value-type="string" table:style-name="ce8">
            <text:p>VACANZA CCNL (annui al lordo degli oneri di legge)</text:p>
          </table:table-cell>
          <table:table-cell office:value-type="string" table:style-name="ce8">
            <text:p>ALTRE VOCI RETRIBUTIVE ANNUE LORDE</text:p>
            <text:p>(r.i.a.)</text:p>
          </table:table-cell>
          <table:table-cell office:value-type="string" table:style-name="ce8">
            <text:p>GRADUAZIONE<text:s/></text:p>
          </table:table-cell>
          <table:table-cell office:value-type="string" table:style-name="ce8">
            <text:p>RETRIBUZIONE DI POSIZIONE<text:s/></text:p>
            <text:p>(annui al lordo degli oneri di legge)<text:s/></text:p>
          </table:table-cell>
          <table:table-cell office:value-type="string" table:style-name="ce8">
            <text:p>IMPORTI DI VIAGGI DI SERVIZIO E MISSIONI<text:s/></text:p>
            <text:p>pagate al 31.12.2020</text:p>
            <text:p/>
          </table:table-cell>
          <table:table-cell office:value-type="string" table:style-name="ce9">
            <text:p>RETRIBUZIONE DI RISULTATO<text:s/></text:p>
            <text:p/>
            <text:p>(importi liquidati nel<text:s/><text:span text:style-name="T2">mese di marzo 2020</text:span><text:s/>a seguito di validazione dal Nucleo di Valutazione delle Prestazioni delle schede dei parametri relative agli obiettivi e comportamenti organizzativi individuali a consuntivo per il periodo 01.01.2019 - 31.12.2019)</text:p>
          </table:table-cell>
          <table:table-cell office:value-type="string" table:style-name="ce10">
            <text:p>TOTALE erogato/erogabile<text:s/></text:p>
            <text:p>ANNO 2020</text:p>
          </table:table-cell>
          <table:table-cell table:number-columns-repeated="16372" table:style-name="ce1"/>
        </table:table-row>
        <table:table-row table:style-name="ro4">
          <table:table-cell office:value-type="string" table:style-name="ce11">
            <text:p>BETTAGLIO</text:p>
          </table:table-cell>
          <table:table-cell office:value-type="string" table:style-name="ce11">
            <text:p>ROBERTO</text:p>
          </table:table-cell>
          <table:table-cell office:value-type="string" table:style-name="ce12">
            <text:p>03-10-1994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3310.93" table:formula="of:=3331.61*13" table:style-name="ce14">
            <text:p><text:s/>€ 43.310,93<text:s/></text:p>
          </table:table-cell>
          <table:table-cell office:value-type="currency" office:value="617.89" table:formula="of:=47.53*13" table:style-name="ce15">
            <text:p><text:s/>€ 617,89<text:s/></text:p>
          </table:table-cell>
          <table:table-cell office:value-type="currency" office:value="0" table:style-name="ce15">
            <text:p><text:s/>€ -00<text:s/></text:p>
          </table:table-cell>
          <table:table-cell office:value-type="string" table:style-name="ce15">
            <text:p>C2</text:p>
          </table:table-cell>
          <table:table-cell office:value-type="currency" office:value="37743.549999999996" table:formula="of:=(803.37+2099.98)*13" table:style-name="ce15">
            <text:p><text:s/>€ 37.743,55<text:s/></text:p>
          </table:table-cell>
          <table:table-cell office:value-type="currency" office:value="0" table:style-name="ce15">
            <text:p><text:s/>€ -00<text:s/></text:p>
          </table:table-cell>
          <table:table-cell office:value-type="currency" office:value="9730.35" table:style-name="ce14">
            <text:p><text:s/>€ 9.730,35<text:s/></text:p>
          </table:table-cell>
          <table:table-cell office:value-type="currency" office:value="91402.72" table:formula="of:=SUM([.E5:.K5])" table:style-name="ce16">
            <text:p><text:s/>€ 91.402,72<text:s/></text:p>
          </table:table-cell>
          <table:table-cell table:number-columns-repeated="3" table:style-name="ce17"/>
          <table:table-cell table:number-columns-repeated="16369"/>
        </table:table-row>
        <table:table-row table:style-name="ro4">
          <table:table-cell office:value-type="string" table:style-name="ce18">
            <text:p>BRENNA</text:p>
          </table:table-cell>
          <table:table-cell office:value-type="string" table:style-name="ce18">
            <text:p>STEFANO</text:p>
          </table:table-cell>
          <table:table-cell office:value-type="string" table:style-name="ce12">
            <text:p>03-06-1986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3310.93" table:formula="of:=3331.61*13" table:style-name="ce14">
            <text:p><text:s/>€ 43.310,93<text:s/></text:p>
          </table:table-cell>
          <table:table-cell office:value-type="currency" office:value="617.89" table:formula="of:=47.53*13" table:style-name="ce15">
            <text:p><text:s/>€ 617,89<text:s/></text:p>
          </table:table-cell>
          <table:table-cell office:value-type="currency" office:value="313.95" table:formula="of:=24.15*13" table:style-name="ce19">
            <text:p><text:s/>€ 313,95<text:s/></text:p>
          </table:table-cell>
          <table:table-cell office:value-type="string" table:style-name="ce19">
            <text:p>C3</text:p>
          </table:table-cell>
          <table:table-cell office:value-type="currency" office:value="45713.98" table:style-name="ce19">
            <text:p><text:s/>€ 45.713,98<text:s/></text:p>
          </table:table-cell>
          <table:table-cell office:value-type="currency" office:value="10" table:style-name="ce19">
            <text:p><text:s/>€ 10,00<text:s/></text:p>
          </table:table-cell>
          <table:table-cell office:value-type="currency" office:value="10805.28" table:style-name="ce20">
            <text:p><text:s/>€ 10.805,28<text:s/></text:p>
          </table:table-cell>
          <table:table-cell office:value-type="currency" office:value="100772.03" table:formula="of:=SUM([.E6:.K6])" table:style-name="ce16">
            <text:p><text:s/>€ 100.772,03<text:s/></text:p>
          </table:table-cell>
          <table:table-cell table:number-columns-repeated="3" table:style-name="ce17"/>
          <table:table-cell table:number-columns-repeated="16369"/>
        </table:table-row>
        <table:table-row table:style-name="ro4">
          <table:table-cell office:value-type="string" table:style-name="ce18">
            <text:p>CALVO</text:p>
          </table:table-cell>
          <table:table-cell office:value-type="string" table:style-name="ce18">
            <text:p>ENRICO ETTORE</text:p>
          </table:table-cell>
          <table:table-cell office:value-type="string" table:style-name="ce12">
            <text:p>01-01-1985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33325.354472222221" table:formula="of:=((3331.61*13)/360)*277" table:style-name="ce14">
            <text:p><text:s/>€ 33.325,35<text:s/></text:p>
          </table:table-cell>
          <table:table-cell office:value-type="currency" office:value="475.43202777777776" table:formula="of:=((47.53*13)/360)*277" table:style-name="ce15">
            <text:p><text:s/>€ 475,43<text:s/></text:p>
          </table:table-cell>
          <table:table-cell office:value-type="currency" office:value="446.02386111111116" table:formula="of:=((44.59*13)/360)*277" table:style-name="ce15">
            <text:p><text:s/>€ 446,02<text:s/></text:p>
          </table:table-cell>
          <table:table-cell office:value-type="string" table:style-name="ce19">
            <text:p>C3</text:p>
          </table:table-cell>
          <table:table-cell office:value-type="currency" office:value="35174.36794444445" table:formula="of:=((3516.46*13)/360)*277" table:style-name="ce19">
            <text:p><text:s/>€ 35.174,37<text:s/></text:p>
          </table:table-cell>
          <table:table-cell office:value-type="currency" office:value="273.8" table:formula="of:=81.05+8+45.5+139.25" table:style-name="ce19">
            <text:p><text:s/>€ 273,80<text:s/></text:p>
          </table:table-cell>
          <table:table-cell office:value-type="currency" office:value="10740.24" table:style-name="ce20">
            <text:p><text:s/>€ 10.740,24<text:s/></text:p>
          </table:table-cell>
          <table:table-cell office:value-type="currency" office:value="80435.21830555558" table:formula="of:=SUM([.E7:.K7])" table:style-name="ce16">
            <text:p><text:s/>€ 80.435,22<text:s/></text:p>
          </table:table-cell>
          <table:table-cell office:value-type="string" table:style-name="ce17">
            <text:p>In pensione dal 4 ottobre 2020</text:p>
          </table:table-cell>
          <table:table-cell table:number-columns-repeated="2" table:style-name="ce17"/>
          <table:table-cell table:number-columns-repeated="16369"/>
        </table:table-row>
        <table:table-row table:style-name="ro4">
          <table:table-cell office:value-type="string" table:style-name="ce18">
            <text:p>MAFFONI</text:p>
          </table:table-cell>
          <table:table-cell office:value-type="string" table:style-name="ce18">
            <text:p>GIANLUCA</text:p>
          </table:table-cell>
          <table:table-cell office:value-type="string" table:style-name="ce12">
            <text:p>01-01-1981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3310.9" table:style-name="ce14">
            <text:p><text:s/>€ 43.310,90<text:s/></text:p>
          </table:table-cell>
          <table:table-cell office:value-type="currency" office:value="617.89" table:formula="of:=47.53*13" table:style-name="ce15">
            <text:p><text:s/>€ 617,89<text:s/></text:p>
          </table:table-cell>
          <table:table-cell office:value-type="currency" office:value="0" table:style-name="ce19">
            <text:p><text:s/>€ -00<text:s/></text:p>
          </table:table-cell>
          <table:table-cell office:value-type="string" table:style-name="ce19">
            <text:p>C2</text:p>
          </table:table-cell>
          <table:table-cell office:value-type="currency" office:value="34840.227692307693" table:formula="of:=+[.I10]" table:style-name="ce15">
            <text:p><text:s/>€ 34.840,23<text:s/></text:p>
          </table:table-cell>
          <table:table-cell office:value-type="currency" office:value="0" table:style-name="ce19">
            <text:p><text:s/>€ -00<text:s/></text:p>
          </table:table-cell>
          <table:table-cell office:value-type="currency" office:value="9496.6200000000008" table:style-name="ce20">
            <text:p><text:s/>€ 9.496,62<text:s/></text:p>
          </table:table-cell>
          <table:table-cell office:value-type="currency" office:value="88265.63769230769" table:formula="of:=SUM([.E8:.K8])" table:style-name="ce16">
            <text:p><text:s/>€ 88.265,64<text:s/></text:p>
          </table:table-cell>
          <table:table-cell table:number-columns-repeated="3" table:style-name="ce17"/>
          <table:table-cell table:number-columns-repeated="16369"/>
        </table:table-row>
        <table:table-row table:style-name="ro4">
          <table:table-cell office:value-type="string" table:style-name="ce18">
            <text:p>NASTASIO</text:p>
          </table:table-cell>
          <table:table-cell office:value-type="string" table:style-name="ce18">
            <text:p>PAOLO</text:p>
          </table:table-cell>
          <table:table-cell office:value-type="string" table:style-name="ce12">
            <text:p>01-04-1987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3310.9" table:style-name="ce14">
            <text:p><text:s/>€ 43.310,90<text:s/></text:p>
          </table:table-cell>
          <table:table-cell office:value-type="currency" office:value="617.89" table:formula="of:=47.53*13" table:style-name="ce15">
            <text:p><text:s/>€ 617,89<text:s/></text:p>
          </table:table-cell>
          <table:table-cell office:value-type="currency" office:value="187.98000000000002" table:formula="of:=14.46*13" table:style-name="ce19">
            <text:p><text:s/>€ 187,98<text:s/></text:p>
          </table:table-cell>
          <table:table-cell office:value-type="string" table:style-name="ce25">
            <text:p>C1/C2 dal 01.02.2020</text:p>
          </table:table-cell>
          <table:table-cell office:value-type="currency" office:value="37158.789999999994" table:formula="of:=(803.37+1515.22)+((803.37+2099.98)*12)" table:style-name="ce15">
            <text:p><text:s/>€ 37.158,79<text:s/></text:p>
          </table:table-cell>
          <table:table-cell office:value-type="currency" office:value="533.85" table:formula="of:=93+90.3+47.2+26.6+30.55+23+52.2+15+156" table:style-name="ce19">
            <text:p><text:s/>€ 533,85<text:s/></text:p>
          </table:table-cell>
          <table:table-cell office:value-type="currency" office:value="12143.14" table:style-name="ce20">
            <text:p><text:s/>€ 12.143,14<text:s/></text:p>
          </table:table-cell>
          <table:table-cell office:value-type="currency" office:value="93952.55" table:formula="of:=SUM([.E9:.K9])" table:style-name="ce16">
            <text:p><text:s/>€ 93.952,55<text:s/></text:p>
          </table:table-cell>
          <table:table-cell office:value-type="string" table:style-name="ce17">
            <text:p><text:s/></text:p>
          </table:table-cell>
          <table:table-cell table:number-columns-repeated="2" table:style-name="ce17"/>
          <table:table-cell table:number-columns-repeated="16369"/>
        </table:table-row>
        <table:table-row table:style-name="ro4">
          <table:table-cell office:value-type="string" table:style-name="ce18">
            <text:p>OSSOLA</text:p>
          </table:table-cell>
          <table:table-cell office:value-type="string" table:style-name="ce18">
            <text:p>FRANCESCA</text:p>
          </table:table-cell>
          <table:table-cell office:value-type="string" table:style-name="ce12">
            <text:p>01-01-1983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39979.292307692311" table:formula="of:=(43310.9/13)*12" table:style-name="ce14">
            <text:p><text:s/>€ 39.979,29<text:s/></text:p>
          </table:table-cell>
          <table:table-cell office:value-type="currency" office:value="570.36" table:formula="of:=47.53*12" table:style-name="ce15">
            <text:p><text:s/>€ 570,36<text:s/></text:p>
          </table:table-cell>
          <table:table-cell office:value-type="currency" office:value="882.12000000000012" table:formula="of:=73.51*12" table:style-name="ce19">
            <text:p><text:s/>€ 882,12<text:s/></text:p>
          </table:table-cell>
          <table:table-cell office:value-type="string" table:style-name="ce19">
            <text:p>C2</text:p>
          </table:table-cell>
          <table:table-cell office:value-type="currency" office:value="34840.227692307693" table:formula="of:=(37743.58/13)*12" table:style-name="ce19">
            <text:p><text:s/>€ 34.840,23<text:s/></text:p>
          </table:table-cell>
          <table:table-cell office:value-type="currency" office:value="0" table:style-name="ce19">
            <text:p><text:s/>€ -00<text:s/></text:p>
          </table:table-cell>
          <table:table-cell office:value-type="currency" office:value="9345.2099999999991" table:style-name="ce20">
            <text:p><text:s/>€ 9.345,21<text:s/></text:p>
          </table:table-cell>
          <table:table-cell office:value-type="currency" office:value="85617.209999999992" table:formula="of:=SUM([.E10:.K10])" table:style-name="ce16">
            <text:p><text:s/>€ 85.617,21<text:s/></text:p>
          </table:table-cell>
          <table:table-cell office:value-type="string" table:style-name="ce17">
            <text:p>in pensione dal 1 dicembre 2020</text:p>
          </table:table-cell>
          <table:table-cell table:number-columns-repeated="2" table:style-name="ce17"/>
          <table:table-cell table:number-columns-repeated="16369"/>
        </table:table-row>
        <table:table-row table:style-name="ro4">
          <table:table-cell office:value-type="string" table:style-name="ce18">
            <text:p>RATTI</text:p>
          </table:table-cell>
          <table:table-cell office:value-type="string" table:style-name="ce18">
            <text:p>LUCIA</text:p>
          </table:table-cell>
          <table:table-cell office:value-type="string" table:style-name="ce12">
            <text:p>01-01-1989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3310.9" table:style-name="ce14">
            <text:p><text:s/>€ 43.310,90<text:s/></text:p>
          </table:table-cell>
          <table:table-cell office:value-type="currency" office:value="617.89" table:formula="of:=47.53*13" table:style-name="ce15">
            <text:p><text:s/>€ 617,89<text:s/></text:p>
          </table:table-cell>
          <table:table-cell office:value-type="currency" office:value="0" table:style-name="ce19">
            <text:p><text:s/>€ -00<text:s/></text:p>
          </table:table-cell>
          <table:table-cell office:value-type="string" table:style-name="ce19">
            <text:p>C1</text:p>
          </table:table-cell>
          <table:table-cell office:value-type="currency" office:value="30141.670000000002" table:formula="of:=(803.37+1515.22)*13" table:style-name="ce15">
            <text:p><text:s/>€ 30.141,67<text:s/></text:p>
          </table:table-cell>
          <table:table-cell office:value-type="currency" office:value="0" table:style-name="ce19">
            <text:p><text:s/>€ -00<text:s/></text:p>
          </table:table-cell>
          <table:table-cell office:value-type="currency" office:value="8718.15" table:style-name="ce20">
            <text:p><text:s/>€ 8.718,15<text:s/></text:p>
          </table:table-cell>
          <table:table-cell office:value-type="currency" office:value="82788.61" table:formula="of:=SUM([.E11:.K11])" table:style-name="ce16">
            <text:p><text:s/>€ 82.788,61<text:s/></text:p>
          </table:table-cell>
          <table:table-cell table:number-columns-repeated="3" table:style-name="ce17"/>
          <table:table-cell table:number-columns-repeated="16369"/>
        </table:table-row>
        <table:table-row table:style-name="ro5">
          <table:table-cell office:value-type="string" table:style-name="ce18">
            <text:p>TAGLIAFERRI</text:p>
          </table:table-cell>
          <table:table-cell office:value-type="string" table:style-name="ce18">
            <text:p>ANTONIO</text:p>
          </table:table-cell>
          <table:table-cell office:value-type="string" table:style-name="ce21">
            <text:p>01-03-1984</text:p>
          </table:table-cell>
          <table:table-cell office:value-type="string" table:style-name="ce13">
            <text:p>CCNL DIRIGENZA<text:s/></text:p>
            <text:p>Area Funzioni locali</text:p>
            <text:p>Tempo Indeterminato -<text:s/></text:p>
            <text:p>Tempo pieno</text:p>
          </table:table-cell>
          <table:table-cell office:value-type="currency" office:value="43310.9" table:style-name="ce14">
            <text:p><text:s/>€ 43.310,90<text:s/></text:p>
          </table:table-cell>
          <table:table-cell office:value-type="currency" office:value="617.89" table:formula="of:=47.53*13" table:style-name="ce15">
            <text:p><text:s/>€ 617,89<text:s/></text:p>
          </table:table-cell>
          <table:table-cell office:value-type="currency" office:value="597.48" table:formula="of:=45.96*13" table:style-name="ce19">
            <text:p><text:s/>€ 597,48<text:s/></text:p>
          </table:table-cell>
          <table:table-cell office:value-type="string" table:style-name="ce19">
            <text:p>C3</text:p>
          </table:table-cell>
          <table:table-cell office:value-type="currency" office:value="45713.98" table:style-name="ce19">
            <text:p><text:s/>€ 45.713,98<text:s/></text:p>
          </table:table-cell>
          <table:table-cell office:value-type="currency" office:value="324.63" table:formula="of:=63.5+22+25+53.7+33.33+62+65.1" table:style-name="ce19">
            <text:p><text:s/>€ 324,63<text:s/></text:p>
          </table:table-cell>
          <table:table-cell office:value-type="currency" office:value="10716.24" table:style-name="ce20">
            <text:p><text:s/>€ 10.716,24<text:s/></text:p>
          </table:table-cell>
          <table:table-cell office:value-type="currency" office:value="101281.12000000001" table:formula="of:=SUM([.E12:.K12])" table:style-name="ce16">
            <text:p><text:s/>€ 101.281,12<text:s/></text:p>
          </table:table-cell>
          <table:table-cell table:number-columns-repeated="3" table:style-name="ce17"/>
          <table:table-cell table:number-columns-repeated="16369"/>
        </table:table-row>
        <table:table-row table:style-name="ro1">
          <table:table-cell table:number-columns-repeated="3" table:style-name="ce1"/>
          <table:table-cell table:style-name="ce22"/>
          <table:table-cell table:number-columns-repeated="6" table:style-name="ce1"/>
          <table:table-cell table:style-name="ce4"/>
          <table:table-cell table:number-columns-repeated="16373" table:style-name="ce1"/>
        </table:table-row>
        <table:table-row table:style-name="ro2" table:visibility="collapse">
          <table:table-cell table:number-columns-repeated="8" table:style-name="ce1"/>
          <table:table-cell office:value-type="float" office:value="803.37" table:style-name="ce1">
            <text:p>803,37</text:p>
          </table:table-cell>
          <table:table-cell office:value-type="float" office:value="54" table:formula="of:=32+22" table:style-name="ce1">
            <text:p>54</text:p>
          </table:table-cell>
          <table:table-cell table:style-name="ce4"/>
          <table:table-cell table:number-columns-repeated="16373" table:style-name="ce1"/>
        </table:table-row>
        <table:table-row table:style-name="ro2" table:visibility="collapse">
          <table:table-cell table:style-name="ce1"/>
          <table:table-cell table:number-columns-repeated="2" table:style-name="ce23"/>
          <table:table-cell table:number-columns-repeated="5" table:style-name="ce1"/>
          <table:table-cell office:value-type="float" office:value="2713.09" table:style-name="ce1">
            <text:p>2713,09</text:p>
          </table:table-cell>
          <table:table-cell table:style-name="ce1"/>
          <table:table-cell table:style-name="ce4"/>
          <table:table-cell table:number-columns-repeated="16373" table:style-name="ce1"/>
        </table:table-row>
        <table:table-row table:style-name="ro2" table:visibility="collapse">
          <table:table-cell table:style-name="ce1"/>
          <table:table-cell table:number-columns-repeated="2" table:style-name="ce23"/>
          <table:table-cell table:number-columns-repeated="5" table:style-name="ce1"/>
          <table:table-cell office:value-type="float" office:value="3516.46" table:formula="of:=SUM([.I14:.I15])" table:style-name="ce1">
            <text:p>3516,46</text:p>
          </table:table-cell>
          <table:table-cell table:style-name="ce1"/>
          <table:table-cell table:style-name="ce4"/>
          <table:table-cell table:number-columns-repeated="16373" table:style-name="ce1"/>
        </table:table-row>
        <table:table-row table:style-name="ro2" table:visibility="collapse">
          <table:table-cell/>
          <table:table-cell table:number-columns-repeated="2" table:style-name="ce23"/>
          <table:table-cell table:number-columns-repeated="5" table:style-name="ce1"/>
          <table:table-cell office:value-type="float" office:value="45713.98" table:formula="of:=+[.I16]*13" table:style-name="ce1">
            <text:p>45713,98</text:p>
          </table:table-cell>
          <table:table-cell table:number-columns-repeated="16375"/>
        </table:table-row>
        <table:table-row table:style-name="ro2">
          <table:table-cell/>
          <table:table-cell table:number-columns-repeated="2" table:style-name="ce23"/>
          <table:table-cell table:number-columns-repeated="5" table:style-name="ce1"/>
          <table:table-cell table:style-name="ce24"/>
          <table:table-cell table:number-columns-repeated="16375"/>
        </table:table-row>
        <table:table-row table:number-rows-repeated="1048558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text> 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7P1" number:language="it" number:country="IT"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number:text> </number:text>
    </number:currency-style>
    <number:currency-style style:name="N37P2" number:language="it" number:country="IT">
      <number:text> </number:text>
      <number:currency-symbol number:language="it" number:country="IT">€</number:currency-symbol>
      <number:text> -</number:text>
      <number:number number:decimal-places="0" number:min-integer-digits="2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Valuta" style:family="table-cell" style:data-style-name="N37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87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3426</meta:generator>
    <meta:initial-creator>rosa.sanna</meta:initial-creator>
    <dc:creator>Casella Simonetta</dc:creator>
    <meta:creation-date>2016-01-14T09:31:30Z</meta:creation-date>
    <dc:date>2020-12-23T14:21:21Z</dc:date>
    <meta:print-date>2016-06-16T09:20:43Z</meta:print-date>
  </office:meta>
</office:document-meta>
</file>