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Migliaia" style:data-style-name="N35"/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fo:font-size="12pt" style:font-size-asian="12pt" style:font-size-complex="12pt"/>
    </style:style>
    <style:style style:name="ce11" style:family="table-cell" style:parent-style-name="Valuta" style:data-style-name="N34">
      <style:table-cell-properties fo:border-top="none" fo:border-bottom="thin solid #000000" fo:border-left="thin solid #000000" fo:border-right="thin solid #000000" fo:background-color="transparent"/>
      <style:text-properties fo:font-size="12pt" style:font-size-asian="12pt" style:font-size-complex="12pt"/>
    </style:style>
    <style:style style:name="ce12" style:family="table-cell" style:parent-style-name="Valuta" style:data-style-name="N34">
      <style:table-cell-properties fo:border-top="none" fo:border-bottom="thin solid #000000" fo:border-left="thin solid #000000" fo:border-right="thin solid #000000"/>
      <style:text-properties fo:font-size="12pt" style:font-size-asian="12pt" style:font-size-complex="12pt"/>
    </style:style>
    <style:style style:name="ce13" style:family="table-cell" style:parent-style-name="Valuta" style:data-style-name="N34">
      <style:table-cell-properties fo:border="thin solid #000000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fo:background-color="transparent"/>
    </style:style>
    <style:style style:name="ce15" style:family="table-cell" style:parent-style-name="Valuta" style:data-style-name="N34">
      <style:table-cell-properties fo:border="thin solid #000000" fo:background-color="transparent"/>
      <style:text-properties fo:font-size="12pt" style:font-size-asian="12pt" style:font-size-complex="12pt"/>
    </style:style>
    <style:style style:name="ce16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ext-properties fo:font-size="12pt" style:font-size-asian="12pt" style:font-size-complex="12pt"/>
    </style:style>
    <style:style style:name="ce18" style:family="table-cell" style:parent-style-name="Valuta" style:data-style-name="N34">
      <style:table-cell-properties fo:border="thin solid #000000"/>
      <style:text-properties fo:color="#000000" fo:font-size="12pt" style:font-size-asian="12pt" style:font-size-complex="12pt"/>
    </style:style>
    <style:style style:name="ce19" style:family="table-cell" style:parent-style-name="Default" style:data-style-name="N30">
      <style:table-cell-properties fo:border="thin solid #000000"/>
      <style:text-properties fo:font-size="12pt" style:font-size-asian="12pt" style:font-size-complex="12pt"/>
    </style:style>
    <style:style style:name="ce20" style:family="table-cell" style:parent-style-name="Valuta" style:data-style-name="N34">
      <style:table-cell-properties fo:border="thin solid #000000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automatic" fo:wrap-option="wrap"/>
      <style:text-properties fo:font-size="12pt" style:font-size-asian="12pt" style:font-size-complex="12pt"/>
    </style:style>
    <style:style style:name="ce2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34"/>
    <style:style style:name="ce25" style:family="table-cell" style:parent-style-name="Default" style:data-style-name="N0">
      <style:table-cell-properties style:vertical-align="automatic" fo:wrap-option="wrap" fo:background-color="transparent"/>
      <style:text-properties fo:font-size="12pt" style:font-size-asian="12pt" style:font-size-complex="12pt"/>
    </style:style>
    <style:style style:name="co1" style:family="table-column">
      <style:table-column-properties fo:break-before="auto" style:column-width="2.51354166666667cm"/>
    </style:style>
    <style:style style:name="co2" style:family="table-column">
      <style:table-column-properties fo:break-before="auto" style:column-width="2.96333333333333cm" style:use-optimal-column-width="true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5.52979166666667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3.413125cm"/>
    </style:style>
    <style:style style:name="co7" style:family="table-column">
      <style:table-column-properties fo:break-before="auto" style:column-width="2.54cm"/>
    </style:style>
    <style:style style:name="co8" style:family="table-column">
      <style:table-column-properties fo:break-before="auto" style:column-width="3.33375cm"/>
    </style:style>
    <style:style style:name="co9" style:family="table-column">
      <style:table-column-properties fo:break-before="auto" style:column-width="3.38666666666667cm"/>
    </style:style>
    <style:style style:name="co10" style:family="table-column">
      <style:table-column-properties fo:break-before="auto" style:column-width="3.04270833333333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30.25pt" style:use-optimal-row-height="true" fo:break-before="auto"/>
    </style:style>
    <style:style style:name="ro4" style:family="table-row">
      <style:table-row-properties style:row-height="63pt" style:use-optimal-row-height="true" fo:break-before="auto"/>
    </style:style>
    <style:style style:name="ro5" style:family="table-row">
      <style:table-row-properties style:row-height="90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RIGENTI_2017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4"/>
        <table:table-column table:style-name="co10" table:default-cell-style-name="ce1"/>
        <table:table-column table:style-name="co11" table:number-columns-repeated="16372" table:default-cell-style-name="ce1"/>
        <table:table-row table:style-name="ro1">
          <table:table-cell office:value-type="string" table:style-name="ce16">
            <text:p>RETRIBUZIONI DIRIGENTI ERSAF 2018</text:p>
          </table:table-cell>
          <table:table-cell table:number-columns-repeated="3" table:style-name="ce17"/>
          <table:table-cell table:number-columns-repeated="6" table:style-name="ce1"/>
          <table:table-cell table:style-name="ce14"/>
          <table:table-cell table:number-columns-repeated="16373" table:style-name="ce1"/>
        </table:table-row>
        <table:table-row table:style-name="ro2">
          <table:table-cell office:value-type="string" table:style-name="ce2">
            <text:p>Il Dirigenti non percepiscono altri emolumenti accessori in quanto la retribuzione di <text:s text:c="2"/>risultato è omnicomprensiva.</text:p>
          </table:table-cell>
          <table:table-cell table:number-columns-repeated="9" table:style-name="ce1"/>
          <table:table-cell table:style-name="ce14"/>
          <table:table-cell table:number-columns-repeated="16373" table:style-name="ce1"/>
        </table:table-row>
        <table:table-row table:style-name="ro1">
          <table:table-cell office:value-type="string" table:style-name="ce2">
            <text:p>Biennio economico applicato 2008-2009 - CCNL <text:s/>del 3.8.2010</text:p>
          </table:table-cell>
          <table:table-cell table:number-columns-repeated="9" table:style-name="ce1"/>
          <table:table-cell table:style-name="ce14"/>
          <table:table-cell table:number-columns-repeated="16373" table:style-name="ce1"/>
        </table:table-row>
        <table:table-row table:style-name="ro3">
          <table:table-cell office:value-type="string" table:style-name="ce3">
            <text:p>COGNOME</text:p>
          </table:table-cell>
          <table:table-cell office:value-type="string" table:style-name="ce4">
            <text:p>NOME</text:p>
          </table:table-cell>
          <table:table-cell office:value-type="string" table:style-name="ce5">
            <text:p>DATA ASSUNZIONE (nella P.A.)</text:p>
          </table:table-cell>
          <table:table-cell office:value-type="string" table:style-name="ce5">
            <text:p>TIPOLOGIA CONTRATTUALE</text:p>
          </table:table-cell>
          <table:table-cell office:value-type="string" table:style-name="ce5">
            <text:p>RETRIBUZIONE FONDAMENTALE PER 13 MENSILITA'</text:p>
            <text:p><text:s/>(annui al lordo degli oneri di legge)</text:p>
          </table:table-cell>
          <table:table-cell office:value-type="string" table:style-name="ce5">
            <text:p>VACANZA CCNL (annui al lordo degli oneri di legge)</text:p>
          </table:table-cell>
          <table:table-cell office:value-type="string" table:style-name="ce5">
            <text:p>ALTRE VOCI RETRIBUTIVE ANNUE LORDE</text:p>
            <text:p>(r.i.a.)</text:p>
          </table:table-cell>
          <table:table-cell office:value-type="string" table:style-name="ce5">
            <text:p>GRADUAZIONE<text:s/></text:p>
          </table:table-cell>
          <table:table-cell office:value-type="string" table:style-name="ce5">
            <text:p>RETRIBUZIONE DI POSIZIONE<text:s/></text:p>
            <text:p>(annui al lordo degli oneri di legge)<text:s/></text:p>
          </table:table-cell>
          <table:table-cell office:value-type="string" table:style-name="ce5">
            <text:p>IMPORTI DI VIAGGI DI SERVIZIO E MISSIONI<text:s/></text:p>
            <text:p>pagate al 31.03.2018<text:s/></text:p>
            <text:p>riferite anche ad anno precedente</text:p>
          </table:table-cell>
          <table:table-cell office:value-type="string" table:style-name="ce21">
            <text:p>RETRIBUZIONE DI RISULTATO<text:s/></text:p>
            <text:p/>
            <text:p>(importi liquidati nel mese di marzo 2018 a seguito di validazione dal Nucleo di Valutazione delle Prestazioni delle schede dei parametri relative agli obiettivi e comportamenti organizzativi individuali a consuntivo per il periodo 01.01.2017 - 31.12.2017)</text:p>
          </table:table-cell>
          <table:table-cell office:value-type="string" table:style-name="ce23">
            <text:p>TOTALE erogato/erogabile<text:s/></text:p>
            <text:p>ANNO 2018</text:p>
          </table:table-cell>
          <table:table-cell table:number-columns-repeated="16372"/>
        </table:table-row>
        <table:table-row table:style-name="ro4">
          <table:table-cell office:value-type="string" table:style-name="ce7">
            <text:p>BETTAGLIO</text:p>
          </table:table-cell>
          <table:table-cell office:value-type="string" table:style-name="ce7">
            <text:p>ROBERTO</text:p>
          </table:table-cell>
          <table:table-cell office:value-type="string" table:style-name="ce9">
            <text:p>03-10-1994</text:p>
          </table:table-cell>
          <table:table-cell office:value-type="string" table:style-name="ce10">
            <text:p>CCNL DIRIGENZA<text:s/></text:p>
            <text:p>Regioni ed Autonomie Locali</text:p>
            <text:p>Tempo Indeterminato -<text:s/></text:p>
            <text:p>Tempo pieno</text:p>
          </table:table-cell>
          <table:table-cell office:value-type="currency" office:value="43310.93" table:formula="of:=3331.61*13" table:style-name="ce11">
            <text:p><text:s/>€ 43.310,93<text:s/></text:p>
          </table:table-cell>
          <table:table-cell office:value-type="currency" office:value="314.73" table:formula="of:=24.21*13" table:style-name="ce12">
            <text:p><text:s/>€ 314,73<text:s/></text:p>
          </table:table-cell>
          <table:table-cell office:value-type="currency" office:value="0" table:style-name="ce12">
            <text:p><text:s/>€ -<text:s text:c="3"/></text:p>
          </table:table-cell>
          <table:table-cell office:value-type="string" table:style-name="ce12">
            <text:p>C2</text:p>
          </table:table-cell>
          <table:table-cell office:value-type="currency" office:value="37743.58" table:formula="of:=+[.I8]" table:style-name="ce12">
            <text:p><text:s/>€ 37.743,58<text:s/></text:p>
          </table:table-cell>
          <table:table-cell office:value-type="currency" office:value="19" table:style-name="ce12">
            <text:p><text:s/>€ 19,00<text:s/></text:p>
          </table:table-cell>
          <table:table-cell office:value-type="currency" office:value="10707.37" table:style-name="ce11">
            <text:p><text:s/>€ 10.707,37<text:s/></text:p>
          </table:table-cell>
          <table:table-cell office:value-type="currency" office:value="92095.61" table:formula="of:=SUM([.E5:.K5])" table:style-name="ce20">
            <text:p><text:s/>€ 92.095,61<text:s/></text:p>
          </table:table-cell>
          <table:table-cell table:number-columns-repeated="16372"/>
        </table:table-row>
        <table:table-row table:style-name="ro4">
          <table:table-cell office:value-type="string" table:style-name="ce8">
            <text:p>BRENNA</text:p>
          </table:table-cell>
          <table:table-cell office:value-type="string" table:style-name="ce8">
            <text:p>STEFANO</text:p>
          </table:table-cell>
          <table:table-cell office:value-type="string" table:style-name="ce9">
            <text:p>03-06-1986</text:p>
          </table:table-cell>
          <table:table-cell office:value-type="string" table:style-name="ce10">
            <text:p>CCNL DIRIGENZA Regioni ed Autonomie Locali</text:p>
            <text:p>Tempo Indeterminato -<text:s/></text:p>
            <text:p>Tempo pieno</text:p>
          </table:table-cell>
          <table:table-cell office:value-type="currency" office:value="43310.9" table:style-name="ce11">
            <text:p><text:s/>€ 43.310,90<text:s/></text:p>
          </table:table-cell>
          <table:table-cell office:value-type="currency" office:value="314.73" table:formula="of:=24.21*13" table:style-name="ce12">
            <text:p><text:s/>€ 314,73<text:s/></text:p>
          </table:table-cell>
          <table:table-cell office:value-type="currency" office:value="313.95" table:formula="of:=24.15*13" table:style-name="ce13">
            <text:p><text:s/>€ 313,95<text:s/></text:p>
          </table:table-cell>
          <table:table-cell office:value-type="string" table:style-name="ce18">
            <text:p>C3</text:p>
          </table:table-cell>
          <table:table-cell office:value-type="currency" office:value="45713.98" table:style-name="ce13">
            <text:p><text:s/>€ 45.713,98<text:s/></text:p>
          </table:table-cell>
          <table:table-cell office:value-type="currency" office:value="44.7" table:style-name="ce13">
            <text:p><text:s/>€ 44,70<text:s/></text:p>
          </table:table-cell>
          <table:table-cell office:value-type="currency" office:value="10461.530000000001" table:style-name="ce15">
            <text:p><text:s/>€ 10.461,53<text:s/></text:p>
          </table:table-cell>
          <table:table-cell office:value-type="currency" office:value="100159.79" table:formula="of:=SUM([.E6:.K6])" table:style-name="ce20">
            <text:p><text:s/>€ 100.159,79<text:s/></text:p>
          </table:table-cell>
          <table:table-cell table:number-columns-repeated="16372"/>
        </table:table-row>
        <table:table-row table:style-name="ro4">
          <table:table-cell office:value-type="string" table:style-name="ce8">
            <text:p>CALVO</text:p>
          </table:table-cell>
          <table:table-cell office:value-type="string" table:style-name="ce8">
            <text:p>ENRICO ETTORE</text:p>
          </table:table-cell>
          <table:table-cell office:value-type="string" table:style-name="ce9">
            <text:p>01-01-1985</text:p>
          </table:table-cell>
          <table:table-cell office:value-type="string" table:style-name="ce10">
            <text:p>CCNL DIRIGENZA Regioni ed Autonomie Locali</text:p>
            <text:p>Tempo Indeterminato -<text:s/></text:p>
            <text:p>Tempo pieno</text:p>
          </table:table-cell>
          <table:table-cell office:value-type="currency" office:value="43310.9" table:style-name="ce11">
            <text:p><text:s/>€ 43.310,90<text:s/></text:p>
          </table:table-cell>
          <table:table-cell office:value-type="currency" office:value="314.73" table:formula="of:=24.21*13" table:style-name="ce12">
            <text:p><text:s/>€ 314,73<text:s/></text:p>
          </table:table-cell>
          <table:table-cell office:value-type="currency" office:value="579.67000000000007" table:formula="of:=44.59*13" table:style-name="ce13">
            <text:p><text:s/>€ 579,67<text:s/></text:p>
          </table:table-cell>
          <table:table-cell office:value-type="string" table:style-name="ce18">
            <text:p>C3</text:p>
          </table:table-cell>
          <table:table-cell office:value-type="currency" office:value="45713.98" table:style-name="ce13">
            <text:p><text:s/>€ 45.713,98<text:s/></text:p>
          </table:table-cell>
          <table:table-cell office:value-type="currency" office:value="18.3" table:style-name="ce13">
            <text:p><text:s/>€ 18,30<text:s/></text:p>
          </table:table-cell>
          <table:table-cell office:value-type="currency" office:value="10412.18" table:style-name="ce15">
            <text:p><text:s/>€ 10.412,18<text:s/></text:p>
          </table:table-cell>
          <table:table-cell office:value-type="currency" office:value="100349.76000000001" table:formula="of:=SUM([.E7:.K7])" table:style-name="ce20">
            <text:p><text:s/>€ 100.349,76<text:s/></text:p>
          </table:table-cell>
          <table:table-cell table:number-columns-repeated="16372"/>
        </table:table-row>
        <table:table-row table:style-name="ro4">
          <table:table-cell office:value-type="string" table:style-name="ce8">
            <text:p>MAFFONI</text:p>
          </table:table-cell>
          <table:table-cell office:value-type="string" table:style-name="ce8">
            <text:p>GIANLUCA</text:p>
          </table:table-cell>
          <table:table-cell office:value-type="string" table:style-name="ce9">
            <text:p>01-01-1981</text:p>
          </table:table-cell>
          <table:table-cell office:value-type="string" table:style-name="ce10">
            <text:p>CCNL DIRIGENZA Regioni ed Autonomie Locali</text:p>
            <text:p>Tempo Indeterminato -<text:s/></text:p>
            <text:p>Tempo pieno</text:p>
          </table:table-cell>
          <table:table-cell office:value-type="currency" office:value="43310.9" table:style-name="ce11">
            <text:p><text:s/>€ 43.310,90<text:s/></text:p>
          </table:table-cell>
          <table:table-cell office:value-type="currency" office:value="314.73" table:formula="of:=24.21*13" table:style-name="ce12">
            <text:p><text:s/>€ 314,73<text:s/></text:p>
          </table:table-cell>
          <table:table-cell office:value-type="currency" office:value="0" table:style-name="ce13">
            <text:p><text:s/>€ -<text:s text:c="3"/></text:p>
          </table:table-cell>
          <table:table-cell office:value-type="string" table:style-name="ce13">
            <text:p>C2</text:p>
          </table:table-cell>
          <table:table-cell office:value-type="currency" office:value="37743.58" table:formula="of:=+[.I11]" table:style-name="ce12">
            <text:p><text:s/>€ 37.743,58<text:s/></text:p>
          </table:table-cell>
          <table:table-cell office:value-type="currency" office:value="0" table:style-name="ce13">
            <text:p><text:s/>€ -<text:s text:c="3"/></text:p>
          </table:table-cell>
          <table:table-cell office:value-type="currency" office:value="10436.85" table:style-name="ce15">
            <text:p><text:s/>€ 10.436,85<text:s/></text:p>
          </table:table-cell>
          <table:table-cell office:value-type="currency" office:value="91806.060000000012" table:formula="of:=SUM([.E8:.K8])" table:style-name="ce20">
            <text:p><text:s/>€ 91.806,06<text:s/></text:p>
          </table:table-cell>
          <table:table-cell table:number-columns-repeated="16372"/>
        </table:table-row>
        <table:table-row table:style-name="ro4">
          <table:table-cell office:value-type="string" table:style-name="ce8">
            <text:p>MARCHESI</text:p>
          </table:table-cell>
          <table:table-cell office:value-type="string" table:style-name="ce8">
            <text:p>MARIO FILIPPO</text:p>
          </table:table-cell>
          <table:table-cell office:value-type="string" table:style-name="ce9">
            <text:p>01-06-1981</text:p>
          </table:table-cell>
          <table:table-cell office:value-type="string" table:style-name="ce10">
            <text:p>CCNL DIRIGENZA Regioni ed Autonomie Locali</text:p>
            <text:p>Tempo Indeterminato -<text:s/></text:p>
            <text:p>Tempo pieno</text:p>
          </table:table-cell>
          <table:table-cell office:value-type="currency" office:value="43310.9" table:style-name="ce11">
            <text:p><text:s/>€ 43.310,90<text:s/></text:p>
          </table:table-cell>
          <table:table-cell office:value-type="currency" office:value="314.73" table:formula="of:=24.21*13" table:style-name="ce12">
            <text:p><text:s/>€ 314,73<text:s/></text:p>
          </table:table-cell>
          <table:table-cell office:value-type="currency" office:value="1089.6599999999999" table:formula="of:=83.82*13" table:style-name="ce13">
            <text:p><text:s/>€ 1.089,66<text:s/></text:p>
          </table:table-cell>
          <table:table-cell office:value-type="string" table:style-name="ce13">
            <text:p>C1</text:p>
          </table:table-cell>
          <table:table-cell office:value-type="currency" office:value="30141.42" table:style-name="ce13">
            <text:p><text:s/>€ 30.141,42<text:s/></text:p>
          </table:table-cell>
          <table:table-cell office:value-type="currency" office:value="725.27" table:style-name="ce13">
            <text:p><text:s/>€ 725,27<text:s/></text:p>
          </table:table-cell>
          <table:table-cell office:value-type="currency" office:value="9460.2900000000009" table:style-name="ce15">
            <text:p><text:s/>€ 9.460,29<text:s/></text:p>
          </table:table-cell>
          <table:table-cell office:value-type="currency" office:value="85042.270000000019" table:formula="of:=SUM([.E9:.K9])" table:style-name="ce20">
            <text:p><text:s/>€ 85.042,27<text:s/></text:p>
          </table:table-cell>
          <table:table-cell table:number-columns-repeated="16372"/>
        </table:table-row>
        <table:table-row table:style-name="ro4">
          <table:table-cell office:value-type="string" table:style-name="ce8">
            <text:p>NASTASIO</text:p>
          </table:table-cell>
          <table:table-cell office:value-type="string" table:style-name="ce8">
            <text:p>PAOLO</text:p>
          </table:table-cell>
          <table:table-cell office:value-type="string" table:style-name="ce9">
            <text:p>01-04-1987</text:p>
          </table:table-cell>
          <table:table-cell office:value-type="string" table:style-name="ce10">
            <text:p>CCNL DIRIGENZA Regioni ed Autonomie Locali</text:p>
            <text:p>Tempo Indeterminato -<text:s/></text:p>
            <text:p>Tempo pieno</text:p>
          </table:table-cell>
          <table:table-cell office:value-type="currency" office:value="43310.9" table:style-name="ce11">
            <text:p><text:s/>€ 43.310,90<text:s/></text:p>
          </table:table-cell>
          <table:table-cell office:value-type="currency" office:value="314.73" table:formula="of:=24.21*13" table:style-name="ce12">
            <text:p><text:s/>€ 314,73<text:s/></text:p>
          </table:table-cell>
          <table:table-cell office:value-type="currency" office:value="187.98000000000002" table:formula="of:=14.46*13" table:style-name="ce13">
            <text:p><text:s/>€ 187,98<text:s/></text:p>
          </table:table-cell>
          <table:table-cell office:value-type="string" table:style-name="ce13">
            <text:p>C1</text:p>
          </table:table-cell>
          <table:table-cell office:value-type="currency" office:value="30141.670000000002" table:formula="of:=(803.37+1515.22)*13" table:style-name="ce12">
            <text:p><text:s/>€ 30.141,67<text:s/></text:p>
          </table:table-cell>
          <table:table-cell office:value-type="currency" office:value="351.43" table:style-name="ce13">
            <text:p><text:s/>€ 351,43<text:s/></text:p>
          </table:table-cell>
          <table:table-cell office:value-type="currency" office:value="10380.15" table:style-name="ce15">
            <text:p><text:s/>€ 10.380,15<text:s/></text:p>
          </table:table-cell>
          <table:table-cell office:value-type="currency" office:value="84686.86" table:formula="of:=SUM([.E10:.K10])" table:style-name="ce20">
            <text:p><text:s/>€ 84.686,86<text:s/></text:p>
          </table:table-cell>
          <table:table-cell table:number-columns-repeated="16372"/>
        </table:table-row>
        <table:table-row table:style-name="ro4">
          <table:table-cell office:value-type="string" table:style-name="ce8">
            <text:p>OSSOLA</text:p>
          </table:table-cell>
          <table:table-cell office:value-type="string" table:style-name="ce8">
            <text:p>FRANCESCA</text:p>
          </table:table-cell>
          <table:table-cell office:value-type="string" table:style-name="ce9">
            <text:p>01-01-1983</text:p>
          </table:table-cell>
          <table:table-cell office:value-type="string" table:style-name="ce10">
            <text:p>CCNL DIRIGENZA Regioni ed Autonomie Locali</text:p>
            <text:p>Tempo Indeterminato -<text:s/></text:p>
            <text:p>Tempo pieno</text:p>
          </table:table-cell>
          <table:table-cell office:value-type="currency" office:value="43310.9" table:style-name="ce11">
            <text:p><text:s/>€ 43.310,90<text:s/></text:p>
          </table:table-cell>
          <table:table-cell office:value-type="currency" office:value="314.73" table:formula="of:=24.21*13" table:style-name="ce12">
            <text:p><text:s/>€ 314,73<text:s/></text:p>
          </table:table-cell>
          <table:table-cell office:value-type="currency" office:value="955.63000000000011" table:formula="of:=73.51*13" table:style-name="ce13">
            <text:p><text:s/>€ 955,63<text:s/></text:p>
          </table:table-cell>
          <table:table-cell office:value-type="string" table:style-name="ce13">
            <text:p>C2</text:p>
          </table:table-cell>
          <table:table-cell office:value-type="currency" office:value="37743.58" table:style-name="ce13">
            <text:p><text:s/>€ 37.743,58<text:s/></text:p>
          </table:table-cell>
          <table:table-cell office:value-type="currency" office:value="58.5" table:style-name="ce13">
            <text:p><text:s/>€ 58,50<text:s/></text:p>
          </table:table-cell>
          <table:table-cell office:value-type="currency" office:value="10227.129999999999" table:style-name="ce15">
            <text:p><text:s/>€ 10.227,13<text:s/></text:p>
          </table:table-cell>
          <table:table-cell office:value-type="currency" office:value="92610.47" table:formula="of:=SUM([.E11:.K11])" table:style-name="ce20">
            <text:p><text:s/>€ 92.610,47<text:s/></text:p>
          </table:table-cell>
          <table:table-cell table:number-columns-repeated="16372"/>
        </table:table-row>
        <table:table-row table:style-name="ro4">
          <table:table-cell office:value-type="string" table:style-name="ce8">
            <text:p>PICCARDI</text:p>
          </table:table-cell>
          <table:table-cell office:value-type="string" table:style-name="ce8">
            <text:p>BIAGIO</text:p>
          </table:table-cell>
          <table:table-cell office:value-type="string" table:style-name="ce9">
            <text:p>16-01-1985</text:p>
          </table:table-cell>
          <table:table-cell office:value-type="string" table:style-name="ce10">
            <text:p>CCNL DIRIGENZA Regioni ed Autonomie Locali</text:p>
            <text:p>Tempo Indeterminato -<text:s/></text:p>
            <text:p>Tempo pieno</text:p>
          </table:table-cell>
          <table:table-cell office:value-type="currency" office:value="43310.9" table:style-name="ce11">
            <text:p><text:s/>€ 43.310,90<text:s/></text:p>
          </table:table-cell>
          <table:table-cell office:value-type="currency" office:value="314.73" table:formula="of:=24.21*13" table:style-name="ce12">
            <text:p><text:s/>€ 314,73<text:s/></text:p>
          </table:table-cell>
          <table:table-cell office:value-type="currency" office:value="579.67000000000007" table:formula="of:=44.59*13" table:style-name="ce13">
            <text:p><text:s/>€ 579,67<text:s/></text:p>
          </table:table-cell>
          <table:table-cell office:value-type="string" table:style-name="ce13">
            <text:p>C1</text:p>
          </table:table-cell>
          <table:table-cell office:value-type="currency" office:value="30141.670000000002" table:formula="of:=(803.37+1515.22)*13" table:style-name="ce12">
            <text:p><text:s/>€ 30.141,67<text:s/></text:p>
          </table:table-cell>
          <table:table-cell office:value-type="currency" office:value="142.6" table:style-name="ce13">
            <text:p><text:s/>€ 142,60<text:s/></text:p>
          </table:table-cell>
          <table:table-cell office:value-type="currency" office:value="9541.34" table:style-name="ce15">
            <text:p><text:s/>€ 9.541,34<text:s/></text:p>
          </table:table-cell>
          <table:table-cell office:value-type="currency" office:value="84030.91" table:formula="of:=SUM([.E12:.K12])" table:style-name="ce20">
            <text:p><text:s/>€ 84.030,91<text:s/></text:p>
          </table:table-cell>
          <table:table-cell table:number-columns-repeated="16372"/>
        </table:table-row>
        <table:table-row table:style-name="ro4">
          <table:table-cell office:value-type="string" table:style-name="ce8">
            <text:p>RATTI</text:p>
          </table:table-cell>
          <table:table-cell office:value-type="string" table:style-name="ce8">
            <text:p>LUCIA</text:p>
          </table:table-cell>
          <table:table-cell office:value-type="string" table:style-name="ce9">
            <text:p>01-01-1989</text:p>
          </table:table-cell>
          <table:table-cell office:value-type="string" table:style-name="ce10">
            <text:p>CCNL DIRIGENZA Regioni ed Autonomie Locali</text:p>
            <text:p>Tempo Indeterminato -<text:s/></text:p>
            <text:p>Tempo pieno</text:p>
          </table:table-cell>
          <table:table-cell office:value-type="currency" office:value="43310.9" table:style-name="ce11">
            <text:p><text:s/>€ 43.310,90<text:s/></text:p>
          </table:table-cell>
          <table:table-cell office:value-type="currency" office:value="314.73" table:formula="of:=24.21*13" table:style-name="ce12">
            <text:p><text:s/>€ 314,73<text:s/></text:p>
          </table:table-cell>
          <table:table-cell office:value-type="currency" office:value="0" table:style-name="ce13">
            <text:p><text:s/>€ -<text:s text:c="3"/></text:p>
          </table:table-cell>
          <table:table-cell office:value-type="string" table:style-name="ce13">
            <text:p>C1</text:p>
          </table:table-cell>
          <table:table-cell office:value-type="currency" office:value="30141.670000000002" table:formula="of:=(803.37+1515.22)*13" table:style-name="ce12">
            <text:p><text:s/>€ 30.141,67<text:s/></text:p>
          </table:table-cell>
          <table:table-cell office:value-type="currency" office:value="0" table:style-name="ce13">
            <text:p><text:s/>€ -<text:s text:c="3"/></text:p>
          </table:table-cell>
          <table:table-cell office:value-type="currency" office:value="10672.65" table:style-name="ce15">
            <text:p><text:s/>€ 10.672,65<text:s/></text:p>
          </table:table-cell>
          <table:table-cell office:value-type="currency" office:value="84439.95" table:formula="of:=SUM([.E13:.K13])" table:style-name="ce20">
            <text:p><text:s/>€ 84.439,95<text:s/></text:p>
          </table:table-cell>
          <table:table-cell table:number-columns-repeated="16372"/>
        </table:table-row>
        <table:table-row table:style-name="ro5">
          <table:table-cell office:value-type="string" table:style-name="ce8">
            <text:p>TAGLIAFERRI</text:p>
          </table:table-cell>
          <table:table-cell office:value-type="string" table:style-name="ce8">
            <text:p>ANTONIO</text:p>
          </table:table-cell>
          <table:table-cell office:value-type="string" table:style-name="ce19">
            <text:p>01-03-1984</text:p>
          </table:table-cell>
          <table:table-cell office:value-type="string" table:style-name="ce22">
            <text:p>CCNL DIRIGENZA Regioni ed Autonomie Locali</text:p>
            <text:p>Tempo Indeterminato -<text:s/></text:p>
            <text:p>Tempo pieno</text:p>
          </table:table-cell>
          <table:table-cell office:value-type="currency" office:value="43310.9" table:style-name="ce11">
            <text:p><text:s/>€ 43.310,90<text:s/></text:p>
          </table:table-cell>
          <table:table-cell office:value-type="currency" office:value="314.73" table:formula="of:=24.21*13" table:style-name="ce12">
            <text:p><text:s/>€ 314,73<text:s/></text:p>
          </table:table-cell>
          <table:table-cell office:value-type="currency" office:value="597.48" table:formula="of:=45.96*13" table:style-name="ce13">
            <text:p><text:s/>€ 597,48<text:s/></text:p>
          </table:table-cell>
          <table:table-cell office:value-type="string" table:style-name="ce13">
            <text:p>C3</text:p>
          </table:table-cell>
          <table:table-cell office:value-type="currency" office:value="45713.98" table:style-name="ce13">
            <text:p><text:s/>€ 45.713,98<text:s/></text:p>
          </table:table-cell>
          <table:table-cell office:value-type="currency" office:value="12" table:style-name="ce13">
            <text:p><text:s/>€ 12,00<text:s/></text:p>
          </table:table-cell>
          <table:table-cell office:value-type="currency" office:value="11034.45" table:style-name="ce15">
            <text:p><text:s/>€ 11.034,45<text:s/></text:p>
          </table:table-cell>
          <table:table-cell office:value-type="currency" office:value="100983.54000000001" table:formula="of:=SUM([.E14:.K14])" table:style-name="ce20">
            <text:p><text:s/>€ 100.983,54<text:s/></text:p>
          </table:table-cell>
          <table:table-cell table:number-columns-repeated="16372"/>
        </table:table-row>
        <table:table-row table:style-name="ro1">
          <table:table-cell table:number-columns-repeated="3" table:style-name="ce1"/>
          <table:table-cell table:style-name="ce25"/>
          <table:table-cell table:number-columns-repeated="6" table:style-name="ce1"/>
          <table:table-cell table:style-name="ce14"/>
          <table:table-cell table:number-columns-repeated="16373" table:style-name="ce1"/>
        </table:table-row>
        <table:table-row table:style-name="ro2" table:visibility="collapse">
          <table:table-cell table:number-columns-repeated="8" table:style-name="ce1"/>
          <table:table-cell office:value-type="float" office:value="803.37" table:style-name="ce1">
            <text:p>803,37</text:p>
          </table:table-cell>
          <table:table-cell office:value-type="float" office:value="54" table:formula="of:=32+22" table:style-name="ce1">
            <text:p>54</text:p>
          </table:table-cell>
          <table:table-cell table:style-name="ce14"/>
          <table:table-cell table:number-columns-repeated="16373" table:style-name="ce1"/>
        </table:table-row>
        <table:table-row table:style-name="ro2" table:visibility="collapse">
          <table:table-cell/>
          <table:table-cell table:number-columns-repeated="2" table:style-name="ce6"/>
          <table:table-cell table:number-columns-repeated="5" table:style-name="ce1"/>
          <table:table-cell office:value-type="float" office:value="2713.09" table:style-name="ce1">
            <text:p>2713,09</text:p>
          </table:table-cell>
          <table:table-cell table:number-columns-repeated="16375"/>
        </table:table-row>
        <table:table-row table:style-name="ro2" table:visibility="collapse">
          <table:table-cell/>
          <table:table-cell table:number-columns-repeated="2" table:style-name="ce6"/>
          <table:table-cell table:number-columns-repeated="5" table:style-name="ce1"/>
          <table:table-cell office:value-type="float" office:value="3516.46" table:formula="of:=SUM([.I16:.I17])" table:style-name="ce1">
            <text:p>3516,46</text:p>
          </table:table-cell>
          <table:table-cell table:number-columns-repeated="16375"/>
        </table:table-row>
        <table:table-row table:style-name="ro2" table:visibility="collapse">
          <table:table-cell/>
          <table:table-cell table:number-columns-repeated="2" table:style-name="ce6"/>
          <table:table-cell table:number-columns-repeated="5" table:style-name="ce1"/>
          <table:table-cell office:value-type="float" office:value="45713.98" table:formula="of:=+[.I18]*13" table:style-name="ce1">
            <text:p>45713,98</text:p>
          </table:table-cell>
          <table:table-cell table:number-columns-repeated="16375"/>
        </table:table-row>
        <table:table-row table:style-name="ro2">
          <table:table-cell/>
          <table:table-cell table:number-columns-repeated="2" table:style-name="ce6"/>
          <table:table-cell table:number-columns-repeated="5" table:style-name="ce1"/>
          <table:table-cell table:style-name="ce24"/>
          <table:table-cell table:number-columns-repeated="16375"/>
        </table:table-row>
        <table:table-row table:number-rows-repeated="104855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currency-style style:name="N34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4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8431</meta:generator>
    <meta:initial-creator>rosa.sanna</meta:initial-creator>
    <dc:creator>Sanna Rosa</dc:creator>
    <meta:creation-date>2016-01-14T09:31:30Z</meta:creation-date>
    <dc:date>2018-04-23T13:07:41Z</dc:date>
    <meta:print-date>2016-06-16T09:20:43Z</meta:print-date>
  </office:meta>
</office:document-meta>
</file>