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TimesNewRomanPSMT" svg:font-family="TimesNewRomanPSMT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center"/>
      <style:text-properties style:font-name="Calibri" style:font-name-asian="Calibri" fo:font-weight="bold" style:font-weight-asian="bold" fo:font-size="14pt" style:font-size-asian="14pt" style:font-size-complex="14pt" fo:language="it" fo:country="IT" style:language-asian="en" style:country-asian="US"/>
    </style:style>
    <style:style style:name="P5" style:parent-style-name="Normale" style:family="paragraph">
      <style:paragraph-properties fo:text-align="center"/>
      <style:text-properties style:font-name="Calibri" style:font-name-asian="Calibri" fo:font-weight="bold" style:font-weight-asian="bold" fo:font-size="14pt" style:font-size-asian="14pt" style:font-size-complex="14pt" fo:language="it" fo:country="IT" style:language-asian="en" style:country-asian="US"/>
    </style:style>
    <style:style style:name="P6" style:parent-style-name="Normale" style:family="paragraph">
      <style:paragraph-properties fo:text-align="justify"/>
      <style:text-properties style:font-name="Garamond" fo:font-weight="bold" style:font-weight-asian="bold" fo:font-size="11pt" style:font-size-asian="11pt" style:font-size-complex="11pt" fo:language="it" fo:country="IT"/>
    </style:style>
    <style:style style:name="P7" style:parent-style-name="Normale" style:family="paragraph">
      <style:paragraph-properties fo:text-align="justify"/>
      <style:text-properties style:font-name="Garamond" fo:language="it" fo:country="IT"/>
    </style:style>
    <style:style style:name="P8" style:parent-style-name="Normale" style:family="paragraph">
      <style:paragraph-properties fo:text-align="justify"/>
      <style:text-properties style:font-name="Garamond" fo:font-size="8pt" style:font-size-asian="8pt" style:font-size-complex="8pt" fo:language="it" fo:country="IT"/>
    </style:style>
    <style:style style:name="P9" style:parent-style-name="Normale" style:family="paragraph">
      <style:paragraph-properties fo:text-align="justify" fo:margin-bottom="0.0277in"/>
      <style:text-properties style:font-name="Garamond" fo:language="it" fo:country="IT"/>
    </style:style>
    <style:style style:name="P10" style:parent-style-name="Normale" style:list-style-name="LFO34" style:family="paragraph">
      <style:paragraph-properties style:text-autospace="none" fo:text-align="justify"/>
    </style:style>
    <style:style style:name="T11" style:parent-style-name="Car.predefinitoparagrafo" style:family="text">
      <style:text-properties style:font-name="Garamond" style:font-name-complex="TimesNewRomanPSMT" fo:language="it" fo:country="IT" style:language-asian="it" style:country-asian="IT"/>
    </style:style>
    <style:style style:name="P12" style:parent-style-name="Normale" style:list-style-name="LFO34" style:family="paragraph">
      <style:paragraph-properties style:text-autospace="none" fo:text-align="justify"/>
    </style:style>
    <style:style style:name="T13" style:parent-style-name="Car.predefinitoparagrafo" style:family="text">
      <style:text-properties style:font-name="Garamond" style:font-name-complex="TimesNewRomanPSMT" fo:language="it" fo:country="IT" style:language-asian="it" style:country-asian="IT"/>
    </style:style>
    <style:style style:name="P14" style:parent-style-name="Normale" style:list-style-name="LFO34" style:family="paragraph">
      <style:paragraph-properties style:text-autospace="none" fo:text-align="justify"/>
    </style:style>
    <style:style style:name="T15" style:parent-style-name="Car.predefinitoparagrafo" style:family="text">
      <style:text-properties style:font-name="Garamond" style:font-name-complex="TimesNewRomanPSMT" fo:language="it" fo:country="IT" style:language-asian="it" style:country-asian="IT"/>
    </style:style>
    <style:style style:name="P16" style:parent-style-name="Normale" style:family="paragraph">
      <style:paragraph-properties fo:text-align="justify" fo:margin-top="0.0833in"/>
      <style:text-properties style:font-name="Garamond" fo:language="it" fo:country="IT"/>
    </style:style>
    <style:style style:name="P17" style:parent-style-name="Normale" style:list-style-name="LFO4" style:family="paragraph">
      <style:paragraph-properties fo:text-align="justify" fo:margin-top="0.0277in" fo:margin-left="0.4958in" fo:text-indent="-0.2479in">
        <style:tab-stops/>
      </style:paragraph-properties>
      <style:text-properties style:font-name="Garamond" fo:language="it" fo:country="IT"/>
    </style:style>
    <style:style style:name="P18" style:parent-style-name="Normale" style:list-style-name="LFO4" style:family="paragraph">
      <style:paragraph-properties fo:text-align="justify"/>
      <style:text-properties style:font-name="Garamond" fo:language="it" fo:country="IT"/>
    </style:style>
    <style:style style:name="P19" style:parent-style-name="Normale" style:family="paragraph">
      <style:paragraph-properties fo:text-align="justify"/>
      <style:text-properties style:font-name="Garamond" fo:language="it" fo:country="IT"/>
    </style:style>
    <style:style style:name="P20" style:parent-style-name="Normale" style:family="paragraph">
      <style:paragraph-properties fo:text-align="justify" fo:margin-top="0.0833in"/>
      <style:text-properties style:font-name="Garamond" fo:language="it" fo:country="IT"/>
    </style:style>
    <style:style style:name="P21" style:parent-style-name="Normale" style:family="paragraph">
      <style:paragraph-properties fo:text-align="justify" fo:margin-top="0.0833in"/>
      <style:text-properties style:font-name="Garamond" fo:font-weight="bold" style:font-weight-asian="bold" fo:language="it" fo:country="IT"/>
    </style:style>
    <style:style style:name="P22" style:parent-style-name="Normale" style:family="paragraph">
      <style:paragraph-properties fo:text-align="justify" fo:margin-top="0.0277in"/>
      <style:text-properties style:font-name="Garamond" fo:language="it" fo:country="IT"/>
    </style:style>
    <style:style style:name="P23" style:parent-style-name="Normale" style:family="paragraph">
      <style:paragraph-properties fo:text-align="justify" fo:margin-top="0.0833in"/>
      <style:text-properties style:font-name="Garamond" fo:font-weight="bold" style:font-weight-asian="bold" fo:language="it" fo:country="IT"/>
    </style:style>
    <style:style style:name="P24" style:parent-style-name="Normale" style:family="paragraph">
      <style:paragraph-properties fo:text-align="justify" fo:margin-top="0.0277in"/>
      <style:text-properties style:font-name="Garamond" fo:language="it" fo:country="IT"/>
    </style:style>
    <style:style style:name="P25" style:parent-style-name="Normale" style:family="paragraph">
      <style:paragraph-properties fo:text-align="justify" fo:margin-top="0.0833in"/>
      <style:text-properties style:font-name="Garamond" fo:language="it" fo:country="IT"/>
    </style:style>
    <style:style style:name="P26" style:parent-style-name="Normale" style:family="paragraph">
      <style:paragraph-properties fo:text-align="justify" fo:margin-top="0.1666in"/>
      <style:text-properties style:font-name="Garamond" fo:language="it" fo:country="IT"/>
    </style:style>
    <style:style style:name="P27" style:parent-style-name="Normale" style:family="paragraph">
      <style:paragraph-properties fo:text-align="justify" fo:margin-top="0.1666in"/>
    </style:style>
    <style:style style:name="T28" style:parent-style-name="Car.predefinitoparagrafo" style:family="text">
      <style:text-properties style:font-name="Garamond" fo:language="it" fo:country="IT"/>
    </style:style>
    <style:style style:name="T29" style:parent-style-name="Car.predefinitoparagrafo" style:family="text">
      <style:text-properties style:font-name="Garamond" fo:language="it" fo:country="IT"/>
    </style:style>
    <style:style style:name="T30" style:parent-style-name="Car.predefinitoparagrafo" style:family="text">
      <style:text-properties style:font-name="Garamond" fo:language="it" fo:country="IT"/>
    </style:style>
  </office:automatic-styles>
  <office:body>
    <office:text text:use-soft-page-breaks="true">
      <text:p text:style-name="P1">Nucleo di Valutazione delle Prestazioni di ERSAF</text:p>
      <text:p text:style-name="P5">verbale del<text:s/>12<text:s/>aprile<text:s/>2019</text:p>
      <text:p text:style-name="P6"/>
      <text:p text:style-name="P7">Il giorno<text:s/>12<text:s/>aprile 2019<text:s/>alle ore<text:s/>10,30 presso la sede di ERSAF in Via<text:s/>Pola<text:s/>12 – Milano,<text:s/>si è riunito il Nucleo di Valutazione delle Prestazioni di ERSAF, nominato con delibera del Consiglio di Amministrazione n.<text:s/>III/327 del 29 marzo 2018.<text:s/></text:p>
      <text:p text:style-name="P8"/>
      <text:p text:style-name="P9">All’ordine del giorno della presente riunione sono posti<text:s/>i seguenti argomenti:</text:p>
      <text:list text:style-name="LFO34" text:continue-numbering="true">
        <text:list-item>
          <text:p text:style-name="P10"><text:span text:style-name="T11">Adempimenti di Trasparenza Amministrativa;</text:span></text:p>
        </text:list-item>
        <text:list-item>
          <text:p text:style-name="P12"><text:span text:style-name="T13">Relazione sulla Performance 2018;</text:span></text:p>
        </text:list-item>
        <text:list-item>
          <text:p text:style-name="P14"><text:span text:style-name="T15">Varie ed eventuali.</text:span></text:p>
        </text:list-item>
      </text:list>
      <text:p text:style-name="P16">Sono presenti e partecipano alla riunione</text:p>
      <text:list text:style-name="LFO4" text:continue-numbering="true">
        <text:list-item>
          <text:p text:style-name="P17">dr. Riccardo Perini – componente Sireg<text:s/></text:p>
        </text:list-item>
        <text:list-item>
          <text:p text:style-name="P18">prof.ssa Elena Zuffada<text:s/>– componente<text:s/>esterno</text:p>
        </text:list-item>
      </text:list>
      <text:p text:style-name="P19">Il presidente<text:s/>dr. Alberto Di Rubba<text:s/>ha comunicato l’impossibilità ad intervenire</text:p>
      <text:p text:style-name="P20">Partecipano,<text:s/>a supporto delle attività del Nucleo<text:s/>il<text:s/>dr. Antonio Tagliaferri – dirigente U.O. “Programmazione, Servizi Generali e Sviluppo Territoriale Lombardia Ovest”<text:s/>anche in qualità di RPCT,<text:s/>il dr. Claudio Balasini - responsabile u.o. “Servizi di<text:s/>Programmazione<text:s/>Strategica”<text:s/>e<text:s/>la dipendente Sig.ra Marialuisa Pizzi – con funzioni di segreteria.</text:p>
      <text:p text:style-name="P21">1° punto<text:s/>–<text:s/>Adempimenti di Trasparenza Amministrativa</text:p>
      <text:p text:style-name="P22">Il Nucleo viene chiamato ad esaminare i contenuti della sezione Trasparenza Amministrativa del sito ERSAF, in attuazione a quanto previsto dal<text:s/>dell’art. 14, co. 4, lett. g), del d.lgs. n. 150/2009 e delle delibere ANAC n. 1310/2016 e n. 141/2019. Quest’ultima ha infatti definito una griglia di rilevazione sull’assolvimento degli obblighi di trasparenza<text:s/>da valutare al<text:s/>31<text:s/>marzo 2019.<text:s/>Il Nucleo<text:s/>interloquisce con il RPCT sulle procedure relative alla<text:s/>pubblicazione di dati e documenti, quindi<text:s/>prende in esame la griglia e le rilevazioni fatte dal RPCT di ERSAF<text:s/>in data 29 marzo e svolge le opportune verifiche consultando direttamente il sito istituzionale di ERSAF nella sezione Amministrazione Trasparente.<text:s/>Al termine dell’esame<text:s/>redige il documento di attestazione (allegato 1.1 alla deliberazione<text:s/>ANAC 141/2019) e la scheda di sintesi<text:s/>sulla rilevazione<text:s/>(allegato 3<text:s/>alla<text:s/>medesima deliberazione)<text:s/>con<text:s/>cui formula le proprie osservazioni a quanto<text:s/>rilevato,<text:s/>invitando<text:s/>il RPCT alla pubblicazione<text:s/>di tali documenti<text:s/>nei termini previsti dall’ANAC<text:s/>ed alla loro conservazione agli atti.<text:s/></text:p>
      <text:p text:style-name="P23">2° punto<text:s/>– Relazione sulla performance 2018</text:p>
      <text:p text:style-name="P24">Il Nucleo passa quindi ad esaminare i contenuti della Relazione sugli esiti della performance 2018, come previsto dall’art. 10 del d. lgs. 150/2009. Il dr. Tagliaferri illustra i contenuti delle diverse sezioni del documento, evidenziando come la Relazione esponga i risultati non solo degli obiettivi strategici ma anche delle performance organizzative e individuali. Il Nucleo dopo avere chiesto chiarimenti<text:s/>su alcuni capitoli,<text:s/>valida<text:s/>la relazione<text:s/>da presentare al Consiglio di Amministrazione<text:s/>e invita alla<text:s/>successiva<text:s/>pubblicazione del documento nella sezione Amministrazione Trasparente del sito istituzionale.<text:s/></text:p>
      <text:p text:style-name="P25">Alle ore<text:s/>12.30<text:s/>il Nucleo<text:s/>conclude<text:s/>la riunione.</text:p>
      <text:p text:style-name="P26">Prof.ssa Elena Zuffada<text:tab/><text:tab/><text:tab/><text:tab/></text:p>
      <text:p text:style-name="P27"><text:span text:style-name="T28">d</text:span><text:span text:style-name="T29">r</text:span><text:span text:style-name="T30">. Riccardo Perin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TimesNewRomanPSMT" svg:font-family="TimesNewRomanPSMT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fo:font-size="12pt" style:font-size-asian="12pt" style:font-size-complex="12pt" fo:language="es" fo:country="ES" style:language-asian="es" style:country-asian="ES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èdipaginaCarattere" style:display-name="Piè di pagina Carattere" style:family="text">
      <style:text-properties fo:font-size="12pt" style:font-size-asian="12pt" style:font-size-complex="12pt" fo:language="es" fo:country="ES" style:language-asian="es" style:country-asian="ES"/>
    </style:style>
    <style:style style:name="Paragrafoelenco" style:display-name="Paragrafo elenco" style:family="paragraph" style:parent-style-name="Normale">
      <style:paragraph-properties fo:text-align="center" fo:margin-left="0.4916in">
        <style:tab-stops/>
      </style:paragraph-properties>
      <style:text-properties style:font-name="Calibri" style:font-name-asian="Calibri" fo:font-size="11pt" style:font-size-asian="11pt" style:font-size-complex="11pt" fo:language="it" fo:country="IT" style:language-asian="en" style:country-asian="US" fo:hyphenate="false"/>
    </style:style>
    <style:style style:name="Default" style:display-name="Default" style:family="paragraph" style:parent-style-name="Normale">
      <style:paragraph-properties style:text-autospace="none"/>
      <style:text-properties style:font-name="Verdana" style:font-name-asian="Calibri" fo:color="#000000" fo:language="it" fo:country="IT" style:language-asian="it" style:country-asian="IT" fo:hyphenate="false"/>
    </style:style>
    <style:style style:name="Testofumetto" style:display-name="Testo fumetto" style:family="paragraph" style:parent-style-name="Normale"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>
      <style:text-properties style:font-name="Segoe UI" style:font-name-complex="Segoe UI" fo:font-size="9pt" style:font-size-asian="9pt" style:font-size-complex="9pt" fo:language="es" fo:country="ES" style:language-asian="es" style:country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Garamond" style:font-name-asian="Calibri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4LVL1" style:family="text">
      <style:text-properties style:use-window-font-color="true" fo:font-size="10pt" style:font-size-asian="10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Times New Roman" fo:color="#000000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Calibri" style:font-name-asian="Calibri" style:font-name-complex="Times New Roman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text:style-name="WW_CharLFO20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Pièdipagina" style:family="paragraph">
      <style:paragraph-properties fo:text-align="center"/>
    </style:style>
    <style:style style:name="T3" style:parent-style-name="Car.predefinitoparagrafo" style:family="text">
      <style:text-properties fo:font-weight="bold" style:font-weight-asian="bold"/>
    </style:style>
    <style:style style:name="T4" style:parent-style-name="Car.predefinitoparagrafo" style:family="text">
      <style:text-properties fo:font-weight="bold" style:font-weight-asian="bold"/>
    </style:style>
  </office:automatic-styles>
  <office:master-styles>
    <style:master-page style:name="MP0" style:page-layout-name="PL0">
      <style:footer>
        <text:p text:style-name="P2">Pagina<text:s/><text:span text:style-name="T3"><text:page-number text:fixed="false">1</text:page-number></text:span><text:s/>di<text:s/><text:span text:style-name="T4"><text:page-count>1</text:page-count></text:span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/>
    <dc:creator/>
    <meta:creation-date>2021-05-17T08:24:00Z</meta:creation-date>
    <dc:date>2021-05-17T08:24:00Z</dc:date>
    <meta:template xlink:href="Office%20Word%202003%20Look.dotx" xlink:type="simple"/>
    <meta:editing-cycles>1</meta:editing-cycles>
    <meta:editing-duration>PT0S</meta:editing-duration>
    <meta:document-statistic meta:page-count="1" meta:paragraph-count="5" meta:word-count="438" meta:character-count="2932" meta:row-count="20" meta:non-whitespace-character-count="2499"/>
  </office:meta>
</office:document-meta>
</file>