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imes New Roman,Bold" svg:font-family="Times New Roman,Bold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margin-bottom="0in" fo:margin-left="2.9493in" fo:text-indent="0.4923in">
        <style:tab-stops/>
      </style:paragraph-properties>
    </style:style>
    <style:style style:name="P7" style:parent-style-name="Normale" style:family="paragraph">
      <style:paragraph-properties fo:margin-bottom="0in" fo:margin-left="2.9493in" fo:text-indent="0.4923in">
        <style:tab-stops/>
      </style:paragraph-properties>
    </style:style>
    <style:style style:name="P8" style:parent-style-name="Normale" style:family="paragraph">
      <style:paragraph-properties fo:text-align="center" fo:margin-bottom="0in" fo:line-height="100%"/>
      <style:text-properties fo:font-weight="bold" style:font-weight-asian="bold" fo:font-size="18pt" style:font-size-asian="18pt" style:font-size-complex="18pt"/>
    </style:style>
    <style:style style:name="P9" style:parent-style-name="Normale" style:family="paragraph">
      <style:paragraph-properties fo:text-align="center" fo:margin-bottom="0in" fo:line-height="100%"/>
    </style:style>
    <style:style style:name="P10" style:parent-style-name="Normale" style:family="paragraph">
      <style:paragraph-properties fo:text-align="center" fo:margin-bottom="0in" fo:line-height="100%"/>
    </style:style>
    <style:style style:name="P11" style:parent-style-name="Normale" style:family="paragraph">
      <style:paragraph-properties fo:margin-bottom="0.0833in"/>
    </style:style>
    <style:style style:name="T12" style:parent-style-name="Car.predefinitoparagrafo" style:family="text">
      <style:text-properties fo:font-size="8pt" style:font-size-asian="8pt" style:font-size-complex="8pt"/>
    </style:style>
    <style:style style:name="P13" style:parent-style-name="Normale" style:family="paragraph">
      <style:paragraph-properties fo:text-align="center" fo:margin-bottom="0.0416in" fo:line-height="100%"/>
      <style:text-properties fo:font-weight="bold" style:font-weight-asian="bold" fo:font-size="14pt" style:font-size-asian="14pt" style:font-size-complex="14pt"/>
    </style:style>
    <style:style style:name="P14" style:parent-style-name="Normale" style:family="paragraph">
      <style:paragraph-properties fo:text-align="center" fo:margin-bottom="0.0416in" fo:line-height="100%"/>
    </style:style>
    <style:style style:name="T15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16" style:parent-style-name="Normale" style:family="paragraph">
      <style:paragraph-properties fo:text-align="center" fo:margin-bottom="0.0416in" fo:line-height="100%"/>
    </style:style>
    <style:style style:name="P17" style:parent-style-name="Normale" style:family="paragraph">
      <style:paragraph-properties fo:text-align="center" fo:margin-bottom="0.0416in" fo:line-height="100%"/>
    </style:style>
    <style:style style:name="T18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19" style:parent-style-name="Normale" style:family="paragraph">
      <style:paragraph-properties style:text-autospace="none" fo:margin-bottom="0in" fo:line-height="100%"/>
      <style:text-properties style:font-name="Times New Roman"/>
    </style:style>
    <style:style style:name="P20" style:parent-style-name="Normale" style:family="paragraph">
      <style:paragraph-properties style:text-autospace="none" fo:margin-bottom="0in" fo:line-height="100%"/>
    </style:style>
    <style:style style:name="P21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22" style:parent-style-name="Normale" style:family="paragraph">
      <style:paragraph-properties fo:text-align="justify" fo:margin-bottom="0.0416in"/>
    </style:style>
    <style:style style:name="P23" style:parent-style-name="Normale" style:family="paragraph">
      <style:paragraph-properties fo:text-align="center" fo:margin-bottom="0in"/>
      <style:text-properties fo:font-weight="bold" style:font-weight-asian="bold" fo:font-size="14pt" style:font-size-asian="14pt" style:font-size-complex="14pt"/>
    </style:style>
    <style:style style:name="P24" style:parent-style-name="Normale" style:family="paragraph">
      <style:paragraph-properties style:text-autospace="none" fo:margin-bottom="0in" fo:line-height="100%"/>
      <style:text-properties style:font-name="Times New Roman" fo:color="#1E1D22"/>
    </style:style>
    <style:style style:name="P25" style:parent-style-name="Normale" style:family="paragraph">
      <style:paragraph-properties fo:text-align="justify"/>
    </style:style>
    <style:style style:name="P26" style:parent-style-name="Normale" style:family="paragraph">
      <style:paragraph-properties fo:text-align="justify"/>
    </style:style>
    <style:style style:name="P27" style:parent-style-name="Normale" style:family="paragraph">
      <style:paragraph-properties style:text-autospace="none" fo:text-align="justify" fo:margin-bottom="0in" fo:line-height="100%"/>
      <style:text-properties style:font-name="Times New Roman,Bold" style:font-name-complex="Times New Roman,Bold" fo:font-weight="bold" style:font-weight-asian="bold" style:font-weight-complex="bold" fo:font-size="8pt" style:font-size-asian="8pt" style:font-size-complex="8pt" style:language-asian="it" style:country-asian="IT"/>
    </style:style>
    <style:style style:name="P28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29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30" style:parent-style-name="Normale" style:family="paragraph">
      <style:paragraph-properties style:text-autospace="none" fo:text-align="justify" fo:margin-bottom="0in" fo:line-height="100%"/>
    </style:style>
    <style:style style:name="T31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2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P33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34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35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36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37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38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39" style:parent-style-name="Normale" style:family="paragraph">
      <style:paragraph-properties style:text-autospace="none" fo:text-align="justify" fo:margin-bottom="0in" fo:line-height="100%"/>
      <style:text-properties style:font-name="Times New Roman" fo:font-size="8pt" style:font-size-asian="8pt" style:font-size-complex="8pt" style:language-asian="it" style:country-asian="IT"/>
    </style:style>
    <style:style style:name="P40" style:parent-style-name="Normale" style:family="paragraph">
      <style:paragraph-properties style:text-autospace="none" fo:text-align="justify" fo:margin-bottom="0in" fo:line-height="100%"/>
      <style:text-properties style:font-name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41" style:parent-style-name="Normale" style:family="paragraph">
      <style:paragraph-properties style:text-autospace="none" fo:text-align="justify" fo:margin-bottom="0in" fo:line-height="100%"/>
    </style:style>
    <style:style style:name="T42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</office:automatic-styles>
  <office:body>
    <office:text text:use-soft-page-breaks="true">
      <text:p text:style-name="P1">AL RESPONSABILE DELLA TRASPARENZA di E.R.S.A.F.<text:s/></text:p>
      <text:p text:style-name="P7">Via Pola 12 – 20126 Milano<text:s/></text:p>
      <text:p text:style-name="P8">Istanza di accesso civico</text:p>
      <text:p text:style-name="P9">art. 5, decreto legislativo 14 marzo 2013, n. 33</text:p>
      <text:p text:style-name="P10"/>
      <text:p text:style-name="Normale">La/il sottoscritta/o COGNOME ………………………………………………………………………………………….............................<text:s/></text:p>
      <text:p text:style-name="Normale">NOME ………………………………………………………………………… <text:s/>NATA/O A ……………..……………………………………….……..<text:s/></text:p>
      <text:p text:style-name="Normale">IL …………………………………… <text:s/>RESIDENTE IN …………………………………………………………………………………………………..…<text:s/></text:p>
      <text:p text:style-name="Normale">PROV (……..) VIA …………………………………………………………………………………………………………………………………….……..<text:s/></text:p>
      <text:p text:style-name="Normale">e-mail ……………………………………………………………………………………………. n° telef. ……………………………………………...<text:s/></text:p>
      <text:p text:style-name="P11">IN QUALITA’ DI ……………………………………………………………………………………………….……. ………………………………………<text:s/><text:span text:style-name="T12">(Qualora scrivesse per conto di persone giuridiche)</text:span><text:s/></text:p>
      <text:p text:style-name="P13">Considerata</text:p>
      <text:p text:style-name="P14"><text:span text:style-name="T15">⃝<text:s/></text:span>L’omessa pubblicazione</text:p>
      <text:p text:style-name="P16">ovvero</text:p>
      <text:p text:style-name="P17"><text:span text:style-name="T18">⃝<text:s/></text:span>La parziale pubblicazione</text:p>
      <text:p text:style-name="P19">del seguente documento /informazione/dato che in base alla normativa vigente non risulta pubblicato sul sito ERSAF<text:s/></text:p>
      <text:p text:style-name="P20">……………………………………………………………………………………………………………………………………………………………………… <text:s/>……………………………………………………………………………………………………………………………………………………………………… <text:s/>………………………………………………………………………………………………………………………………………………………………………</text:p>
      <text:p text:style-name="P21">CHIEDE</text:p>
      <text:p text:style-name="P22">in adempimento alle disposizioni previste dall’art. 5, del decreto legislativo 14 marzo 2013, n. 33, la pubblicazione del citato documento / informazione e la comunicazione alla/al medesima/o dell’avvenuta pubblicazione, indicando il collegamento ipertestuale a quanto forma oggetto dell’istanza, entro 30 giorni dalla data di presentazione o ricevimento della richiesta da parte dell’ente. Indirizzo di posta elettronica per le comunicazioni: ……………………………………………………………..……………………………………………………………..…………<text:s/></text:p>
      <text:p text:style-name="P23">ALLEGA</text:p>
      <text:p text:style-name="P24">copia di documento di identità in corso di validità (non occorre per le istanze sottoscritte con firma digitale)</text:p>
      <text:p text:style-name="P25"/>
      <text:p text:style-name="P26">Luogo e data …………………………<text:s/><text:tab/><text:tab/><text:tab/><text:tab/><text:tab/>Firma …………………………………………..</text:p>
      <text:p text:style-name="P27">Informativa sul trattamento dei dati personali forniti con la richiesta (ai sensi dell’art. 13 del D.Lgs. 196/2003)</text:p>
      <text:p text:style-name="P28">1. Finalità del trattamento.</text:p>
      <text:p text:style-name="P29">I dati personali sono trattati dalla ERSAF per lo svolgimento delle proprie funzioni istituzionali nell’espletamento del procedimento di accesso civico.</text:p>
      <text:p text:style-name="P30"><text:span text:style-name="T31">2. Modalità di trattamento dei dati</text:span><text:span text:style-name="T32">.</text:span></text:p>
      <text:p text:style-name="P33">In relazione alle finalità descritte, il trattamento dei dati personali avviene mediante strumenti informatizzati e/o cartacei, in modo da garantire la sicurezza e la riservatezza dei dati stessi.</text:p>
      <text:p text:style-name="P34">3. Natura del conferimento dei dati.</text:p>
      <text:p text:style-name="P35">Il conferimento dei dati è obbligatorio ed in mancanza non sarà possibile avviare il procedimento e dare seguito all’istanza presentata.</text:p>
      <text:p text:style-name="P36">4. Categorie di soggetti ai quali i dati possono essere comunicati o che possono venirne a conoscenza in qualità di Responsabili o Incaricati.</text:p>
      <text:p text:style-name="P37">I dati personali potranno essere conosciuti esclusivamente dai dipendenti e collaboratori ERSAF individuati quali Incaricati del trattamento.</text:p>
      <text:p text:style-name="P38">5. Diritti dell'interessato.</text:p>
      <text:p text:style-name="P39">All’interessato sono riconosciuti i diritti di cui all’art. 7 del D.Lgs. 196/2003 ed in particolare il diritto di accedere ai propri dati personali, di chiederne la rettifica, l’aggiornamento o la cancellazione se erronei, incompleti o raccolti in violazione di norma di legge, di opporsi al loro trattamento, rivolgendo istanza al Titolare del trattamento.</text:p>
      <text:p text:style-name="P40">6. Titolare e Responsabile del trattamento.</text:p>
      <text:p text:style-name="P41"><text:span text:style-name="T42">Il Titolare del trattamento dei dati personali di cui alla presente Informativa è la ERSAF, con sede in, via Pola 12 - 20124 Milano. Il Responsabile del trattamento è il Dirigente competente sull’istanza di access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imes New Roman,Bold" svg:font-family="Times New Roman,Bold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style:vertical-align="baseline" fo:line-height="106%"/>
      <style:text-properties style:font-name="Calibri" style:font-name-asian="Times New Roman" style:font-name-complex="Times New Roman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Times New Roman" style:font-name-complex="Times New Roman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Times New Roman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size="8pt" style:font-size-asian="8pt" style:font-size-complex="8pt"/>
    </style:style>
    <style:style style:name="P3" style:parent-style-name="Pièdipagina" style:family="paragraph">
      <style:paragraph-properties fo:text-align="center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P6" style:parent-style-name="Pièdipagin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ERSAF - Disposizioni in materia di accesso</text:p>
      </style:header>
      <style:footer>
        <text:p text:style-name="P3">Pag.<text:s/><text:span text:style-name="T4"><text:page-number text:fixed="false">1</text:page-number></text:span><text:s/>a<text:s/><text:span text:style-name="T5"><text:page-count>1</text:page-count></text:span></text:p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lasini Claudio</meta:initial-creator>
    <dc:creator>Balasini Claudio</dc:creator>
    <meta:creation-date>2018-02-06T09:58:00Z</meta:creation-date>
    <dc:date>2018-02-06T10:00:00Z</dc:date>
    <meta:template xlink:href="Normal" xlink:type="simple"/>
    <meta:editing-cycles>1</meta:editing-cycles>
    <meta:editing-duration>PT60S</meta:editing-duration>
    <meta:document-statistic meta:page-count="1" meta:paragraph-count="6" meta:word-count="502" meta:character-count="3364" meta:row-count="23" meta:non-whitespace-character-count="2868"/>
  </office:meta>
</office:document-meta>
</file>