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Calibri Light" style:font-name-asian="Calibri Light" style:font-name-complex="Calibri Light"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 Light" style:font-name-asian="Calibri Light" style:font-name-complex="Calibri Light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2.24013888888889cm"/>
    </style:style>
    <style:style style:name="co2" style:family="table-column">
      <style:table-column-properties fo:break-before="auto" style:column-width="9.40152777777778cm"/>
    </style:style>
    <style:style style:name="co3" style:family="table-column">
      <style:table-column-properties fo:break-before="auto" style:column-width="7.60236111111111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31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46.5pt" style:use-optimal-row-height="true" fo:break-before="auto"/>
    </style:style>
    <style:style style:name="ro5" style:family="table-row">
      <style:table-row-properties style:row-height="62pt" style:use-optimal-row-height="true" fo:break-before="auto"/>
    </style:style>
    <style:style style:name="ro6" style:family="table-row">
      <style:table-row-properties style:row-height="77.5pt" style:use-optimal-row-height="true" fo:break-before="auto"/>
    </style:style>
    <style:style style:name="ro7" style:family="table-row">
      <style:table-row-properties style:row-height="9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0" table:default-cell-style-name="ce1"/>
        <table:table-row table:style-name="ro1">
          <table:table-cell table:number-columns-repeated="4" table:style-name="ce2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9">
            <text:p>ENTE REGIONALE PER I SERVIZI ALL'AGRICOLTURA E ALLE FORESTE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9">
            <text:p>ELENCO NUMERATO DELIBERAZIONI <text:s/>IV legislatura <text:s/>dal 02/08/2018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4" table:style-name="ce2"/>
          <table:table-cell table:number-columns-repeated="16380"/>
        </table:table-row>
        <table:table-row table:style-name="ro2">
          <table:table-cell office:value-type="string" table:style-name="ce4">
            <text:p>Nr. <text:s text:c="23"/>Delibere</text:p>
          </table:table-cell>
          <table:table-cell office:value-type="string" table:style-name="ce4">
            <text:p>Data</text:p>
          </table:table-cell>
          <table:table-cell office:value-type="string" table:style-name="ce4">
            <text:p>Oggetto</text:p>
          </table:table-cell>
          <table:table-cell office:value-type="string" table:style-name="ce4">
            <text:p>Proponente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01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Nomina del vicepresidente ERSAF</text:p>
          </table:table-cell>
          <table:table-cell office:value-type="string" table:style-name="ce7">
            <text:p>Alessandro Fede Pellone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02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Conferma della nomina del dott. Massimo Ornaghi a direttore di ERSAF<text:s/></text:p>
          </table:table-cell>
          <table:table-cell office:value-type="string" table:style-name="ce7">
            <text:p>Alessandro Fede Pellone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03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V Variazione al bilancio di previsione 2018/2020</text:p>
          </table:table-cell>
          <table:table-cell office:value-type="string" table:style-name="ce8">
            <text:p>Massimo Ornagh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IV-04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Approvazione utilizzo e destinazione dell’avanzo di amministrazione derivante dalla gestione anno 2017</text:p>
          </table:table-cell>
          <table:table-cell office:value-type="string" table:style-name="ce8">
            <text:p>Massimo Ornaghi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05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Approvazione Relazione Semestrale 2018</text:p>
          </table:table-cell>
          <table:table-cell office:value-type="string" table:style-name="ce8">
            <text:p>Antonio Tagliaferri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06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Approvazione dell’adesione di associazioni all’Albo del Partenariato delle Foreste di Lombardia</text:p>
          </table:table-cell>
          <table:table-cell office:value-type="string" table:style-name="ce8">
            <text:p>Enrico Calvo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IV-07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Approvazione della convenzione con la Scuola Agraria del Parco di Monza per lo sviluppo di attività didattiche da svolgersi presso il Centro Vivaistico Forestale Regionale di Curno</text:p>
          </table:table-cell>
          <table:table-cell office:value-type="string" table:style-name="ce8">
            <text:p>Paolo Nastasio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V-08</text:p>
          </table:table-cell>
          <table:table-cell office:value-type="date" office:date-value="2018-09-24T00:00:00" table:style-name="ce6">
            <text:p>24/09/2018</text:p>
          </table:table-cell>
          <table:table-cell office:value-type="string" table:style-name="ce3">
            <text:p>Adesione al progetto Soil4life sul programma LIFE 2017 ammesso a finanziamento dalla Commissione Europea ed approvazione delle condizioni e modalità di partecipazione di ERSAF in qualità di beneficiario associato del progetto stesso</text:p>
          </table:table-cell>
          <table:table-cell office:value-type="string" table:style-name="ce8">
            <text:p>Stefano Brenna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09</text:p>
          </table:table-cell>
          <table:table-cell office:value-type="date" office:date-value="2018-10-31T00:00:00" table:style-name="ce6">
            <text:p>31/10/2018</text:p>
          </table:table-cell>
          <table:table-cell office:value-type="string" table:style-name="ce3">
            <text:p>VI Variazione al bilancio di previsione 2018/2020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V-10</text:p>
          </table:table-cell>
          <table:table-cell office:value-type="date" office:date-value="2018-10-31T00:00:00" table:style-name="ce6">
            <text:p>31/10/2018</text:p>
          </table:table-cell>
          <table:table-cell office:value-type="string" table:style-name="ce3">
            <text:p>Approvazione dello schema di convenzione tra il Parco Adda Nord e ERSAF, finalizzata alla collaborazione per la riqualificazione e valorizzazione fruitiva e naturalistica di aree presenti all’interno del parco.</text:p>
          </table:table-cell>
          <table:table-cell office:value-type="string" table:style-name="ce8">
            <text:p>Nastasio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IV-11</text:p>
          </table:table-cell>
          <table:table-cell office:value-type="date" office:date-value="2018-10-31T00:00:00" table:style-name="ce6">
            <text:p>31/10/2018</text:p>
          </table:table-cell>
          <table:table-cell office:value-type="string" table:style-name="ce3">
            <text:p>Approvazione del regolamento per gli acquisti di beni, servizi, affidamento di servizi tecnici e lavori pubblici e funzioni di provveditorato ed economato</text:p>
          </table:table-cell>
          <table:table-cell office:value-type="string" table:style-name="ce8">
            <text:p>Maffoni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V-12</text:p>
          </table:table-cell>
          <table:table-cell office:value-type="date" office:date-value="2018-10-31T00:00:00" table:style-name="ce6">
            <text:p>31/10/2018</text:p>
          </table:table-cell>
          <table:table-cell office:value-type="string" table:style-name="ce3">
            <text:p>Approvazione Protocollo d’Intesa per l’avvio di un Accordo di Programma finalizzato alla realizzazione di un percorso ciclo-escursionistico per la valorizzazione della Rete Natura 2000 e delle connessioni ecologiche della Lombardia Orientale</text:p>
          </table:table-cell>
          <table:table-cell office:value-type="string" table:style-name="ce8">
            <text:p>Nastasio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13</text:p>
          </table:table-cell>
          <table:table-cell office:value-type="date" office:date-value="2018-10-31T00:00:00" table:style-name="ce6">
            <text:p>31/10/2018</text:p>
          </table:table-cell>
          <table:table-cell office:value-type="string" table:style-name="ce3">
            <text:p>Conferimento incarico Direttore del Parco dello Stelvio</text:p>
          </table:table-cell>
          <table:table-cell office:value-type="string" table:style-name="ce8">
            <text:p>Presidente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14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VII Variazione al bilancio di previsione 2018/2020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15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Approvazione programma Pluriennale delle attività 2019-21.</text:p>
          </table:table-cell>
          <table:table-cell office:value-type="string" table:style-name="ce8">
            <text:p>Tagliaferri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16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Bilancio di previsione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IV-17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Adeguamento del tariffario dei prodotti e servizi erogati a favore di soggetti pubblici e privati per il 2019</text:p>
          </table:table-cell>
          <table:table-cell office:value-type="string" table:style-name="ce8">
            <text:p>Tagliaferri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V-18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Approvazione del protocollo d’intesa tra ERSAF e Comune di Talamona per lo sviluppo di attività di promozione e valorizzazione del territorio comunale con particolare riferimento alla tutela delle foreste e della biodiversità.</text:p>
          </table:table-cell>
          <table:table-cell office:value-type="string" table:style-name="ce8">
            <text:p>Tagliaferri</text:p>
          </table:table-cell>
          <table:table-cell table:number-columns-repeated="16380"/>
        </table:table-row>
        <table:table-row table:style-name="ro7">
          <table:table-cell office:value-type="string" table:style-name="ce5">
            <text:p>IV-19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Ratifica del decreto del Presidente del 13 novembre 2018 n. IV/01 di “Approvazione della convenzione tra Regione Lombardia e ERSAF per l’attuazione dei programmi di manutenzione su alcuni corsi d’acqua lombardi con conseguente progettazione e realizzazione degli interventi previsti”.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V-20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Autorizzazione alla delegazione trattante di parte pubblica alla sottoscrizione del contratto di lavoro integrativo regionale per la Lombardia per gli addetti alle attività di sistemazione idraulico forestale e idraulico agraria 2018-2019.<text:s text:c="2"/>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21</text:p>
          </table:table-cell>
          <table:table-cell office:value-type="date" office:date-value="2018-11-30T00:00:00" table:style-name="ce6">
            <text:p>30/11/2018</text:p>
          </table:table-cell>
          <table:table-cell office:value-type="string" table:style-name="ce3">
            <text:p>Accordo collaborazione carabinieri forestali per la biodiversità foresta Carpaneta</text:p>
          </table:table-cell>
          <table:table-cell office:value-type="string" table:style-name="ce8">
            <text:p>Nastasio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22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Disposizioni a carattere organizzativo (I provvedimento 2018)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V-23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Approvazione del protocollo d’intesa tra ERSAF e Associazione Culturale “Società economica valtellinese (SEV)” per lo sviluppo di attività di promozione e valorizzazione della montagna, delle foreste e della biodiversità in Valtellina.</text:p>
          </table:table-cell>
          <table:table-cell office:value-type="string" table:style-name="ce8">
            <text:p>Tagliaferri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24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<text:s/>Concessione alpeggi 2019<text:s/></text:p>
          </table:table-cell>
          <table:table-cell office:value-type="string" table:style-name="ce8">
            <text:p>Calvo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25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Programma triennale OOPP</text:p>
          </table:table-cell>
          <table:table-cell office:value-type="string" table:style-name="ce8">
            <text:p>Maffoni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V-26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Programmazione acquisti</text:p>
          </table:table-cell>
          <table:table-cell office:value-type="string" table:style-name="ce8">
            <text:p>Maffoni</text:p>
          </table:table-cell>
          <table:table-cell table:number-columns-repeated="16380"/>
        </table:table-row>
        <table:table-row table:style-name="ro7">
          <table:table-cell office:value-type="string" table:style-name="ce5">
            <text:p>IV-27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Autorizzazione alla delegazione trattante per la sottoscrizione del contratto integrativo aziendale per gli addetti alle attività di sistemazione idraulico forestale ed idraulico agrarie. anni 2018 - 2019 subordinata alla sottoscrizione della pre intesa sindacale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IV-28</text:p>
          </table:table-cell>
          <table:table-cell office:value-type="date" office:date-value="2018-12-21T00:00:00" table:style-name="ce6">
            <text:p>21/12/2018</text:p>
          </table:table-cell>
          <table:table-cell office:value-type="string" table:style-name="ce3">
            <text:p>Programma triennale del fabbisogno di personale – piano occupazionale 2018-2020.</text:p>
          </table:table-cell>
          <table:table-cell office:value-type="string" table:style-name="ce8">
            <text:p>Direttore</text:p>
          </table:table-cell>
          <table:table-cell table:number-columns-repeated="16380"/>
        </table:table-row>
        <table:table-row table:number-rows-repeated="104854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De Marco Rita</meta:initial-creator>
    <dc:creator>Nava Monica</dc:creator>
    <meta:creation-date>2019-02-06T13:29:46Z</meta:creation-date>
    <dc:date>2023-06-07T09:16:24Z</dc:date>
  </office:meta>
</office:document-meta>
</file>