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706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e_32_2" style:data-style-name="N0">
      <style:table-cell-properties style:vertical-align="automatic" fo:background-color="transparent"/>
    </style:style>
    <style:style style:name="ce11" style:family="table-cell" style:parent-style-name="Normale_32_2" style:data-style-name="N0">
      <style:table-cell-properties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" style:family="table-cell" style:parent-style-name="Normale_32_2" style:data-style-name="N0">
      <style:table-cell-properties style:vertical-align="middle" fo:background-color="transparent" style:repeat-content="false"/>
      <style:paragraph-properties fo:text-align="start" fo:margin-left="0.353cm"/>
    </style:style>
    <style:style style:name="co1" style:family="table-column">
      <style:table-column-properties fo:break-before="auto" style:column-width="0.61383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0.550333333333333cm"/>
    </style:style>
    <style:style style:name="co4" style:family="table-column">
      <style:table-column-properties fo:break-before="auto" style:column-width="1.62983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13.2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36.6pt" style:use-optimal-row-height="false" fo:break-before="auto"/>
    </style:style>
    <style:style style:name="ro6" style:family="table-row">
      <style:table-row-properties style:row-height="8.2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14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20" style:parent-style-name="Graphics">
      <style:graphic-properties draw:fill="none" draw:stroke="none"/>
    </style:style>
    <style:style style:family="graphic" style:name="a21" style:parent-style-name="Graphics">
      <style:graphic-properties draw:fill="none" draw:stroke="none"/>
    </style:style>
    <style:style style:family="graphic" style:name="a22" style:parent-style-name="Graphics">
      <style:graphic-properties draw:fill="none" draw:stroke="none"/>
    </style:style>
    <style:style style:family="graphic" style:name="a23" style:parent-style-name="Graphics">
      <style:graphic-properties draw:fill="none" draw:stroke="non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draw:fill="none" draw:stroke="none"/>
    </style:style>
    <style:style style:family="graphic" style:name="a11" style:parent-style-name="Graphics">
      <style:graphic-properties draw:fill="none" draw:stroke="none"/>
    </style:style>
    <style:style style:family="graphic" style:name="a12" style:parent-style-name="Graphics">
      <style:graphic-properties draw:fill="none" draw:stroke="none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draw:stroke="none"/>
    </style:style>
    <style:style style:family="graphic" style:name="a15" style:parent-style-name="Graphics">
      <style:graphic-properties draw:fill="none" draw:stroke="none"/>
    </style:style>
    <style:style style:family="graphic" style:name="a16" style:parent-style-name="Graphics">
      <style:graphic-properties draw:fill="none" draw:stroke="none"/>
    </style:style>
    <style:style style:family="graphic" style:name="a17" style:parent-style-name="Graphics">
      <style:graphic-properties draw:fill="none" draw:stroke="none"/>
    </style:style>
    <style:style style:family="graphic" style:name="a18" style:parent-style-name="Graphics">
      <style:graphic-properties draw:fill="none" draw:stroke="none"/>
    </style:style>
    <style:style style:family="graphic" style:name="a19" style:parent-style-name="Graphics">
      <style:graphic-properties draw:fill="none" draw:stroke="none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6" style:parent-style-name="Graphics">
      <style:graphic-properties draw:fill="none" draw:stroke="none"/>
    </style:style>
    <style:style style:family="graphic" style:name="a7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9" style:parent-style-name="Graphics">
      <style:graphic-properties draw:fill="none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draw:stroke="none"/>
    </style:style>
    <style:style style:family="graphic" style:name="a3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1" table:number-columns-repeated="2" table:default-cell-style-name="ce1"/>
        <table:table-column table:style-name="co2" table:number-columns-repeated="16373" table:default-cell-style-name="ce1"/>
        <table:table-row table:style-name="ro1">
          <table:table-cell office:value-type="string" table:number-columns-spanned="12" table:number-rows-spanned="1" table:style-name="ce5">
            <text:p>GRADO DI DIFFERENZIAZIONE NELLE VALUTAZIONI DELLE PERFORMANCE INDIVIDUALI</text:p>
            <text:p>anno 2022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style-name="ce1"/>
          <table:table-cell table:style-name="ce1">
            <draw:frame draw:z-index="1" draw:id="id0" draw:style-name="a0" draw:name="Immagine 21" svg:x="0.01667in" svg:y="0.02402in" svg:width="6.32086in" svg:height="3.0472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2" table:style-name="ce1"/>
        </table:table-row>
        <table:table-row table:number-rows-repeated="15" table:style-name="ro2">
          <table:table-cell table:number-columns-repeated="16384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office:value-type="string" table:number-columns-spanned="11" table:number-rows-spanned="1" table:style-name="ce6">
            <text:p>(*) Le valutazioni effettuate comprendono quelle dei Direttori, generale e del Parco dello Stelvio. Gli incarichi non valutabili son riferiti</text:p>
            <text:p><text:s/>a interim attribuiti al Direttore e a incarichi di durata inferiore a quella prevista per l'erogazione della retribuzione di risultato</text:p>
          </table:table-cell>
          <table:covered-table-cell table:number-columns-repeated="10"/>
          <table:table-cell table:number-columns-repeated="16372" table:style-name="ce1"/>
        </table:table-row>
        <table:table-row table:style-name="ro2">
          <table:table-cell/>
          <table:table-cell table:style-name="ce1">
            <draw:frame draw:z-index="2" draw:id="id1" draw:style-name="a1" draw:name="Immagine 22" svg:x="0in" svg:y="0.11667in" svg:width="6.32085in" svg:height="3.047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number-columns-repeated="14" table:style-name="ce1"/>
          <table:table-cell table:style-name="ce2"/>
          <table:table-cell table:number-columns-repeated="16368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/>
          <table:table-cell table:style-name="ce1">
            <draw:frame draw:z-index="3" draw:id="id2" draw:style-name="a2" draw:name="Immagine 23" svg:x="0in" svg:y="0.13333in" svg:width="6.32283in" svg:height="3.054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7" table:style-name="ro2">
          <table:table-cell table:number-columns-repeated="16384"/>
        </table:table-row>
        <table:table-row table:style-name="ro2">
          <table:table-cell/>
          <table:table-cell table:style-name="ce1">
            <draw:frame draw:z-index="4" draw:id="id3" draw:style-name="a3" draw:name="Immagine 25" svg:x="0.00833in" svg:y="0.00833in" svg:width="6.33246in" svg:height="3.04724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1">
            <draw:frame draw:z-index="5" draw:id="id4" draw:style-name="a4" draw:name="Immagine 27" svg:x="0.00833in" svg:y="0.075in" svg:width="6.32042in" svg:height="3.0472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1">
            <draw:frame draw:z-index="6" draw:id="id5" draw:style-name="a5" draw:name="Immagine 28" svg:x="0.00833in" svg:y="0.13333in" svg:width="6.32085in" svg:height="3.04724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32" table:style-name="ro2">
          <table:table-cell table:number-columns-repeated="16384"/>
        </table:table-row>
        <table:table-row table:style-name="ro5">
          <table:table-cell table:number-columns-spanned="11" table:number-rows-spanned="1" table:style-name="ce7"/>
          <table:covered-table-cell table:number-columns-repeated="10"/>
          <table:table-cell table:number-columns-repeated="16373"/>
        </table:table-row>
        <table:table-row table:number-rows-repeated="20" table:style-name="ro2">
          <table:table-cell table:number-columns-repeated="16384"/>
        </table:table-row>
        <table:table-row table:style-name="ro6">
          <table:table-cell table:number-columns-repeated="16384" table:style-name="ce1"/>
        </table:table-row>
        <table:table-row table:style-name="ro2">
          <table:table-cell table:style-name="ce3"/>
          <table:table-cell table:number-columns-repeated="17" table:style-name="ce4"/>
          <table:table-cell table:number-columns-repeated="16366"/>
        </table:table-row>
        <table:table-row table:number-rows-repeated="1048432" table:style-name="ro2">
          <table:table-cell table:number-columns-repeated="16384"/>
        </table:table-row>
      </table:table>
      <table:table table:name="2021" table:style-name="ta2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2" table:number-columns-repeated="16374" table:default-cell-style-name="ce1"/>
        <table:table-row table:style-name="ro1">
          <table:table-cell office:value-type="string" table:number-columns-spanned="12" table:number-rows-spanned="1" table:style-name="ce5">
            <text:p>GRADO DI DIFFERENZIAZIONE NELLE VALUTAZIONI DELLE PERFORMANCE INDIVIDUALI</text:p>
            <text:p>anno 2021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style-name="ce1"/>
          <table:table-cell table:style-name="ce1">
            <draw:frame draw:z-index="1" draw:id="id6" draw:style-name="a6" draw:name="Immagine 13" svg:x="0in" svg:y="0.02083in" svg:width="6.53543in" svg:height="3.0486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16382" table:style-name="ce1"/>
        </table:table-row>
        <table:table-row table:number-rows-repeated="14" table:style-name="ro2">
          <table:table-cell table:number-columns-repeated="16384" table:style-name="ce1"/>
        </table:table-row>
        <table:table-row table:number-rows-repeated="3" table:style-name="ro7">
          <table:table-cell table:number-columns-repeated="16384"/>
        </table:table-row>
        <table:table-row table:style-name="ro8">
          <table:table-cell office:value-type="string" table:number-columns-spanned="11" table:number-rows-spanned="1" table:style-name="ce8">
            <text:p>(*) Le valutazioni effettuate comprendono quelle dei Direttori, generale e del Parco dello Stelvio. Gli incarichi non valutabili son riferiti a interim attribuiti al Direttore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/>
          <table:table-cell table:style-name="ce1">
            <draw:frame draw:z-index="2" draw:id="id7" draw:style-name="a7" draw:name="Immagine 15" svg:x="0.01042in" svg:y="0.125in" svg:width="6.53543in" svg:height="3.0486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/>
          <table:table-cell table:style-name="ce1">
            <draw:frame draw:z-index="3" draw:id="id8" draw:style-name="a8" draw:name="Immagine 16" svg:x="0in" svg:y="0.15625in" svg:width="6.54438in" svg:height="3.04724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8" table:style-name="ro7">
          <table:table-cell table:number-columns-repeated="16384"/>
        </table:table-row>
        <table:table-row table:style-name="ro7">
          <table:table-cell table:style-name="ce1">
            <draw:frame draw:z-index="4" draw:id="id9" draw:style-name="a9" draw:name="Immagine 18" svg:x="0.22917in" svg:y="0in" svg:width="6.53543in" svg:height="3.04308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/>
          <table:table-cell table:style-name="ce1">
            <draw:frame draw:z-index="5" draw:id="id10" draw:style-name="a10" draw:name="Immagine 19" svg:x="0in" svg:y="0.01042in" svg:width="6.53543in" svg:height="3.04308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6" draw:id="id11" draw:style-name="a11" draw:name="Immagine 20" svg:x="0.22917in" svg:y="0.01042in" svg:width="6.53543in" svg:height="3.05467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482" table:style-name="ro7">
          <table:table-cell table:number-columns-repeated="16384"/>
        </table:table-row>
      </table:table>
      <table:table table:name="2020" table:style-name="ta2">
        <table:table-column table:style-name="co2" table:number-columns-repeated="9" table:default-cell-style-name="ce1"/>
        <table:table-column table:style-name="co3" table:default-cell-style-name="ce1"/>
        <table:table-column table:style-name="co2" table:number-columns-repeated="16374" table:default-cell-style-name="ce1"/>
        <table:table-row table:style-name="ro2">
          <table:table-cell office:value-type="string" table:number-columns-spanned="11" table:number-rows-spanned="1" table:style-name="ce9">
            <text:p>GRADO DI DIFFERENZIAZIONE NELLE VALUTAZIONI DELLE PERFORMANCE INDIVIDUALI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9">
            <text:p>anno 2020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style-name="ce1">
            <draw:frame draw:z-index="1" draw:id="id12" draw:style-name="a12" draw:name="Immagine 4" svg:x="0.1875in" svg:y="0.08333in" svg:width="6.53543in" svg:height="3.04867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3" table:style-name="ro2">
          <table:table-cell table:number-columns-repeated="16384" table:style-name="ce1"/>
        </table:table-row>
        <table:table-row table:number-rows-repeated="4" table:style-name="ro7">
          <table:table-cell table:number-columns-repeated="16384"/>
        </table:table-row>
        <table:table-row table:style-name="ro2">
          <table:table-cell office:value-type="string" table:style-name="ce4">
            <text:p>(*) Le valutazioni effettuate comprendono quelle dei Direttori, generale e del Parco dello Stelvio</text:p>
          </table:table-cell>
          <table:table-cell table:number-columns-repeated="16383"/>
        </table:table-row>
        <table:table-row table:style-name="ro7">
          <table:table-cell table:number-columns-repeated="16384"/>
        </table:table-row>
        <table:table-row table:style-name="ro7">
          <table:table-cell table:style-name="ce1">
            <draw:frame draw:z-index="2" draw:id="id13" draw:style-name="a13" draw:name="Immagine 6" svg:x="0.20833in" svg:y="0.08333in" svg:width="6.53543in" svg:height="3.04867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3" draw:id="id14" draw:style-name="a14" draw:name="Immagine 9" svg:x="0.21875in" svg:y="0.10417in" svg:width="6.53543in" svg:height="3.04308in" style:rel-width="scale" style:rel-height="scale">
              <draw:image xlink:href="media/image15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4" draw:id="id15" draw:style-name="a15" draw:name="Immagine 11" svg:x="0.22917in" svg:y="0.10417in" svg:width="6.53543in" svg:height="3.04308in" style:rel-width="scale" style:rel-height="scale">
              <draw:image xlink:href="media/image16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5" draw:id="id16" draw:style-name="a16" draw:name="Immagine 13" svg:x="0.23958in" svg:y="0.07292in" svg:width="6.53543in" svg:height="3.04308in" style:rel-width="scale" style:rel-height="scale">
              <draw:image xlink:href="media/image17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6" draw:id="id17" draw:style-name="a17" draw:name="Immagine 15" svg:x="0.23958in" svg:y="0.0625in" svg:width="6.53543in" svg:height="3.05467in" style:rel-width="scale" style:rel-height="scale">
              <draw:image xlink:href="media/image18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481" table:style-name="ro7">
          <table:table-cell table:number-columns-repeated="16384"/>
        </table:table-row>
      </table:table>
      <table:table table:name="2019" table:style-name="ta2">
        <table:table-column table:style-name="co2" table:number-columns-repeated="16384" table:default-cell-style-name="ce1"/>
        <table:table-row table:style-name="ro2">
          <table:table-cell office:value-type="string" table:number-columns-spanned="11" table:number-rows-spanned="1" table:style-name="ce9">
            <text:p>GRADO DI DIFFERENZIAZIONE NELLE VALUTAZIONI DELLE PERFORMANCE INDIVIDUALI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9">
            <text:p>anno 2019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11" table:style-name="ce10"/>
          <table:table-cell table:number-columns-repeated="16373"/>
        </table:table-row>
        <table:table-row table:style-name="ro2">
          <table:table-cell table:style-name="ce1">
            <draw:frame draw:z-index="1" draw:id="id18" draw:style-name="a18" draw:name="Immagine 7" svg:x="0.12497in" svg:y="0.03116in" svg:width="6.53543in" svg:height="3.0486in" style:rel-width="scale" style:rel-height="scale">
              <draw:image xlink:href="media/image19.png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2" table:style-name="ro2">
          <table:table-cell table:number-columns-repeated="16384" table:style-name="ce1"/>
        </table:table-row>
        <table:table-row table:number-rows-repeated="5" table:style-name="ro7">
          <table:table-cell table:number-columns-repeated="16384"/>
        </table:table-row>
        <table:table-row table:style-name="ro2">
          <table:table-cell office:value-type="string" table:style-name="ce4">
            <text:p>(*) Le valutazioni effettuate comprendono quelle dei Direttori, generale e del Parco dello Stelvio</text:p>
          </table:table-cell>
          <table:table-cell table:number-columns-repeated="16383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style-name="ce1">
            <draw:frame draw:z-index="2" draw:id="id19" draw:style-name="a19" draw:name="Immagine 9" svg:x="0.13542in" svg:y="0.09366in" svg:width="6.53543in" svg:height="3.0486in" style:rel-width="scale" style:rel-height="scale">
              <draw:image xlink:href="media/image20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8" table:style-name="ro2">
          <table:table-cell table:number-columns-repeated="16384" table:style-name="ce1"/>
        </table:table-row>
        <table:table-row table:number-rows-repeated="10" table:style-name="ro7">
          <table:table-cell table:number-columns-repeated="16384"/>
        </table:table-row>
        <table:table-row table:style-name="ro7">
          <table:table-cell table:style-name="ce1">
            <draw:frame draw:z-index="3" draw:id="id20" draw:style-name="a20" draw:name="Immagine 11" svg:x="0.14583in" svg:y="0.02074in" svg:width="6.53543in" svg:height="3.04315in" style:rel-width="scale" style:rel-height="scale">
              <draw:image xlink:href="media/image2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4" draw:id="id21" draw:style-name="a21" draw:name="Immagine 13" svg:x="0.13538in" svg:y="0.09366in" svg:width="6.53543in" svg:height="3.04315in" style:rel-width="scale" style:rel-height="scale">
              <draw:image xlink:href="media/image2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">
            <draw:frame draw:z-index="5" draw:id="id22" draw:style-name="a22" draw:name="Immagine 15" svg:x="0.13538in" svg:y="0.16658in" svg:width="6.53543in" svg:height="3.04315in" style:rel-width="scale" style:rel-height="scale">
              <draw:image xlink:href="media/image23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8" table:style-name="ro7">
          <table:table-cell table:number-columns-repeated="16384"/>
        </table:table-row>
        <table:table-row table:style-name="ro7">
          <table:table-cell table:style-name="ce1">
            <draw:frame draw:z-index="6" draw:id="id23" draw:style-name="a23" draw:name="Immagine 17" svg:x="0.11458in" svg:y="0.01042in" svg:width="6.53543in" svg:height="3.04587in" style:rel-width="scale" style:rel-height="scale">
              <draw:image xlink:href="media/image24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24" table:style-name="ro7">
          <table:table-cell table:number-columns-repeated="16384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5" table:style-name="ro2">
          <table:table-cell table:number-columns-repeated="16384" table:style-name="ce1"/>
        </table:table-row>
        <table:table-row table:number-rows-repeated="12" table:style-name="ro7">
          <table:table-cell table:number-columns-repeated="16384"/>
        </table:table-row>
        <table:table-row table:style-name="ro6">
          <table:table-cell table:number-columns-repeated="11"/>
          <table:table-cell table:number-columns-repeated="16373" table:style-name="ce1"/>
        </table:table-row>
        <table:table-row table:style-name="ro2">
          <table:table-cell table:number-columns-repeated="11"/>
          <table:table-cell table:number-columns-repeated="7" table:style-name="ce4"/>
          <table:table-cell table:number-columns-repeated="16366"/>
        </table:table-row>
        <table:table-row table:number-rows-repeated="2" table:style-name="ro2">
          <table:table-cell table:number-columns-repeated="11"/>
          <table:table-cell table:number-columns-repeated="16373" table:style-name="ce1"/>
        </table:table-row>
        <table:table-row table:style-name="ro2">
          <table:table-cell table:number-columns-repeated="11" table:style-name="ce4"/>
          <table:table-cell table:number-columns-repeated="16373"/>
        </table:table-row>
        <table:table-row table:number-rows-repeated="1048431" table:style-name="ro7">
          <table:table-cell table:number-columns-repeated="16384"/>
        </table:table-row>
      </table:table>
      <table:table table:name="2018" table:style-name="ta2">
        <table:table-column table:style-name="co4" table:number-columns-repeated="16384" table:default-cell-style-name="ce10"/>
        <table:table-row table:style-name="ro2">
          <table:table-cell office:value-type="string" table:number-columns-spanned="11" table:number-rows-spanned="1" table:style-name="ce9">
            <text:p>GRADO DI DIFFERENZIAZIONE NELLE VALUTAZIONI DELLE PERFORMANCE INDIVIDUALI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9">
            <text:p>anno 2018</text:p>
          </table:table-cell>
          <table:covered-table-cell table:number-columns-repeated="10"/>
          <table:table-cell table:number-columns-repeated="16373"/>
        </table:table-row>
        <table:table-row table:number-rows-repeated="2" table:style-name="ro2">
          <table:table-cell table:number-columns-repeated="16384" table:style-name="ce10"/>
        </table:table-row>
        <table:table-row table:style-name="ro2">
          <table:table-cell table:style-name="ce10">
            <draw:custom-shape svg:x="0in" svg:y="0.05833in" svg:width="6.475in" svg:height="3.11875in" draw:z-index="1" draw:id="id24" draw:style-name="a26" draw:name="Immagine 3">
              <svg:title/>
              <svg:desc/>
              <text:p text:style-name="a25" text:class-names="" text:cond-style-name=""><text:span text:style-name="a2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7" draw:id="id30" draw:style-name="a34" draw:name="Immagine 2" svg:x="0.03333in" svg:y="0.08333in" svg:width="6.3875in" svg:height="3.06789in" style:rel-width="scale" style:rel-height="scale">
              <draw:image xlink:href="media/image25.jpeg" xlink:type="simple" xlink:show="embed" xlink:actuate="onLoad"/>
              <svg:title/>
              <svg:desc/>
            </draw:frame>
          </table:table-cell>
          <table:table-cell table:number-columns-repeated="16383" table:style-name="ce10"/>
        </table:table-row>
        <table:table-row table:number-rows-repeated="17" table:style-name="ro2">
          <table:table-cell table:number-columns-repeated="16384" table:style-name="ce10"/>
        </table:table-row>
        <table:table-row table:style-name="ro2">
          <table:table-cell office:value-type="string" table:style-name="ce11">
            <text:p>(*) Le valutazioni effettuate comprendono le 2 del Direttore Generale per gli incarichi periodi 1.1/31.5.18 e 1.6/31.12.18</text:p>
          </table:table-cell>
          <table:table-cell table:number-columns-repeated="16383"/>
        </table:table-row>
        <table:table-row table:style-name="ro2">
          <table:table-cell table:number-columns-repeated="16384" table:style-name="ce10"/>
        </table:table-row>
        <table:table-row table:style-name="ro2">
          <table:table-cell table:style-name="ce10">
            <draw:custom-shape svg:x="0in" svg:y="0in" svg:width="6.4375in" svg:height="3.09792in" draw:z-index="2" draw:id="id25" draw:style-name="a29" draw:name="Immagine 5">
              <svg:title/>
              <svg:desc/>
              <text:p text:style-name="a28" text:class-names="" text:cond-style-name=""><text:span text:style-name="a2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8" draw:id="id31" draw:style-name="a35" draw:name="Immagine 4" svg:x="0in" svg:y="0in" svg:width="6.37202in" svg:height="3.06458in" style:rel-width="scale" style:rel-height="scale">
              <draw:image xlink:href="media/image26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4" table:style-name="ro2">
          <table:table-cell table:number-columns-repeated="16384" table:style-name="ce10"/>
        </table:table-row>
        <table:table-row table:style-name="ro9">
          <table:table-cell table:number-columns-repeated="16384" table:style-name="ce10"/>
        </table:table-row>
        <table:table-row table:number-rows-repeated="2" table:style-name="ro2">
          <table:table-cell table:number-columns-repeated="16384" table:style-name="ce10"/>
        </table:table-row>
        <table:table-row table:number-rows-repeated="10" table:style-name="ro7">
          <table:table-cell table:number-columns-repeated="16384"/>
        </table:table-row>
        <table:table-row table:style-name="ro7">
          <table:table-cell table:style-name="ce10">
            <draw:frame draw:z-index="3" draw:id="id26" draw:style-name="a30" draw:name="Immagine 9" svg:x="0in" svg:y="0in" svg:width="6.42083in" svg:height="3.08542in" style:rel-width="scale" style:rel-height="scale">
              <draw:image xlink:href="media/image27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8" table:style-name="ro7">
          <table:table-cell table:number-columns-repeated="16384"/>
        </table:table-row>
        <table:table-row table:style-name="ro7">
          <table:table-cell table:style-name="ce10">
            <draw:frame draw:z-index="4" draw:id="id27" draw:style-name="a31" draw:name="Immagine 11" svg:x="0in" svg:y="0in" svg:width="6.37083in" svg:height="3.06042in" style:rel-width="scale" style:rel-height="scale">
              <draw:image xlink:href="media/image28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0">
            <draw:frame draw:z-index="5" draw:id="id28" draw:style-name="a32" draw:name="Immagine 13" svg:x="0in" svg:y="0in" svg:width="6.3375in" svg:height="3.04375in" style:rel-width="scale" style:rel-height="scale">
              <draw:image xlink:href="media/image29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7">
          <table:table-cell table:number-columns-repeated="16384"/>
        </table:table-row>
        <table:table-row table:style-name="ro7">
          <table:table-cell table:style-name="ce10">
            <draw:frame draw:z-index="6" draw:id="id29" draw:style-name="a33" draw:name="Immagine 15" svg:x="0in" svg:y="0in" svg:width="6.30417in" svg:height="3.02708in" style:rel-width="scale" style:rel-height="scale">
              <draw:image xlink:href="media/image30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46" table:style-name="ro7">
          <table:table-cell table:number-columns-repeated="16384"/>
        </table:table-row>
        <table:table-row table:style-name="ro6">
          <table:table-cell/>
          <table:table-cell table:number-columns-repeated="16383" table:style-name="ce10"/>
        </table:table-row>
        <table:table-row table:style-name="ro7">
          <table:table-cell/>
          <table:table-cell table:number-columns-repeated="17" table:style-name="ce12"/>
          <table:table-cell table:number-columns-repeated="16366"/>
        </table:table-row>
        <table:table-row table:number-rows-repeated="104843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Balasini Claudio</meta:initial-creator>
    <dc:creator>Pizzi Marialuisa</dc:creator>
    <meta:creation-date>2017-03-27T12:34:18Z</meta:creation-date>
    <dc:date>2023-06-08T13:27:46Z</dc:date>
    <meta:print-date>2018-04-06T14:19:15Z</meta:print-date>
  </office:meta>
</office:document-meta>
</file>