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e3" style:family="table-cell" style:parent-style-name="Default" style:data-style-name="N35"/>
    <style:style style:name="ce4" style:family="table-cell" style:parent-style-name="Default" style:data-style-name="N0">
      <style:table-cell-properties style:vertical-align="automatic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/>
    </style:style>
    <style:style style:name="ce6" style:family="table-cell" style:parent-style-name="Default" style:data-style-name="N0">
      <style:table-cell-properties style:vertical-align="middle" fo:background-color="#D9D9D9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fo:background-color="#D9D9D9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8" style:family="table-cell" style:parent-style-name="Migliaia" style:data-style-name="N35">
      <style:text-properties style:font-name="Century Gothic" style:font-name-asian="Century Gothic" style:font-name-complex="Century Gothic" fo:font-size="12pt" style:font-size-asian="12pt" style:font-size-complex="12pt"/>
    </style:style>
    <style:style style:name="ce9" style:family="table-cell" style:parent-style-name="Migliaia" style:data-style-name="N35"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wrap-option="wrap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2" style:family="table-cell" style:parent-style-name="Migliaia" style:data-style-name="N35">
      <style:table-cell-properties style:vertical-align="automatic" fo:wrap-option="wrap" fo:background-color="#D9D9D9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35"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5" style:family="table-cell" style:parent-style-name="Migliaia" style:data-style-name="N35"/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4.3051388888889cm"/>
    </style:style>
    <style:style style:name="co3" style:family="table-column">
      <style:table-column-properties fo:break-before="auto" style:column-width="3.52777777777778cm"/>
    </style:style>
    <style:style style:name="co4" style:family="table-column">
      <style:table-column-properties fo:break-before="auto" style:column-width="17.7094444444444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2.16958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5.6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6pt" style:use-optimal-row-height="true" fo:break-before="auto"/>
    </style:style>
    <style:style style:name="ro6" style:family="table-row">
      <style:table-row-properties style:row-height="30.5pt" style:use-optimal-row-height="true" fo:break-before="auto"/>
    </style:style>
    <style:style style:name="ro7" style:family="table-row">
      <style:table-row-properties style:row-height="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IPOLOGIA_ENTRATE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1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6">
            <text:p>DENOMINAZIONE VOCE</text:p>
          </table:table-cell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4">
            <text:p>TITOLO 2: TRASFERIMENTI CORRENTI</text:p>
          </table:table-cell>
          <table:table-cell office:value-type="float" office:value="27008014.150000002" table:formula="of:=SUM([.C4:.C6])" table:style-name="ce9">
            <text:p><text:s/>27.008.014,15<text:s/></text:p>
          </table:table-cell>
          <table:table-cell office:value-type="float" office:value="25818601.02" table:formula="of:=SUM([.D4:.D6])" table:style-name="ce9">
            <text:p><text:s/>25.818.601,02<text:s/></text:p>
          </table:table-cell>
          <table:table-cell office:value-type="float" office:value="18992848.950000003" table:formula="of:=SUM([.E4:.E6])" table:style-name="ce9">
            <text:p><text:s/>18.992.848,95<text:s/>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6">
            <text:p>Tipologia 101: Trasferimenti correnti da Amministrazioni pubbliche</text:p>
          </table:table-cell>
          <table:table-cell office:value-type="float" office:value="26708848.359999999" table:style-name="ce8">
            <text:p><text:s/>26.708.848,36<text:s/></text:p>
          </table:table-cell>
          <table:table-cell office:value-type="float" office:value="25641044.940000001" table:style-name="ce8">
            <text:p><text:s/>25.641.044,94<text:s/></text:p>
          </table:table-cell>
          <table:table-cell office:value-type="float" office:value="18978742.510000002" table:style-name="ce8">
            <text:p><text:s/>18.978.742,51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103: Trasferimenti correnti da Imprese</text:p>
          </table:table-cell>
          <table:table-cell office:value-type="float" office:value="242612.19" table:style-name="ce8">
            <text:p><text:s/>242.612,19<text:s/></text:p>
          </table:table-cell>
          <table:table-cell office:value-type="float" office:value="91883.68" table:style-name="ce8">
            <text:p><text:s/>91.883,68<text:s/></text:p>
          </table:table-cell>
          <table:table-cell office:value-type="float" office:value="2057.14" table:style-name="ce8">
            <text:p><text:s/>2.057,14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105: Trasferimenti correnti dall'Unione Europea<text:s/></text:p>
          </table:table-cell>
          <table:table-cell office:value-type="float" office:value="56553.599999999999" table:style-name="ce8">
            <text:p><text:s/>56.553,60<text:s/></text:p>
          </table:table-cell>
          <table:table-cell office:value-type="float" office:value="85672.4" table:style-name="ce8">
            <text:p><text:s/>85.672,40<text:s/></text:p>
          </table:table-cell>
          <table:table-cell office:value-type="float" office:value="12049.3" table:style-name="ce8">
            <text:p><text:s/>12.049,3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TITOLO 3: ENTRATE EXTRATRIBUTARIE</text:p>
          </table:table-cell>
          <table:table-cell office:value-type="float" office:value="1108000" table:formula="of:=SUM([.C8:.C11])" table:style-name="ce9">
            <text:p><text:s/>1.108.000,00<text:s/></text:p>
          </table:table-cell>
          <table:table-cell office:value-type="float" office:value="1108000" table:formula="of:=SUM([.D8:.D11])" table:style-name="ce9">
            <text:p><text:s/>1.108.000,00<text:s/></text:p>
          </table:table-cell>
          <table:table-cell office:value-type="float" office:value="1108000" table:formula="of:=SUM([.E8:.E11])" table:style-name="ce9">
            <text:p><text:s/>1.108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5">
            <text:p>Tipologia 100: Vendita di beni e servizi e proventi derivanti dalla gestione dei beni</text:p>
          </table:table-cell>
          <table:table-cell office:value-type="float" office:value="862000" table:style-name="ce8">
            <text:p><text:s/>862.000,00<text:s/></text:p>
          </table:table-cell>
          <table:table-cell office:value-type="float" office:value="862000" table:style-name="ce8">
            <text:p><text:s/>862.000,00<text:s/></text:p>
          </table:table-cell>
          <table:table-cell office:value-type="float" office:value="862000" table:style-name="ce8">
            <text:p><text:s/>862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5">
            <text:p>Tipologia 200: Proventi derivanti dall'attività di controllo e repressione delle irregolarità e degli illeciti</text:p>
          </table:table-cell>
          <table:table-cell office:value-type="float" office:value="5000" table:style-name="ce8">
            <text:p><text:s/>5.000,00<text:s/></text:p>
          </table:table-cell>
          <table:table-cell office:value-type="float" office:value="5000" table:style-name="ce8">
            <text:p><text:s/>5.000,00<text:s/></text:p>
          </table:table-cell>
          <table:table-cell office:value-type="float" office:value="5000" table:style-name="ce8">
            <text:p><text:s/>5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300: Interessi attivi</text:p>
          </table:table-cell>
          <table:table-cell office:value-type="float" office:value="1000" table:style-name="ce8">
            <text:p><text:s/>1.000,00<text:s/></text:p>
          </table:table-cell>
          <table:table-cell office:value-type="float" office:value="1000" table:style-name="ce8">
            <text:p><text:s/>1.000,00<text:s/></text:p>
          </table:table-cell>
          <table:table-cell office:value-type="float" office:value="1000" table:style-name="ce8">
            <text:p><text:s/>1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500: Rimborsi e altre entrate correnti</text:p>
          </table:table-cell>
          <table:table-cell office:value-type="float" office:value="240000" table:style-name="ce8">
            <text:p><text:s/>240.000,00<text:s/></text:p>
          </table:table-cell>
          <table:table-cell office:value-type="float" office:value="240000" table:style-name="ce8">
            <text:p><text:s/>240.000,00<text:s/></text:p>
          </table:table-cell>
          <table:table-cell office:value-type="float" office:value="240000" table:style-name="ce8">
            <text:p><text:s/>240.0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TITOLO 4: ENTRATE IN CONTO CAPITALE</text:p>
          </table:table-cell>
          <table:table-cell office:value-type="float" office:value="6726582.1900000004" table:formula="of:=[.C13]" table:style-name="ce9">
            <text:p><text:s/>6.726.582,19<text:s/></text:p>
          </table:table-cell>
          <table:table-cell office:value-type="float" office:value="3894927.61" table:formula="of:=[.D13]" table:style-name="ce9">
            <text:p><text:s/>3.894.927,61<text:s/></text:p>
          </table:table-cell>
          <table:table-cell office:value-type="float" office:value="2438166" table:formula="of:=[.E13]" table:style-name="ce9">
            <text:p><text:s/>2.438.166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300: Altri trasferimenti in conto capitale</text:p>
          </table:table-cell>
          <table:table-cell office:value-type="float" office:value="6726582.1900000004" table:style-name="ce8">
            <text:p><text:s/>6.726.582,19<text:s/></text:p>
          </table:table-cell>
          <table:table-cell office:value-type="float" office:value="3894927.61" table:style-name="ce8">
            <text:p><text:s/>3.894.927,61<text:s/></text:p>
          </table:table-cell>
          <table:table-cell office:value-type="float" office:value="2438166" table:style-name="ce8">
            <text:p><text:s/>2.438.166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TITOLO 9: ENTRATE PER CONTO TERZI E PARTITE DI GIRO</text:p>
          </table:table-cell>
          <table:table-cell office:value-type="float" office:value="5810000" table:formula="of:=SUM([.C15:.C16])" table:style-name="ce9">
            <text:p><text:s/>5.810.000,00<text:s/></text:p>
          </table:table-cell>
          <table:table-cell office:value-type="float" office:value="5810000" table:formula="of:=SUM([.D15:.D16])" table:style-name="ce9">
            <text:p><text:s/>5.810.000,00<text:s/></text:p>
          </table:table-cell>
          <table:table-cell office:value-type="float" office:value="5810000" table:formula="of:=SUM([.E15:.E16])" table:style-name="ce9">
            <text:p><text:s/>5.81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100: Entrate per partite di giro</text:p>
          </table:table-cell>
          <table:table-cell office:value-type="float" office:value="5290000" table:style-name="ce8">
            <text:p><text:s/>5.290.000,00<text:s/></text:p>
          </table:table-cell>
          <table:table-cell office:value-type="float" office:value="5290000" table:style-name="ce8">
            <text:p><text:s/>5.290.000,00<text:s/></text:p>
          </table:table-cell>
          <table:table-cell office:value-type="float" office:value="5290000" table:style-name="ce8">
            <text:p><text:s/>5.29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Tipologia 200: Entrate per conto terzi</text:p>
          </table:table-cell>
          <table:table-cell office:value-type="float" office:value="520000" table:style-name="ce8">
            <text:p><text:s/>520.000,00<text:s/></text:p>
          </table:table-cell>
          <table:table-cell office:value-type="float" office:value="520000" table:style-name="ce8">
            <text:p><text:s/>520.000,00<text:s/></text:p>
          </table:table-cell>
          <table:table-cell office:value-type="float" office:value="520000" table:style-name="ce8">
            <text:p><text:s/>520.000,00<text:s/></text:p>
          </table:table-cell>
          <table:table-cell table:number-columns-repeated="16379"/>
        </table:table-row>
        <table:table-row table:style-name="ro7">
          <table:table-cell/>
          <table:table-cell table:style-name="ce1"/>
          <table:table-cell table:number-columns-repeated="3" table:style-name="ce8"/>
          <table:table-cell table:number-columns-repeated="16379"/>
        </table:table-row>
        <table:table-row table:style-name="ro2">
          <table:table-cell/>
          <table:table-cell office:value-type="string" table:style-name="ce4">
            <text:p>TOTALE</text:p>
          </table:table-cell>
          <table:table-cell office:value-type="float" office:value="40652596.340000004" table:formula="of:=[.C3]+[.C7]+[.C12]+[.C14]" table:style-name="ce9">
            <text:p><text:s/>40.652.596,34<text:s/></text:p>
          </table:table-cell>
          <table:table-cell office:value-type="float" office:value="36631528.629999995" table:formula="of:=[.D14]+[.D12]+[.D7]+[.D3]" table:style-name="ce9">
            <text:p><text:s/>36.631.528,63<text:s/></text:p>
          </table:table-cell>
          <table:table-cell office:value-type="float" office:value="28349014.950000003" table:formula="of:=[.E14]+[.E12]+[.E7]+[.E3]" table:style-name="ce9">
            <text:p><text:s/>28.349.014,95<text:s/></text:p>
          </table:table-cell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table:number-columns-repeated="3" table:style-name="ce15"/>
          <table:table-cell table:number-columns-repeated="16379"/>
        </table:table-row>
        <table:table-row table:number-rows-repeated="1048555" table:style-name="ro1">
          <table:table-cell table:number-columns-repeated="16384"/>
        </table:table-row>
      </table:table>
      <table:table table:name="TIPOLOGIA_SPESE" table:style-name="ta2">
        <table:table-column table:style-name="co1" table:default-cell-style-name="ce1"/>
        <table:table-column table:style-name="co4" table:default-cell-style-name="ce10"/>
        <table:table-column table:style-name="co5" table:number-columns-repeated="3" table:default-cell-style-name="ce1"/>
        <table:table-column table:style-name="co6" table:default-cell-style-name="ce1"/>
        <table:table-column table:style-name="co1" table:number-columns-repeated="16378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style-name="ce10"/>
          <table:table-cell table:number-columns-repeated="3" table:style-name="ce13"/>
          <table:table-cell table:number-columns-repeated="16379"/>
        </table:table-row>
        <table:table-row table:style-name="ro6">
          <table:table-cell/>
          <table:table-cell office:value-type="string" table:style-name="ce6">
            <text:p>DENOMINAZIONE VOCE</text:p>
          </table:table-cell>
          <table:table-cell office:value-type="string" table:style-name="ce12">
            <text:p>PREVISIONE 2020</text:p>
          </table:table-cell>
          <table:table-cell office:value-type="string" table:style-name="ce12">
            <text:p>PREVISIONE 2021</text:p>
          </table:table-cell>
          <table:table-cell office:value-type="string" table:style-name="ce12">
            <text:p>PREVISIONE 2022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1">
            <text:p>MISSIONE 1: SERVIZI ISTITUZIONALI, GENERALI E DI GESTIONE</text:p>
          </table:table-cell>
          <table:table-cell office:value-type="float" office:value="7842473" table:formula="of:=SUM([.C5:.C12])" table:style-name="ce9">
            <text:p><text:s/>7.842.473,00<text:s/></text:p>
          </table:table-cell>
          <table:table-cell office:value-type="float" office:value="6980500" table:formula="of:=SUM([.D5:.D12])" table:style-name="ce9">
            <text:p><text:s/>6.980.500,00<text:s/></text:p>
          </table:table-cell>
          <table:table-cell office:value-type="float" office:value="6917500" table:formula="of:=SUM([.E5:.E12])" table:style-name="ce9">
            <text:p><text:s/>6.917.5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: Organi istituzionali</text:p>
          </table:table-cell>
          <table:table-cell office:value-type="float" office:value="280000" table:style-name="ce8">
            <text:p><text:s/>280.000,00<text:s/></text:p>
          </table:table-cell>
          <table:table-cell office:value-type="float" office:value="230000" table:style-name="ce8">
            <text:p><text:s/>230.000,00<text:s/></text:p>
          </table:table-cell>
          <table:table-cell office:value-type="float" office:value="230000" table:style-name="ce8">
            <text:p><text:s/>23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2: Segreteria generale</text:p>
          </table:table-cell>
          <table:table-cell office:value-type="float" office:value="8000" table:style-name="ce8">
            <text:p><text:s/>8.000,00<text:s/></text:p>
          </table:table-cell>
          <table:table-cell office:value-type="float" office:value="8000" table:style-name="ce8">
            <text:p><text:s/>8.000,00<text:s/></text:p>
          </table:table-cell>
          <table:table-cell office:value-type="float" office:value="8000" table:style-name="ce8">
            <text:p><text:s/>8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5">
            <text:p>Programma 3: Gestione economica, finanziaria, programmazione, provveditorato</text:p>
          </table:table-cell>
          <table:table-cell office:value-type="float" office:value="1620173" table:style-name="ce8">
            <text:p><text:s/>1.620.173,00<text:s/></text:p>
          </table:table-cell>
          <table:table-cell office:value-type="float" office:value="1597662" table:style-name="ce8">
            <text:p><text:s/>1.597.662,00<text:s/></text:p>
          </table:table-cell>
          <table:table-cell office:value-type="float" office:value="1619500" table:style-name="ce8">
            <text:p><text:s/>1.619.5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4: Gestione delle entrate tributarie e servizi fiscali</text:p>
          </table:table-cell>
          <table:table-cell office:value-type="float" office:value="200000" table:style-name="ce8">
            <text:p><text:s/>200.000,00<text:s/></text:p>
          </table:table-cell>
          <table:table-cell office:value-type="float" office:value="200000" table:style-name="ce8">
            <text:p><text:s/>200.000,00<text:s/></text:p>
          </table:table-cell>
          <table:table-cell office:value-type="float" office:value="210000" table:style-name="ce8">
            <text:p><text:s/>21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5: Gestione dei beni demaniali e patrimoniali</text:p>
          </table:table-cell>
          <table:table-cell office:value-type="float" office:value="885000" table:style-name="ce8">
            <text:p><text:s/>885.000,00<text:s/></text:p>
          </table:table-cell>
          <table:table-cell office:value-type="float" office:value="470000" table:style-name="ce8">
            <text:p><text:s/>470.000,00<text:s/></text:p>
          </table:table-cell>
          <table:table-cell office:value-type="float" office:value="420000" table:style-name="ce8">
            <text:p><text:s/>42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8: Statistica e Sistemi informativi</text:p>
          </table:table-cell>
          <table:table-cell office:value-type="float" office:value="740000" table:style-name="ce8">
            <text:p><text:s/>740.000,00<text:s/></text:p>
          </table:table-cell>
          <table:table-cell office:value-type="float" office:value="620000" table:style-name="ce8">
            <text:p><text:s/>620.000,00<text:s/></text:p>
          </table:table-cell>
          <table:table-cell office:value-type="float" office:value="620000" table:style-name="ce8">
            <text:p><text:s/>62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0: Risorse umane</text:p>
          </table:table-cell>
          <table:table-cell office:value-type="float" office:value="3738830" table:style-name="ce8">
            <text:p><text:s/>3.738.830,00<text:s/></text:p>
          </table:table-cell>
          <table:table-cell office:value-type="float" office:value="3716838" table:style-name="ce8">
            <text:p><text:s/>3.716.838,00<text:s/></text:p>
          </table:table-cell>
          <table:table-cell office:value-type="float" office:value="3739530" table:style-name="ce8">
            <text:p><text:s/>3.739.53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1: Altri servizi generali</text:p>
          </table:table-cell>
          <table:table-cell office:value-type="float" office:value="370470" table:style-name="ce8">
            <text:p><text:s/>370.470,00<text:s/></text:p>
          </table:table-cell>
          <table:table-cell office:value-type="float" office:value="138000" table:style-name="ce8">
            <text:p><text:s/>138.000,00<text:s/></text:p>
          </table:table-cell>
          <table:table-cell office:value-type="float" office:value="70470" table:style-name="ce8">
            <text:p><text:s/>70.47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1">
            <text:p>MISSIONE 5: TUTELA E VALORIZZAZIONE DELLE ATTIVITA' CULTURALI</text:p>
          </table:table-cell>
          <table:table-cell office:value-type="float" office:value="110000" table:formula="of:=[.C14]" table:style-name="ce9">
            <text:p><text:s/>110.000,00<text:s/></text:p>
          </table:table-cell>
          <table:table-cell office:value-type="float" office:value="60000" table:formula="of:=[.D14]" table:style-name="ce9">
            <text:p><text:s/>60.000,00<text:s/></text:p>
          </table:table-cell>
          <table:table-cell office:value-type="float" office:value="60000" table:formula="of:=[.E14]" table:style-name="ce9">
            <text:p><text:s/>6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: Valorizzazione beni di ineresse storico</text:p>
          </table:table-cell>
          <table:table-cell office:value-type="float" office:value="110000" table:style-name="ce8">
            <text:p><text:s/>110.000,00<text:s/></text:p>
          </table:table-cell>
          <table:table-cell office:value-type="float" office:value="60000" table:style-name="ce8">
            <text:p><text:s/>60.000,00<text:s/></text:p>
          </table:table-cell>
          <table:table-cell office:value-type="float" office:value="60000" table:style-name="ce8">
            <text:p><text:s/>60.0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1">
            <text:p>MISSIONE 6: POLITICHE GIOVANILI SPORT E TEMPO LIBERO</text:p>
          </table:table-cell>
          <table:table-cell office:value-type="float" office:value="2421000" table:formula="of:=[.C16]" table:style-name="ce9">
            <text:p><text:s/>2.421.000,00<text:s/></text:p>
          </table:table-cell>
          <table:table-cell office:value-type="float" office:value="2121000" table:formula="of:=[.D16]" table:style-name="ce9">
            <text:p><text:s/>2.121.000,00<text:s/></text:p>
          </table:table-cell>
          <table:table-cell office:value-type="float" office:value="2121000" table:formula="of:=[.E16]" table:style-name="ce9">
            <text:p><text:s/>2.121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: Sport e tempo libero</text:p>
          </table:table-cell>
          <table:table-cell office:value-type="float" office:value="2421000" table:style-name="ce8">
            <text:p><text:s/>2.421.000,00<text:s/></text:p>
          </table:table-cell>
          <table:table-cell office:value-type="float" office:value="2121000" table:style-name="ce8">
            <text:p><text:s/>2.121.000,00<text:s/></text:p>
          </table:table-cell>
          <table:table-cell office:value-type="float" office:value="2121000" table:style-name="ce8">
            <text:p><text:s/>2.121.0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1">
            <text:p>MISSIONE 7: TURISMO</text:p>
          </table:table-cell>
          <table:table-cell office:value-type="float" office:value="160000" table:formula="of:=[.C18]" table:style-name="ce9">
            <text:p><text:s/>160.000,00<text:s/></text:p>
          </table:table-cell>
          <table:table-cell office:value-type="float" office:value="160000" table:formula="of:=[.D18]" table:style-name="ce9">
            <text:p><text:s/>160.000,00<text:s/></text:p>
          </table:table-cell>
          <table:table-cell office:value-type="float" office:value="80000" table:formula="of:=[.E18]" table:style-name="ce9">
            <text:p><text:s/>80.000,00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1: Sviluppo e valorizzazione del Turismo</text:p>
          </table:table-cell>
          <table:table-cell office:value-type="float" office:value="160000" table:style-name="ce8">
            <text:p><text:s/>160.000,00<text:s/></text:p>
          </table:table-cell>
          <table:table-cell office:value-type="float" office:value="160000" table:style-name="ce8">
            <text:p><text:s/>160.000,00<text:s/></text:p>
          </table:table-cell>
          <table:table-cell office:value-type="float" office:value="80000" table:style-name="ce8">
            <text:p><text:s/>80.000,00<text:s/></text:p>
          </table:table-cell>
          <table:table-cell table:number-columns-repeated="16379" table:style-name="ce1"/>
        </table:table-row>
        <table:table-row table:style-name="ro2">
          <table:table-cell/>
          <table:table-cell office:value-type="string" table:style-name="ce4">
            <text:p>MISSIONE 9: SVILUPPO SOSTENIBILE E TUTELA DEL TERRITORIO E DELL’AMBIENTE</text:p>
          </table:table-cell>
          <table:table-cell office:value-type="float" office:value="16338843.73" table:formula="of:=SUM([.C20:.C24])" table:style-name="ce9">
            <text:p><text:s/>16.338.843,73<text:s/></text:p>
          </table:table-cell>
          <table:table-cell office:value-type="float" office:value="12964028.630000001" table:formula="of:=SUM([.D20:.D24])" table:style-name="ce9">
            <text:p><text:s/>12.964.028,63<text:s/></text:p>
          </table:table-cell>
          <table:table-cell office:value-type="float" office:value="7131316.2299999995" table:formula="of:=SUM([.E20:.E24])" table:style-name="ce9">
            <text:p><text:s/>7.131.316,23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1: Difesa del suolo</text:p>
          </table:table-cell>
          <table:table-cell office:value-type="float" office:value="2993268.38" table:style-name="ce8">
            <text:p><text:s/>2.993.268,38<text:s/></text:p>
          </table:table-cell>
          <table:table-cell office:value-type="float" office:value="301500" table:style-name="ce8">
            <text:p><text:s/>301.500,00<text:s/></text:p>
          </table:table-cell>
          <table:table-cell office:value-type="float" office:value="304500" table:style-name="ce8">
            <text:p><text:s/>304.500,00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2: Tutela, valorizzazione e recupero ambientale</text:p>
          </table:table-cell>
          <table:table-cell office:value-type="float" office:value="1129564.74" table:style-name="ce8">
            <text:p><text:s/>1.129.564,74<text:s/></text:p>
          </table:table-cell>
          <table:table-cell office:value-type="float" office:value="873330.5" table:style-name="ce8">
            <text:p><text:s/>873.330,50<text:s/></text:p>
          </table:table-cell>
          <table:table-cell office:value-type="float" office:value="490157.14" table:style-name="ce8">
            <text:p><text:s/>490.157,14<text:s/></text:p>
          </table:table-cell>
          <table:table-cell table:number-columns-repeated="16379" table:style-name="ce1"/>
        </table:table-row>
        <table:table-row table:style-name="ro6">
          <table:table-cell/>
          <table:table-cell office:value-type="string" table:style-name="ce5">
            <text:p>Programma 5: Aree protette, parchi naturali, protezione naturalistica e forestazione</text:p>
          </table:table-cell>
          <table:table-cell office:value-type="float" office:value="11828210.609999999" table:style-name="ce8">
            <text:p><text:s/>11.828.210,61<text:s/></text:p>
          </table:table-cell>
          <table:table-cell office:value-type="float" office:value="11481398.130000001" table:style-name="ce8">
            <text:p><text:s/>11.481.398,13<text:s/></text:p>
          </table:table-cell>
          <table:table-cell office:value-type="float" office:value="6028859.0899999999" table:style-name="ce8">
            <text:p><text:s/>6.028.859,09<text:s/></text:p>
          </table:table-cell>
          <table:table-cell table:style-name="ce2"/>
          <table:table-cell table:number-columns-repeated="16378"/>
        </table:table-row>
        <table:table-row table:style-name="ro5">
          <table:table-cell/>
          <table:table-cell office:value-type="string" table:style-name="ce5">
            <text:p>Programma 6: Tutela e valorizzazione delle risorse idriche</text:p>
          </table:table-cell>
          <table:table-cell office:value-type="float" office:value="230000" table:style-name="ce8">
            <text:p><text:s/>230.000,00<text:s/></text:p>
          </table:table-cell>
          <table:table-cell office:value-type="float" office:value="150000" table:style-name="ce8">
            <text:p><text:s/>150.000,00<text:s/></text:p>
          </table:table-cell>
          <table:table-cell office:value-type="float" office:value="150000" table:style-name="ce8">
            <text:p><text:s/>150.000,00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7: Sviluppo sostenibile territorio montano piccoli comuni</text:p>
          </table:table-cell>
          <table:table-cell office:value-type="float" office:value="157800" table:style-name="ce8">
            <text:p><text:s/>157.800,00<text:s/></text:p>
          </table:table-cell>
          <table:table-cell office:value-type="float" office:value="157800" table:style-name="ce8">
            <text:p><text:s/>157.800,00<text:s/></text:p>
          </table:table-cell>
          <table:table-cell office:value-type="float" office:value="157800" table:style-name="ce8">
            <text:p><text:s/>157.800,00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4">
            <text:p>MISSIONE 11: SOCCORSO CIVILE</text:p>
          </table:table-cell>
          <table:table-cell office:value-type="float" office:value="10000" table:formula="of:=[.C26]" table:style-name="ce9">
            <text:p><text:s/>10.000,00<text:s/></text:p>
          </table:table-cell>
          <table:table-cell table:number-columns-repeated="2" table:style-name="ce8"/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1: Sistema di Protezione Civile</text:p>
          </table:table-cell>
          <table:table-cell office:value-type="float" office:value="10000" table:style-name="ce8">
            <text:p><text:s/>10.000,00<text:s/></text:p>
          </table:table-cell>
          <table:table-cell office:value-type="float" office:value="10000" table:style-name="ce8">
            <text:p><text:s/>10.000,00<text:s/></text:p>
          </table:table-cell>
          <table:table-cell table:style-name="ce8"/>
          <table:table-cell table:number-columns-repeated="16379" table:style-name="ce1"/>
        </table:table-row>
        <table:table-row table:style-name="ro2">
          <table:table-cell/>
          <table:table-cell office:value-type="string" table:style-name="ce4">
            <text:p>MISSIONE 16: AGRICOLTURA, POLITICHE AGROALIMENTARI E PESCA</text:p>
          </table:table-cell>
          <table:table-cell office:value-type="float" office:value="7135002.0099999998" table:formula="of:=[.C28]+[.C29]" table:style-name="ce9">
            <text:p><text:s/>7.135.002,01<text:s/></text:p>
          </table:table-cell>
          <table:table-cell office:value-type="float" office:value="6940000" table:formula="of:=[.D28]+[.D29]" table:style-name="ce9">
            <text:p><text:s/>6.940.000,00<text:s/></text:p>
          </table:table-cell>
          <table:table-cell office:value-type="float" office:value="6014032.7199999997" table:formula="of:=[.E28]+[.E29]" table:style-name="ce9">
            <text:p><text:s/>6.014.032,72<text:s/></text:p>
          </table:table-cell>
          <table:table-cell table:style-name="ce9"/>
          <table:table-cell table:number-columns-repeated="16378"/>
        </table:table-row>
        <table:table-row table:style-name="ro5">
          <table:table-cell/>
          <table:table-cell office:value-type="string" table:style-name="ce5">
            <text:p>Programma 1: Sviluppo del sistema agricolo e del sistema agroalimentare</text:p>
          </table:table-cell>
          <table:table-cell office:value-type="float" office:value="7100506.0099999998" table:style-name="ce8">
            <text:p><text:s/>7.100.506,01<text:s/></text:p>
          </table:table-cell>
          <table:table-cell office:value-type="float" office:value="6918440" table:style-name="ce8">
            <text:p><text:s/>6.918.440,00<text:s/></text:p>
          </table:table-cell>
          <table:table-cell office:value-type="float" office:value="6014032.7199999997" table:style-name="ce8">
            <text:p><text:s/>6.014.032,72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3: Polotica regionale unitaria perr l'agricoltura</text:p>
          </table:table-cell>
          <table:table-cell office:value-type="float" office:value="34496" table:style-name="ce8">
            <text:p><text:s/>34.496,00<text:s/></text:p>
          </table:table-cell>
          <table:table-cell office:value-type="float" office:value="21560" table:style-name="ce8">
            <text:p><text:s/>21.560,00<text:s/></text:p>
          </table:table-cell>
          <table:table-cell table:style-name="ce8"/>
          <table:table-cell table:number-columns-repeated="16379" table:style-name="ce1"/>
        </table:table-row>
        <table:table-row table:style-name="ro6">
          <table:table-cell/>
          <table:table-cell office:value-type="string" table:style-name="ce4">
            <text:p>MISSIONE 18: RELAZIONE FINANZIARIA CON LE ALTRE AUTONOMIE FINANZIARIE E LOCALI</text:p>
          </table:table-cell>
          <table:table-cell office:value-type="float" office:value="405000" table:formula="of:=[.C31]" table:style-name="ce9">
            <text:p><text:s/>405.000,00<text:s/></text:p>
          </table:table-cell>
          <table:table-cell office:value-type="float" office:value="1305000" table:formula="of:=[.D31]" table:style-name="ce9">
            <text:p><text:s/>1.305.000,00<text:s/></text:p>
          </table:table-cell>
          <table:table-cell office:value-type="float" office:value="0" table:formula="of:=SUM([.E31])" table:style-name="ce9">
            <text:p><text:s/>-<text:s text:c="3"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1: Relazione finanziaria con le altre autonomie finanziarie e locali<text:s/></text:p>
          </table:table-cell>
          <table:table-cell office:value-type="float" office:value="405000" table:style-name="ce8">
            <text:p><text:s/>405.000,00<text:s/></text:p>
          </table:table-cell>
          <table:table-cell office:value-type="float" office:value="1305000" table:style-name="ce8">
            <text:p><text:s/>1.305.000,00<text:s/></text:p>
          </table:table-cell>
          <table:table-cell office:value-type="float" office:value="0" table:style-name="ce8">
            <text:p><text:s/>-<text:s text:c="3"/></text:p>
          </table:table-cell>
          <table:table-cell table:number-columns-repeated="16379" table:style-name="ce1"/>
        </table:table-row>
        <table:table-row table:style-name="ro2">
          <table:table-cell/>
          <table:table-cell office:value-type="string" table:style-name="ce4">
            <text:p>MISSIONE 19: RELAZIONI INTERNAZIONALI</text:p>
          </table:table-cell>
          <table:table-cell office:value-type="float" office:value="332277.59999999998" table:formula="of:=[.C33]" table:style-name="ce9">
            <text:p><text:s/>332.277,60<text:s/></text:p>
          </table:table-cell>
          <table:table-cell office:value-type="float" office:value="193000" table:formula="of:=[.D33]" table:style-name="ce9">
            <text:p><text:s/>193.000,00<text:s/></text:p>
          </table:table-cell>
          <table:table-cell office:value-type="float" office:value="127166" table:formula="of:=[.E33]" table:style-name="ce9">
            <text:p><text:s/>127.166,00<text:s/>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">
            <text:p>Programma 1: Relazioni internazionali e cooperative allo sviluppo</text:p>
          </table:table-cell>
          <table:table-cell office:value-type="float" office:value="332277.59999999998" table:style-name="ce8">
            <text:p><text:s/>332.277,60<text:s/></text:p>
          </table:table-cell>
          <table:table-cell office:value-type="float" office:value="193000" table:style-name="ce8">
            <text:p><text:s/>193.000,00<text:s/></text:p>
          </table:table-cell>
          <table:table-cell office:value-type="float" office:value="127166" table:style-name="ce8">
            <text:p><text:s/>127.166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MISSIONE 20:FONDI E ACCANTONAMENTI</text:p>
          </table:table-cell>
          <table:table-cell office:value-type="float" office:value="50000" table:formula="of:=[.C35]" table:style-name="ce9">
            <text:p><text:s/>50.000,00<text:s/></text:p>
          </table:table-cell>
          <table:table-cell office:value-type="float" office:value="50000" table:formula="of:=[.D35]" table:style-name="ce9">
            <text:p><text:s/>50.000,00<text:s/></text:p>
          </table:table-cell>
          <table:table-cell office:value-type="float" office:value="50000" table:formula="of:=[.E35]" table:style-name="ce9">
            <text:p><text:s/>5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: Fondi di Accantonamenti</text:p>
          </table:table-cell>
          <table:table-cell office:value-type="float" office:value="50000" table:style-name="ce8">
            <text:p><text:s/>50.000,00<text:s/></text:p>
          </table:table-cell>
          <table:table-cell office:value-type="float" office:value="50000" table:style-name="ce8">
            <text:p><text:s/>50.000,00<text:s/></text:p>
          </table:table-cell>
          <table:table-cell office:value-type="float" office:value="50000" table:style-name="ce8">
            <text:p><text:s/>50.0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MISSIONE 50: DEBITO PUBBLICO</text:p>
          </table:table-cell>
          <table:table-cell office:value-type="float" office:value="38000" table:formula="of:=SUM([.C37])" table:style-name="ce9">
            <text:p><text:s/>38.000,00<text:s/></text:p>
          </table:table-cell>
          <table:table-cell office:value-type="float" office:value="38000" table:formula="of:=SUM([.D37])" table:style-name="ce9">
            <text:p><text:s/>38.000,00<text:s/></text:p>
          </table:table-cell>
          <table:table-cell office:value-type="float" office:value="38000" table:formula="of:=SUM([.E37])" table:style-name="ce9">
            <text:p><text:s/>38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2: Quota capitale ammortamento mutui e prestiti obbligazionari</text:p>
          </table:table-cell>
          <table:table-cell office:value-type="float" office:value="38000" table:style-name="ce8">
            <text:p><text:s/>38.000,00<text:s/></text:p>
          </table:table-cell>
          <table:table-cell office:value-type="float" office:value="38000" table:style-name="ce8">
            <text:p><text:s/>38.000,00<text:s/></text:p>
          </table:table-cell>
          <table:table-cell office:value-type="float" office:value="38000" table:style-name="ce8">
            <text:p><text:s/>38.0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4">
            <text:p>MISSIONE 99: SERVIZI PER CONTO TERZI</text:p>
          </table:table-cell>
          <table:table-cell office:value-type="float" office:value="5810000" table:formula="of:=SUM([.C39])" table:style-name="ce9">
            <text:p><text:s/>5.810.000,00<text:s/></text:p>
          </table:table-cell>
          <table:table-cell office:value-type="float" office:value="5810000" table:formula="of:=SUM([.D39])" table:style-name="ce9">
            <text:p><text:s/>5.810.000,00<text:s/></text:p>
          </table:table-cell>
          <table:table-cell office:value-type="float" office:value="5810000" table:formula="of:=SUM([.E39])" table:style-name="ce9">
            <text:p><text:s/>5.810.000,00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">
            <text:p>Programma 1: Servizi per conto terzi e partite di giro</text:p>
          </table:table-cell>
          <table:table-cell office:value-type="float" office:value="5810000" table:style-name="ce8">
            <text:p><text:s/>5.810.000,00<text:s/></text:p>
          </table:table-cell>
          <table:table-cell office:value-type="float" office:value="5810000" table:style-name="ce8">
            <text:p><text:s/>5.810.000,00<text:s/></text:p>
          </table:table-cell>
          <table:table-cell office:value-type="float" office:value="5810000" table:style-name="ce8">
            <text:p><text:s/>5.810.000,00<text:s/>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4">
            <text:p>TOTALE</text:p>
          </table:table-cell>
          <table:table-cell office:value-type="float" office:value="40652596.340000004" table:formula="of:=[.C38]+[.C36]+[.C34]+[.C32]+[.C30]+[.C27]+[.C25]+[.C19]+[.C17]+[.C15]+[.C13]+[.C4]" table:style-name="ce14">
            <text:p><text:s/>40.652.596,34<text:s/></text:p>
          </table:table-cell>
          <table:table-cell office:value-type="float" office:value="36461528.630000003" table:formula="of:=[.D38]+[.D36]+[.D34]+[.D32]+[.D30]+[.D27]+[.D25]+[.D19]+[.D15]+[.D13]+[.D4]" table:style-name="ce14">
            <text:p><text:s/>36.461.528,63<text:s/></text:p>
          </table:table-cell>
          <table:table-cell office:value-type="float" office:value="28269014.949999999" table:formula="of:=[.E38]+[.E36]+[.E34]+[.E32]+[.E30]+[.E27]+[.E25]+[.E19]+[.E15]+[.E13]+[.E4]" table:style-name="ce14">
            <text:p><text:s/>28.269.014,95<text:s/>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0"/>
          <table:table-cell table:number-columns-repeated="2" table:style-name="ce1"/>
          <table:table-cell table:style-name="ce3"/>
          <table:table-cell table:number-columns-repeated="16379"/>
        </table:table-row>
        <table:table-row table:style-name="ro1">
          <table:table-cell/>
          <table:table-cell table:style-name="ce10"/>
          <table:table-cell table:style-name="ce3"/>
          <table:table-cell table:number-columns-repeated="16381" table:style-name="ce1"/>
        </table:table-row>
        <table:table-row table:number-rows-repeated="10485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Euro" style:family="table-cell" style:data-style-name="N36"/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alessandro.meinardi</meta:initial-creator>
    <dc:creator>Nava Monica</dc:creator>
    <meta:creation-date>2015-10-22T15:50:05Z</meta:creation-date>
    <dc:date>2023-06-21T09:22:12Z</dc:date>
    <meta:print-date>2017-11-17T12:13:49Z</meta:print-date>
  </office:meta>
</office:document-meta>
</file>